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fc0870f01ff889643c6b3da348a0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tools:stripper:start"/><text:bookmark-start text:name="__RefHeading___strippers_1"/><text:bookmark-start text:name="strippers"/>Strippers<text:bookmark-end text:name="__RefHeading___strippers_1"/><text:bookmark-end text:name="strippers"/></text:h>
      <text:h text:style-name="Heading_20_3" text:outline-level="3"><text:bookmark-start text:name="__RefHeading___kn-1252195sb_2"/><text:bookmark-start text:name="kn-1252195sb"/>KN-1252195SB<text:bookmark-end text:name="__RefHeading___kn-1252195sb_2"/><text:bookmark-end text:name="kn-1252195sb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oto                                   </text:p>
          </table:table-cell>
          <table:table-cell office:value-type="string" table:style-name="tableheader">
            <text:p text:style-name="Table_20_Heading"> p\n      </text:p>
          </table:table-cell>
          <table:table-cell office:value-type="string" table:style-name="tableheader">
            <text:p text:style-name="Table_20_Heading"> mfg      </text:p>
          </table:table-cell>
          <table:table-cell office:value-type="string" table:style-name="tableheader">
            <text:p text:style-name="Table_20_Heading"> comment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6.35cm" style:rel-width="100%" svg:height="4.1556574923547cm" style:rel-height="scale"><draw:image xlink:href="Pictures/bdfc0870f01ff889643c6b3da348a0df.jpg" xlink:type="simple" xlink:show="embed" xlink:actuate="onLoad"/></draw:frame> </text:p>
          </table:table-cell>
          <table:table-cell office:value-type="string" table:style-name="tablecell">
            <text:p text:style-name="tablealignleft"> KN-1252195SB </text:p>
          </table:table-cell>
          <table:table-cell office:value-type="string" table:style-name="tablecell">
            <text:p text:style-name="tablealignleft"> KNIPEX </text:p>
          </table:table-cell>
          <table:table-cell office:value-type="string" table:style-name="tablecell">
            <text:p text:style-name="tablealignleft"> Простая, точная зачистка и резка как тонких проводов,<text:line-break/>так и одножильных круглых кабелей, всего одним инструментом<text:line-break/>с широким рабочим диапазоном – от 0.08 до 16 мм²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23:42</meta:creation-date>
    <dc:creator>Generated</dc:creator>
    <dc:date>2026-09-05T16::23:42</dc:date>
    <dc:language>en-US</dc:language>
    <meta:editing-cycles>1</meta:editing-cycles>
    <meta:editing-duration>PT0S</meta:editing-duration>
    <dc:title>wiki:tools:stripper:start</dc:title>
  </office:meta>
</office:document-meta>
</file>