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tools:crimp:start"/><text:bookmark-start text:name="__RefHeading___crimpers_1"/><text:bookmark-start text:name="crimpers"/>Crimpers<text:bookmark-end text:name="__RefHeading___crimpers_1"/><text:bookmark-end text:name="crimpers"/></text:h>
      <text:h text:style-name="Heading_20_3" text:outline-level="3"><text:bookmark-start text:name="__RefHeading___производители_2"/><text:bookmark-start text:name="производители"/>Производители<text:bookmark-end text:name="__RefHeading___производители_2"/><text:bookmark-end text:name="производители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Ссылка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Комментарий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05:05</meta:creation-date>
    <dc:creator>Generated</dc:creator>
    <dc:date>2026-09-05T19::05:05</dc:date>
    <dc:language>en-US</dc:language>
    <meta:editing-cycles>1</meta:editing-cycles>
    <meta:editing-duration>PT0S</meta:editing-duration>
    <dc:title>wiki:tools:crimp:start</dc:title>
  </office:meta>
</office:document-meta>
</file>