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a98ab4371e4b300707f1af180ed719.png"/>
  <manifest:file-entry manifest:media-type="image/jpeg" manifest:full-path="Pictures/a4b0bf1bc69beb2a8f3cfeca1b59559e.jpg"/>
  <manifest:file-entry manifest:media-type="image/jpeg" manifest:full-path="Pictures/4d66673eef352d142b6417235877c5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ower:dcdc:start"/><text:bookmark-start text:name="__RefHeading___dcdc_1"/><text:bookmark-start text:name="dcdc"/>DCDC<text:bookmark-end text:name="__RefHeading___dcdc_1"/><text:bookmark-end text:name="dcdc"/></text:h>
      <text:h text:style-name="Heading_20_2" text:outline-level="2"><text:bookmark-start text:name="__RefHeading___snubber_2"/><text:bookmark-start text:name="snubber"/>Snubber<text:bookmark-end text:name="__RefHeading___snubber_2"/><text:bookmark-end text:name="snubber"/></text:h>
      <text:p text:style-name="Text_20_body">Snubber - цепочка, компенсирующая паразитные L и C в DCDC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Резистор может прилично греться</text:p></text:list-item><text:list-item><text:p text:style-name="List_20_1_Content_Last">Надо подбирать экспериментально</text:p></text:list-item></text:list></table:table-cell></table:table-row></table:table></draw:text-box></draw:frame></text:p>
      <text:p text:style-name="Text_20_body">Про snubber: </text:p>
      <text:list text:style-name="List_20_1" text:continue-numbering="false">
        <text:list-item>
          <text:p text:style-name="List_20_1_Content_First"><text:a xlink:type="simple" xlink:href="https://doc.inmys.ru/open?hash=93ae10ef5c0b31e91241cc1d2fae1e55&amp;fn=buck_snubber_app-e.pdf" text:style-name="Internet_20_link" text:visited-style-name="Visited_20_Internet_20_Link">ROHM AN</text:a></text:p>
        </text:list-item>
        <text:list-item>
          <text:p text:style-name="List_20_1_Content"><text:a xlink:type="simple" xlink:href="https://doc.inmys.ru/open?hash=b623ee28fa2b904fae0191e87dcebe1e&amp;fn=application_note_en_20180901_AKX00078.pdf" text:style-name="Internet_20_link" text:visited-style-name="Visited_20_Internet_20_Link">Toshiba AN</text:a></text:p>
        </text:list-item>
        <text:list-item>
          <text:p text:style-name="List_20_1_Content"><text:a xlink:type="simple" xlink:href="https://doc.inmys.ru/open?hash=bec5fbdd996f905c5647a10b63365ccc&amp;fn=AN11160.pdf" text:style-name="Internet_20_link" text:visited-style-name="Visited_20_Internet_20_Link">Nexperia AN</text:a></text:p>
        </text:list-item>
        <text:list-item>
          <text:p text:style-name="List_20_1_Content"><text:a xlink:type="simple" xlink:href="https://doc.inmys.ru/open?hash=e5a7b0c35777c5f6d971cae57e78eea0&amp;fn=0652.RC%20Snubber.pdf" text:style-name="Internet_20_link" text:visited-style-name="Visited_20_Internet_20_Link">TI AN</text:a></text:p>
        </text:list-item>
        <text:list-item>
          <text:p text:style-name="List_20_1_Content_Last"><text:a xlink:type="simple" xlink:href="https://doc.inmys.ru/open?hash=e0b56efd0548f6a6fee751e58e5b6e92&amp;fn=Infineon-MOSFET_OptiMOS_simple_design_techniques_for_optimizing_synchronous_rectification-ApplicationNotes-v01_00-EN.pdf" text:style-name="Internet_20_link" text:visited-style-name="Visited_20_Internet_20_Link">Infineon AN</text:a></text:p>
        </text:list-item>
      </text:list>
      <text:p text:style-name="Text_20_body">Snubber:<text:line-break/>
<draw:frame draw:style-name="mediacenter" draw:name="0" text:anchor-type="paragraph" draw:z-index="0" svg:width="8.4666666666667cm" style:rel-width="100%" svg:height="5.9668103448276cm" style:rel-height="scale"><draw:image xlink:href="Pictures/e8a98ab4371e4b300707f1af180ed719.png" xlink:type="simple" xlink:show="embed" xlink:actuate="onLoad"/></draw:frame></text:p>
      <text:p text:style-name="Text_20_body">Пример без snubber:<text:line-break/>
<draw:frame draw:style-name="mediacenter" draw:name="1" text:anchor-type="paragraph" draw:z-index="1" svg:width="8.4666666666667cm" style:rel-width="100%" svg:height="5.2102564102564cm" style:rel-height="scale"><draw:image xlink:href="Pictures/a4b0bf1bc69beb2a8f3cfeca1b59559e.jpg" xlink:type="simple" xlink:show="embed" xlink:actuate="onLoad"/></draw:frame></text:p>
      <text:p text:style-name="Text_20_body">Пример после настройки Snubber:<text:line-break/>
<draw:frame draw:style-name="mediacenter" draw:name="2" text:anchor-type="paragraph" draw:z-index="2" svg:width="8.4666666666667cm" style:rel-width="100%" svg:height="5.1484175084175cm" style:rel-height="scale"><draw:image xlink:href="Pictures/4d66673eef352d142b6417235877c51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30:58</meta:creation-date>
    <dc:creator>Generated</dc:creator>
    <dc:date>2026-09-13T14::30:58</dc:date>
    <dc:language>en-US</dc:language>
    <meta:editing-cycles>1</meta:editing-cycles>
    <meta:editing-duration>PT0S</meta:editing-duration>
    <dc:title>wiki:power:dcdc:start</dc:title>
  </office:meta>
</office:document-meta>
</file>