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e926a75371d670df1a2778315b9715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wiki:mfg:stencil:start"/><text:bookmark-start text:name="__RefHeading___трафарет_для_нанесения_паяльной_пасты_1"/><text:bookmark-start text:name="трафарет_для_нанесения_паяльной_пасты"/>Трафарет для нанесения паяльной пасты<text:bookmark-end text:name="__RefHeading___трафарет_для_нанесения_паяльной_пасты_1"/><text:bookmark-end text:name="трафарет_для_нанесения_паяльной_пасты"/></text:h>
      <text:list text:style-name="List_20_1" text:continue-numbering="false">
        <text:list-item>
          <text:p text:style-name="List_20_1_Content_First"><text:a xlink:type="simple" xlink:href="#wiki:mfg:stencil:start" text:style-name="Local_20_link" text:visited-style-name="Visited_20_Local_20_Link">Трафарет</text:a>:</text:p>
          <text:list text:style-name="List_20_1">
            <text:list-item>
              <text:p text:style-name="List_20_1_Content">При наличии больших падов на пузе компонентов - разделять <text:span text:style-name="Source_20_Text">paste mask</text:span> на более мелкие области, чтобы паста не растекалась от излишка</text:p>
            </text:list-item>
            <text:list-item>
              <text:p text:style-name="List_20_1_Content">Если via в падах - есть вероятность протекания пасты при пайке, возникновения мусора на обратной стороне и вокруг и плохой в итоге пайки</text:p>
              <text:list text:style-name="List_20_1">
                <text:list-item>
                  <text:p text:style-name="List_20_1_Content">можно не более определённого диаетра - 0.3???</text:p>
                </text:list-item>
                <text:list-item>
                  <text:p text:style-name="List_20_1_Content">иначе надо:</text:p>
                  <text:list text:style-name="List_20_1">
                    <text:list-item>
                      <text:p text:style-name="List_20_1_Content">либо закрывать маской ???</text:p>
                    </text:list-item>
                    <text:list-item>
                      <text:p text:style-name="List_20_1_Content">либо заполнять компаундом</text:p>
                    </text:list-item>
                    <text:list-item>
                      <text:p text:style-name="List_20_1_Content">либо не наносить пасту на отверстия (предусматривать в трафарете)</text:p>
                    </text:list-item>
                  </text:list>
                </text:list-item>
              </text:list>
            </text:list-item>
            <text:list-item>
              <text:p text:style-name="List_20_1_Content">на трафарете <text:span text:style-name="Source_20_Text">fiducial points</text:span> надо не вырезать, не не вырезать, а гравировать - тогда автомат будет хорошо сопоставлять плату и трафарет</text:p>
              <text:list text:style-name="List_20_1">
                <text:list-item>
                  <text:p text:style-name="List_20_1_Content_Last">делается отдельным gerber слоем - информация для гравирвки</text:p>
                </text:list-item>
              </text:list>
            </text:list-item>
          </text:list>
        </text:list-item>
      </text:list>
      <text:p text:style-name="Text_20_body"><text:a xlink:type="simple" xlink:href="http://laser-stencil.eu/en/stencil_design_basics/" text:style-name="Internet_20_link" text:visited-style-name="Visited_20_Internet_20_Link">http://laser-stencil.eu/en/stencil_design_basics/</text:a></text:p>
      <text:h text:style-name="Heading_20_4" text:outline-level="4"><text:bookmark-start text:name="__RefHeading___wlcsp_2"/><text:bookmark-start text:name="wlcsp"/>WLCSP<text:bookmark-end text:name="__RefHeading___wlcsp_2"/><text:bookmark-end text:name="wlcsp"/></text:h>
      <text:p text:style-name="Horizontal_20_Line"/>
      <text:p text:style-name="Text_20_body"><text:span text:style-name="Strong_20_Emphasis">ONSEMI</text:span><text:line-break/>
IPC−7525 provides guidelines on the design of stencils for surface mount. There are three major factors that affect the
solder paste release performance of the stencil during the printing operation: </text:p>
      <text:list text:style-name="List_20_1" text:continue-numbering="false">
        <text:list-item>
          <text:p text:style-name="List_20_1_Content_First">the area ratio and aspect ratio of the aperture;</text:p>
        </text:list-item>
        <text:list-item>
          <text:p text:style-name="List_20_1_Content">the sidewall design;</text:p>
        </text:list-item>
        <text:list-item>
          <text:p text:style-name="List_20_1_Content_Last">the surface finish of the stencil walls.</text:p>
        </text:list-item>
      </text:list>
      <text:p text:style-name="Text_20_body">Laser−cut stencil with complementary electro−polishing is recommended to improve solder paste release
performance. Generally, the <text:span text:style-name="Strong_20_Emphasis">aspect ratio</text:span> should be &gt;1.5 and the <text:span text:style-name="Strong_20_Emphasis">area ratio</text:span> &gt;0.66. </text:p>
      <text:p text:style-name="Text_20_body">However, in certain cases, depending ontermination size and termination pitch the aspect and area
ratio may change. </text:p>
      <text:p text:style-name="Text_20_body">Common stencil thicknesses for WLCSP are 0.100 and 0.125 (4 and 5 mils, respectively). Tapering on
the stencil aperture is usually between 2 to 5°, which can be achieved by making the PCB contact side 0.025 mm larger
than the squeegee side.</text:p>
      <text:p text:style-name="Text_20_body">Additionally, curved corners for rectangular apertures promote better paste release and stencil cleaning. <text:span text:style-name="Strong_20_Emphasis">Reducing
the stencil aperture to less than that of the board land pad is desirable</text:span> to enhance the process of printing, reflow, and
stencil cleaning. This minimizes the board pad and stencil opening misalignment.</text:p>
      <text:p text:style-name="Horizontal_20_Line"/>
      <text:p text:style-name="Text_20_body"><text:span text:style-name="Strong_20_Emphasis">NXP</text:span><text:line-break/>
Both square and round shaped apertures have been used successfully, however square shaped aperture openings provide more
consistent paste printing and transfer efficiency when compared to round openings. Corners may be rounded to prevent clogging.</text:p>
      <text:list text:style-name="List_20_1" text:continue-numbering="false">
        <text:list-item>
          <text:p text:style-name="List_20_1_Content_First">For 0.50 mm pitch WLCSP devices, 1:1 aperture to pad ratio is recommended for SnAgCu alloys.</text:p>
        </text:list-item>
        <text:list-item>
          <text:p text:style-name="List_20_1_Content_Last">For 0.40 mm pitch WLCSP devices, use aperture aspect ratio of &gt;= 0.66, with 0.25 mm x 0.25 mm square openings (25 micron corner</text:p>
        </text:list-item>
      </text:list>
      <text:p text:style-name="Text_20_body">radius) for improved solder paste deposition repeatability. </text:p>
      <text:p text:style-name="Text_20_body"><text:span text:style-name="Strong_20_Emphasis">Aperture aspect ratio</text:span> is defined as the aperture opening area divided by the aperture side wall surface area.</text:p>
      <text:p text:style-name="Text_20_body"><draw:frame draw:style-name="media" draw:name="0" text:anchor-type="as-char" draw:z-index="0" svg:width="10.080625cm" svg:height="7.3289583333333cm"><draw:image xlink:href="Pictures/5e926a75371d670df1a2778315b9715d.jpg" xlink:type="simple" xlink:show="embed" xlink:actuate="onLoad"/></draw:frame></text:p>
      <text:p text:style-name="Text_20_body">A 0.100 mm (4-mil) thick stainless steel stencil is recommended. When these stencil design requirements conflict with other required SMT
components in a mixed technology PCB assembly, a step-down stencil process may be utilized in compliance with IPC-7525 [4] design
standar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05::52:05</meta:creation-date>
    <dc:creator>Generated</dc:creator>
    <dc:date>2026-08-28T05::52:05</dc:date>
    <dc:language>en-US</dc:language>
    <meta:editing-cycles>1</meta:editing-cycles>
    <meta:editing-duration>PT0S</meta:editing-duration>
    <dc:title>wiki:mfg:stencil:start</dc:title>
  </office:meta>
</office:document-meta>
</file>