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0b6580bfcf1da15059cbf515bdb5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mfg:start"/><text:bookmark-start text:name="__RefHeading___производство_1"/><text:bookmark-start text:name="производство"/>Производство<text:bookmark-end text:name="__RefHeading___производство_1"/><text:bookmark-end text:name="производство"/></text:h>
      <text:p text:style-name="Text_20_body"><draw:frame draw:style-name="mediacenter" draw:name="0" text:anchor-type="paragraph" draw:z-index="0" svg:width="12.7cm" svg:height="8.3312cm"><draw:image xlink:href="Pictures/360b6580bfcf1da15059cbf515bdb5a2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sclad.ru/" text:style-name="Internet_20_link" text:visited-style-name="Visited_20_Internet_20_Link">https://sclad.ru/</text:a> </text:p>
          </table:table-cell>
          <table:table-cell office:value-type="string" table:style-name="tablecell">
            <text:p text:style-name="tablealignleft"> Всякое разное добро - мебель, тара и пр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02:49</meta:creation-date>
    <dc:creator>Generated</dc:creator>
    <dc:date>2026-09-17T15::02:49</dc:date>
    <dc:language>en-US</dc:language>
    <meta:editing-cycles>1</meta:editing-cycles>
    <meta:editing-duration>PT0S</meta:editing-duration>
    <dc:title>wiki:mfg:start</dc:title>
  </office:meta>
</office:document-meta>
</file>