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207935ce9faa3a9544e9fe057c4b84f.jpg"/>
  <manifest:file-entry manifest:media-type="image/jpeg" manifest:full-path="Pictures/85cca266bcfb78f88fa4d3eba6478a1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mfg:ipc:start"/><text:bookmark-start text:name="__RefHeading___ipc_стандарты_1"/><text:bookmark-start text:name="ipc_стандарты"/>IPC стандарты<text:bookmark-end text:name="__RefHeading___ipc_стандарты_1"/><text:bookmark-end text:name="ipc_стандарты"/></text:h>
      <text:p text:style-name="Text_20_body"><draw:frame draw:style-name="mediacenter" draw:name="0" text:anchor-type="paragraph" draw:z-index="0" svg:width="6.35cm" style:rel-width="100%" svg:height="1.494799270073cm" style:rel-height="scale"><draw:image xlink:href="Pictures/2207935ce9faa3a9544e9fe057c4b84f.jpg" xlink:type="simple" xlink:show="embed" xlink:actuate="onLoad"/></draw:frame></text:p>
      <text:p text:style-name="Text_20_body"><text:a xlink:type="simple" xlink:href="https://www.ipc.org/" text:style-name="Internet_20_link" text:visited-style-name="Visited_20_Internet_20_Link">https://www.ipc.org/</text:a></text:p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 table:number-rows-spanned="7">
            <text:p text:style-name="tablealignleft"> <draw:frame draw:style-name="mediacenter" draw:name="1" text:anchor-type="paragraph" draw:z-index="1" svg:width="12.7cm" svg:height="14.801967592593cm"><draw:image xlink:href="Pictures/85cca266bcfb78f88fa4d3eba6478a14.jpg" xlink:type="simple" xlink:show="embed" xlink:actuate="onLoad"/></draw:frame>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p text:style-name="Text_20_body">Использование стандартов IPC на всех этапах производства электроники</text:p>
      <text:p text:style-name="Text_20_body"><text:a xlink:type="simple" xlink:href="https://tech-e.ru/2010_1_64.php" text:style-name="Internet_20_link" text:visited-style-name="Visited_20_Internet_20_Link">Часть 1. Стандарты серии IPC-2220 и IPC-7351A</text:a></text:p>
      <text:p text:style-name="Text_20_body"><text:a xlink:type="simple" xlink:href="https://tech-e.ru/2010_2_45.php" text:style-name="Internet_20_link" text:visited-style-name="Visited_20_Internet_20_Link">Часть 2. Стандарт IPC-4101C и серия IPC-6010</text:a></text:p>
      <text:p text:style-name="Text_20_body"><text:a xlink:type="simple" xlink:href="https://tech-e.ru/2010_06_54.php" text:style-name="Internet_20_link" text:visited-style-name="Visited_20_Internet_20_Link">Часть 3. Стандарт и тренинг IPC-A-600H</text:a></text:p>
      <text:p text:style-name="Text_20_body"><text:a xlink:type="simple" xlink:href="#wiki:mfg:ipc:start" text:style-name="Local_20_link" text:visited-style-name="Visited_20_Local_20_Link">Часть 4. Стандарты J-STD-001E, 020D, 075, 033B и IPC-1601</text:a></text:p>
      <text:p text:style-name="Text_20_body"><text:a xlink:type="simple" xlink:href="https://tech-e.ru/2011_01_54.php" text:style-name="Internet_20_link" text:visited-style-name="Visited_20_Internet_20_Link">Стандарт IPC-A-610E. Критерии приемки электронных сборок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2::53:29</meta:creation-date>
    <dc:creator>Generated</dc:creator>
    <dc:date>2026-09-17T12::53:29</dc:date>
    <dc:language>en-US</dc:language>
    <meta:editing-cycles>1</meta:editing-cycles>
    <meta:editing-duration>PT0S</meta:editing-duration>
    <dc:title>wiki:mfg:ipc:start</dc:title>
  </office:meta>
</office:document-meta>
</file>