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usb:start"/><text:bookmark-start text:name="__RefHeading___usb_1"/><text:bookmark-start text:name="usb"/>USB<text:bookmark-end text:name="__RefHeading___usb_1"/><text:bookmark-end text:name="usb"/></text:h>
      <text:h text:style-name="Heading_20_2" text:outline-level="2"><text:bookmark-start text:name="__RefHeading___usb1_2"/><text:bookmark-start text:name="usb1"/>USB1<text:bookmark-end text:name="__RefHeading___usb1_2"/><text:bookmark-end text:name="usb1"/></text:h>
      <text:h text:style-name="Heading_20_3" text:outline-level="3"><text:bookmark-start text:name="__RefHeading___esd_3"/><text:bookmark-start text:name="esd"/>ESD<text:bookmark-end text:name="__RefHeading___esd_3"/><text:bookmark-end text:name="esd"/></text:h>
      <text:h text:style-name="Heading_20_3" text:outline-level="3"><text:bookmark-start text:name="__RefHeading___power_4"/><text:bookmark-start text:name="power"/>Power<text:bookmark-end text:name="__RefHeading___power_4"/><text:bookmark-end text:name="power"/></text:h>
      <text:h text:style-name="Heading_20_3" text:outline-level="3"><text:bookmark-start text:name="__RefHeading___connectors_5"/><text:bookmark-start text:name="connectors"/>Connectors<text:bookmark-end text:name="__RefHeading___connectors_5"/><text:bookmark-end text:name="connectors"/></text:h>
      <text:h text:style-name="Heading_20_2" text:outline-level="2"><text:bookmark-start text:name="__RefHeading___usb2_6"/><text:bookmark-start text:name="usb2"/>USB2<text:bookmark-end text:name="__RefHeading___usb2_6"/><text:bookmark-end text:name="usb2"/></text:h>
      <text:h text:style-name="Heading_20_3" text:outline-level="3"><text:bookmark-start text:name="__RefHeading___esd_7"/><text:bookmark-start text:name="esd1"/>ESD<text:bookmark-end text:name="__RefHeading___esd_7"/><text:bookmark-end text:name="esd1"/></text:h>
      <text:h text:style-name="Heading_20_3" text:outline-level="3"><text:bookmark-start text:name="__RefHeading___power_8"/><text:bookmark-start text:name="power1"/>Power<text:bookmark-end text:name="__RefHeading___power_8"/><text:bookmark-end text:name="power1"/></text:h>
      <text:h text:style-name="Heading_20_3" text:outline-level="3"><text:bookmark-start text:name="__RefHeading___connectors_9"/><text:bookmark-start text:name="connectors1"/>Connectors<text:bookmark-end text:name="__RefHeading___connectors_9"/><text:bookmark-end text:name="connectors1"/></text:h>
      <text:h text:style-name="Heading_20_2" text:outline-level="2"><text:bookmark-start text:name="__RefHeading___usb3_10"/><text:bookmark-start text:name="usb3"/>USB3<text:bookmark-end text:name="__RefHeading___usb3_10"/><text:bookmark-end text:name="usb3"/></text:h>
      <text:h text:style-name="Heading_20_3" text:outline-level="3"><text:bookmark-start text:name="__RefHeading___esd_11"/><text:bookmark-start text:name="esd2"/>ESD<text:bookmark-end text:name="__RefHeading___esd_11"/><text:bookmark-end text:name="esd2"/></text:h>
      <text:h text:style-name="Heading_20_3" text:outline-level="3"><text:bookmark-start text:name="__RefHeading___power_12"/><text:bookmark-start text:name="power2"/>Power<text:bookmark-end text:name="__RefHeading___power_12"/><text:bookmark-end text:name="power2"/></text:h>
      <text:h text:style-name="Heading_20_3" text:outline-level="3"><text:bookmark-start text:name="__RefHeading___connectors_13"/><text:bookmark-start text:name="connectors2"/>Connectors<text:bookmark-end text:name="__RefHeading___connectors_13"/><text:bookmark-end text:name="connectors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38:02</meta:creation-date>
    <dc:creator>Generated</dc:creator>
    <dc:date>2026-09-14T07::38:02</dc:date>
    <dc:language>en-US</dc:language>
    <meta:editing-cycles>1</meta:editing-cycles>
    <meta:editing-duration>PT0S</meta:editing-duration>
    <dc:title>wiki:if:usb:start</dc:title>
  </office:meta>
</office:document-meta>
</file>