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0c2342d2deb4af69f502f636dea8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sdcard:start"/><text:bookmark-start text:name="__RefHeading___sd_card_1"/><text:bookmark-start text:name="sd_card"/>SD card<text:bookmark-end text:name="__RefHeading___sd_card_1"/><text:bookmark-end text:name="sd_card"/></text:h>
      <text:p text:style-name="Text_20_body"><text:a xlink:type="simple" xlink:href="https://en.wikipedia.org/wiki/SD_card" text:style-name="Internet_20_link" text:visited-style-name="Visited_20_Internet_20_Link">https://en.wikipedia.org/wiki/SD_card</text:a></text:p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8.4666666666667cm" style:rel-width="100%" svg:height="12.42793487575cm" style:rel-height="scale"><draw:image xlink:href="Pictures/380c2342d2deb4af69f502f636dea8ad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From top to bottom: SD, miniSD, microSD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PUSH-PUSH </text:p>
          </table:table-cell>
          <table:table-cell office:value-type="string" table:style-name="tablecell">
            <text:p text:style-name="tablealignleft"> with ejection mechanizm </text:p>
          </table:table-cell>
        </table:table-row>
        <table:table-row>
          <table:table-cell office:value-type="string" table:style-name="tablecell">
            <text:p text:style-name="tablealignleft"> PUSH-PULL </text:p>
          </table:table-cell>
          <table:table-cell office:value-type="string" table:style-name="tablecell">
            <text:p text:style-name="tablealignleft"> no ejection mechanizm   </text:p>
          </table:table-cell>
        </table:table-row>
        <table:table-row>
          <table:table-cell office:value-type="string" table:style-name="tablecell">
            <text:p text:style-name="tablealignleft"> HINGE     </text:p>
          </table:table-cell>
          <table:table-cell office:value-type="string" table:style-name="tablecell">
            <text:p text:style-name="tablealignleft"> no ejection mechanizm   </text:p>
          </table:table-cell>
        </table:table-row>
        <table:table-row>
          <table:table-cell office:value-type="string" table:style-name="tablecell">
            <text:p text:style-name="tablealignleft"> GUIDE AND HOLDER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esd_2"/><text:bookmark-start text:name="esd"/>ESD<text:bookmark-end text:name="__RefHeading___esd_2"/><text:bookmark-end text:name="esd"/></text:h>
      <text:p text:style-name="Text_20_body">Если используется ESD типа DALC208SC6, и используется ключ с discharge резистором,
то вывод питания ESD надо подключать к питанию, которое не сажается на землю.</text:p>
      <text:h text:style-name="Heading_20_2" text:outline-level="2"><text:bookmark-start text:name="__RefHeading___power_3"/><text:bookmark-start text:name="power"/>Power<text:bookmark-end text:name="__RefHeading___power_3"/><text:bookmark-end text:name="power"/></text:h>
      <text:p text:style-name="Text_20_body">Питание SD карточки должно быть включено по-умолчанию на непрошитой плате, если предполагается загрузка с SD карточки.</text:p>
      <text:p text:style-name="Text_20_body">Либо управление питанием SD карточки должно быть реализовано чисто аппаратно, без участия какой-либо прошивки.</text:p>
      <text:p text:style-name="Text_20_body">Если BOOT с SD карточки не предполагается, то наверное питание может быть выключено по-умолчанию.</text:p>
      <text:h text:style-name="Heading_20_2" text:outline-level="2"><text:bookmark-start text:name="__RefHeading___connectors_4"/><text:bookmark-start text:name="connectors"/>Connectors<text:bookmark-end text:name="__RefHeading___connectors_4"/><text:bookmark-end text:name="connecto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18:46</meta:creation-date>
    <dc:creator>Generated</dc:creator>
    <dc:date>2026-09-06T21::18:46</dc:date>
    <dc:language>en-US</dc:language>
    <meta:editing-cycles>1</meta:editing-cycles>
    <meta:editing-duration>PT0S</meta:editing-duration>
    <dc:title>wiki:if:sdcard:start</dc:title>
  </office:meta>
</office:document-meta>
</file>