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711584af626b7ed3b5db0818b0bb6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pcie:start"/><text:bookmark-start text:name="__RefHeading___pcie_1"/><text:bookmark-start text:name="pcie"/>PCIe<text:bookmark-end text:name="__RefHeading___pcie_1"/><text:bookmark-end text:name="pcie"/></text:h>
      <text:h text:style-name="Heading_20_2" text:outline-level="2"><text:bookmark-start text:name="__RefHeading___docs_2"/><text:bookmark-start text:name="docs"/>Docs<text:bookmark-end text:name="__RefHeading___docs_2"/><text:bookmark-end text:name="doc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xilinx.github.io/pcie-debug-kmap/pciedebug/build/html/docs/PCIe_Collaterals/index.html" text:style-name="Internet_20_link" text:visited-style-name="Visited_20_Internet_20_Link">https://xilinx.github.io/pcie-debug-kmap/pciedebug/build/html/docs/PCIe_Collaterals/index.html</text:a> </text:p>
          </table:table-cell>
          <table:table-cell office:value-type="string" table:style-name="tablecell">
            <text:p text:style-name="tablealignleft"> PCIE DEBUG (GENERAL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upport.xilinx.com/s/article/56616?language=en_US" text:style-name="Internet_20_link" text:visited-style-name="Visited_20_Internet_20_Link">https://support.xilinx.com/s/article/56616?language=en_US</text:a> </text:p>
          </table:table-cell>
          <table:table-cell office:value-type="string" table:style-name="tablecell">
            <text:p text:style-name="tablealignleft"> 56616 - 7 Series Integrated Block for PCI Express - Link Training Debug Guid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upport.xilinx.com/s/article/73361?language=en_US" text:style-name="Internet_20_link" text:visited-style-name="Visited_20_Internet_20_Link">https://support.xilinx.com/s/article/73361?language=en_US</text:a> </text:p>
          </table:table-cell>
          <table:table-cell office:value-type="string" table:style-name="tablecell">
            <text:p text:style-name="tablealignleft"> 73361 - Xilinx PCI Express Gen3 Link Training Debugging Guide for UltraScale and UltraScale+ Devic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upport.xilinx.com/s/article/71355?language=en_US" text:style-name="Internet_20_link" text:visited-style-name="Visited_20_Internet_20_Link">https://support.xilinx.com/s/article/71355?language=en_US</text:a> </text:p>
          </table:table-cell>
          <table:table-cell office:value-type="string" table:style-name="tablecell">
            <text:p text:style-name="tablealignleft"> 71355 - Vivado ILA Usage Guide for UltraScale FPGA Gen3 Integrated Block for PCI Expres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upport.xilinx.com/s/article/1097525?language=en_US" text:style-name="Internet_20_link" text:visited-style-name="Visited_20_Internet_20_Link">https://support.xilinx.com/s/article/1097525?language=en_US</text:a> </text:p>
          </table:table-cell>
          <table:table-cell office:value-type="string" table:style-name="tablecell">
            <text:p text:style-name="tablealignleft"> Debugging PCI Express Link Training Issues with Integrated Debugging Features in the IP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github.com/Xilinx/chipscopy/tree/master" text:style-name="Internet_20_link" text:visited-style-name="Visited_20_Internet_20_Link">https://github.com/Xilinx/chipscopy/tree/master</text:a> </text:p>
          </table:table-cell>
          <table:table-cell office:value-type="string" table:style-name="tablecell">
            <text:p text:style-name="tablealignleft"> ILA, JTAG, DDR, PROGRAM </text:p>
          </table:table-cell>
        </table:table-row>
      </table:table>
      <text:h text:style-name="Heading_20_2" text:outline-level="2"><text:bookmark-start text:name="__RefHeading___connectors_3"/><text:bookmark-start text:name="connectors"/>Connectors<text:bookmark-end text:name="__RefHeading___connectors_3"/><text:bookmark-end text:name="connectors"/></text:h>
      <text:h text:style-name="Heading_20_2" text:outline-level="2"><text:bookmark-start text:name="__RefHeading___xilinx_4"/><text:bookmark-start text:name="xilinx"/>Xilinx<text:bookmark-end text:name="__RefHeading___xilinx_4"/><text:bookmark-end text:name="xilinx"/></text:h>
      <text:h text:style-name="Heading_20_3" text:outline-level="3"><text:bookmark-start text:name="__RefHeading___artix_ultrascale_5"/><text:bookmark-start text:name="artix_ultrascale"/>Artix Ultrascale+<text:bookmark-end text:name="__RefHeading___artix_ultrascale_5"/><text:bookmark-end text:name="artix_ultrascale"/></text:h>
      <text:p text:style-name="Text_20_body">PCIe корка стартует нормально только если прошивка быстро загружается из флешки.</text:p>
      <text:p text:style-name="Text_20_body">Вариант конфигурации через JTAG, а потом ребут компа или пауза в u-boot и потом загрузка Linux не прокатывают.</text:p>
      <text:p text:style-name="Text_20_body">Возможно, это можно как-то обойти (более глубоко сбрасывать трансиверы - PERST недостаточно)</text:p>
      <text:h text:style-name="Heading_20_2" text:outline-level="2"><text:bookmark-start text:name="__RefHeading___smarc_6"/><text:bookmark-start text:name="smarc"/>SMARC<text:bookmark-end text:name="__RefHeading___smarc_6"/><text:bookmark-end text:name="smarc"/></text:h>
      <text:h text:style-name="Heading_20_2" text:outline-level="2"><text:bookmark-start text:name="__RefHeading___ltssm_7"/><text:bookmark-start text:name="ltssm"/>LTSSM<text:bookmark-end text:name="__RefHeading___ltssm_7"/><text:bookmark-end text:name="ltssm"/></text:h>
      <text:p text:style-name="Text_20_body"><text:a xlink:type="simple" xlink:href="https://www.oreilly.com/library/view/pci-express-system/0321156307/0321156307_ch14lev1sec6.html" text:style-name="Internet_20_link" text:visited-style-name="Visited_20_Internet_20_Link">link</text:a></text:p>
      <text:p text:style-name="Text_20_body"><draw:frame draw:style-name="media" draw:name="0" text:anchor-type="as-char" draw:z-index="0" svg:width="6.35cm" style:rel-width="100%" svg:height="6.9723cm" style:rel-height="scale"><draw:image xlink:href="Pictures/a8711584af626b7ed3b5db0818b0bb62.jpg" xlink:type="simple" xlink:show="embed" xlink:actuate="onLoad"/></draw:frame></text:p>
      <text:p text:style-name="Preformatted_20_Text">#define LTSSM_DETECT<text:s text:c="17"/>0<text:line-break/>#define LTSSM_POLLING<text:s text:c="16"/>1<text:line-break/>#define LTSSM_CONFIG<text:s text:c="17"/>2<text:line-break/>#define LTSSM_RECOVERY<text:s text:c="15"/>3<text:line-break/>#define LTSSM_DISABLED<text:s text:c="15"/>4<text:line-break/>#define LTSSM_HOTRESET<text:s text:c="15"/>5<text:line-break/>#define LTSSM_LOOPBACK<text:s text:c="15"/>6<text:line-break/>#define LTSSM_L0<text:s text:c="21"/>7<text:line-break/>#define LTSSM_L0s<text:s text:c="20"/>8<text:line-break/>#define LTSSM_L1<text:s text:c="21"/>9<text:line-break/>#define LTSSM_L2<text:s text:c="21"/>10</text:p>
      <text:p text:style-name="Preformatted_20_Text">detect.quiet",<text:tab/><text:tab/><text:tab/>/* 0x00 */<text:line-break/>detect.active",<text:tab/><text:tab/><text:tab/>/* 0x01 */<text:line-break/>polling.active",<text:tab/><text:tab/>/* 0x02 */<text:line-break/>polling.compliance",<text:tab/><text:tab/>/* 0x03 */<text:line-break/>polling.configuration",<text:tab/><text:tab/>/* 0x04 */<text:line-break/>config.linkwidthstart",<text:tab/><text:tab/>/* 0x05 */<text:line-break/>config.linkwidthaccept",<text:tab/>/* 0x06 */<text:line-break/>config.lanenumwait",<text:tab/><text:tab/>/* 0x07 */<text:line-break/>config.lanenumaccept",<text:tab/><text:tab/>/* 0x08 */<text:line-break/>config.complete",<text:tab/><text:tab/>/* 0x09 */<text:line-break/>config.idle",<text:tab/><text:tab/><text:tab/>/* 0x0A */<text:line-break/>recovery.receiverlock",<text:tab/><text:tab/>/* 0x0B */<text:line-break/>recovery.equalization",<text:tab/><text:tab/>/* 0x0C */<text:line-break/>recovery.speed",<text:tab/><text:tab/>/* 0x0D */<text:line-break/>recovery.receiverconfig",<text:tab/>/* 0x0E */<text:line-break/>recovery.idle",<text:tab/><text:tab/><text:tab/>/* 0x0F */<text:line-break/>L0",<text:tab/><text:tab/><text:tab/><text:tab/>/* 0x10 */<text:line-break/>L0s",<text:tab/><text:tab/><text:tab/><text:tab/>/* 0x11 */<text:line-break/>L1.entry",<text:tab/><text:tab/><text:tab/>/* 0x12 */<text:line-break/>L1.idle",<text:tab/><text:tab/><text:tab/>/* 0x13 */<text:line-break/>L2.idle",<text:tab/><text:tab/><text:tab/>/* 0x14 */<text:line-break/>L2.transmitwake",<text:tab/><text:tab/>/* 0x15 */<text:line-break/>disable",<text:tab/><text:tab/><text:tab/>/* 0x16 */<text:line-break/>loopback.entry",<text:tab/><text:tab/>/* 0x17 */<text:line-break/>loopback.active",<text:tab/><text:tab/>/* 0x18 */<text:line-break/>loopback.exit",<text:tab/><text:tab/><text:tab/>/* 0x19 */<text:line-break/>hotreset",<text:tab/><text:tab/><text:tab/>/* 0x1A */</text:p>
      <text:p text:style-name="Text_20_body">Xilinx Xore:</text:p>
      <text:p text:style-name="Preformatted_20_Text">00: Detect.Quiet<text:line-break/>01: Detect.Active<text:line-break/>02: Polling.Active<text:line-break/>03: Polling.Compliance<text:line-break/>04: Polling.Configuration<text:line-break/>05: Configuration.Linkwidth.Start<text:line-break/>06: Configuration.Linkwidth.Accept<text:line-break/>07: Configuration.Lanenum.Accept<text:line-break/>08: Configuration.Lanenum.Wait<text:line-break/>09: Configuration.Complete<text:line-break/>0A: Configuration.Idle<text:line-break/>0B: Recovery.RcvrLock<text:line-break/>0C: Recovery.Speed<text:line-break/>0D: Recovery.RcvrCfg<text:line-break/>0E: Recovery.Idle<text:line-break/>10: L0<text:line-break/>11-16: Reserved<text:line-break/>17: L1.Entry<text:line-break/>18: L1.Idle<text:line-break/>19-1A: Reserved<text:line-break/>20: Disabled<text:line-break/>21: Loopback_Entry_Master<text:line-break/>22: Loopback_Active_Master<text:line-break/>23: Loopback_Exit_Master<text:line-break/>24: Loopback_Entry_Slave<text:line-break/>25: Loopback_Active_Slave<text:line-break/>26: Loopback_Exit_Slave<text:line-break/>27: Hot_Reset<text:line-break/>28: Recovery_Equalization_Phase0<text:line-break/>29: Recovery_Equalization_Phase1<text:line-break/>2a: Recovery_Equalization_Phase2<text:line-break/>2b: Recovery_Equalization_Phase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12:07</meta:creation-date>
    <dc:creator>Generated</dc:creator>
    <dc:date>2026-09-06T21::12:07</dc:date>
    <dc:language>en-US</dc:language>
    <meta:editing-cycles>1</meta:editing-cycles>
    <meta:editing-duration>PT0S</meta:editing-duration>
    <dc:title>wiki:if:pcie:start</dc:title>
  </office:meta>
</office:document-meta>
</file>