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3917ad1e0a526683589141f4f863cbf.jpg"/>
  <manifest:file-entry manifest:media-type="image/jpeg" manifest:full-path="Pictures/db33e957aada4af3cebd9b3560377a3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minipcie:start"/><text:bookmark-start text:name="__RefHeading___minipcie_1"/><text:bookmark-start text:name="minipcie"/>miniPCIe<text:bookmark-end text:name="__RefHeading___minipcie_1"/><text:bookmark-end text:name="minipci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miniPCIe Specification </text:p>
          </table:table-cell>
          <table:table-cell office:value-type="string" table:style-name="tablecell">
            <text:p text:style-name="tablealignleft"> <text:a xlink:type="simple" xlink:href="#wiki:if:minipcie:start" text:style-name="Local_20_link" text:visited-style-name="Visited_20_Local_20_Link">lin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5.08cm" style:rel-width="100%" svg:height="4.5743518518519cm" style:rel-height="scale"><draw:image xlink:href="Pictures/43917ad1e0a526683589141f4f863cbf.jpg" xlink:type="simple" xlink:show="embed" xlink:actuate="onLoad"/></draw:frame> </text:p>
          </table:table-cell>
          <table:table-cell office:value-type="string" table:style-name="tablecell">
            <text:p text:style-name="tablealignleft"> 26.5×30 </text:p>
          </table:table-cell>
          <table:table-cell office:value-type="string" table:style-name="tablecell">
            <text:p text:style-name="tablealignleft"> Wifi+Bluetooth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5.08cm" style:rel-width="100%" svg:height="3.048cm" style:rel-height="scale"><draw:image xlink:href="Pictures/db33e957aada4af3cebd9b3560377a3e.jpg" xlink:type="simple" xlink:show="embed" xlink:actuate="onLoad"/></draw:frame>         </text:p>
          </table:table-cell>
          <table:table-cell office:value-type="string" table:style-name="tablecell">
            <text:p text:style-name="tablealignleft"> ?x30    </text:p>
          </table:table-cell>
          <table:table-cell office:value-type="string" table:style-name="tablecell">
            <text:p text:style-name="tablealignleft"> Wifi+Bluetooth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1::37:26</meta:creation-date>
    <dc:creator>Generated</dc:creator>
    <dc:date>2026-09-09T21::37:26</dc:date>
    <dc:language>en-US</dc:language>
    <meta:editing-cycles>1</meta:editing-cycles>
    <meta:editing-duration>PT0S</meta:editing-duration>
    <dc:title>wiki:if:minipcie:start</dc:title>
  </office:meta>
</office:document-meta>
</file>