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24fcb3bceb48f46a41f8f67bb61970.jpg"/>
  <manifest:file-entry manifest:media-type="image/jpeg" manifest:full-path="Pictures/30c178933c55afb7c1222a84149df47c.jpg"/>
  <manifest:file-entry manifest:media-type="image/jpeg" manifest:full-path="Pictures/e5170c0822096d7d17d599d7f43603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if:ecpri:start"/><text:bookmark-start text:name="__RefHeading___ecpri_1"/><text:bookmark-start text:name="ecpri"/>eCPRI<text:bookmark-end text:name="__RefHeading___ecpri_1"/><text:bookmark-end text:name="ecpri"/></text:h>
      <text:p text:style-name="Text_20_body"><draw:frame draw:style-name="mediacenter" draw:name="0" text:anchor-type="paragraph" draw:z-index="0" svg:width="16.933333333333cm" svg:height="16.962229806598cm"><draw:image xlink:href="Pictures/4d24fcb3bceb48f46a41f8f67bb61970.jpg" xlink:type="simple" xlink:show="embed" xlink:actuate="onLoad"/></draw:frame></text:p>
      <text:p text:style-name="Text_20_body"><text:a xlink:type="simple" xlink:href="https://itechinfo.ru/content/ecpri_interface" text:style-name="Internet_20_link" text:visited-style-name="Visited_20_Internet_20_Link">https://itechinfo.ru/content/ecpri_interface</text:a></text:p>
      <text:list text:style-name="List_20_1" text:continue-numbering="false">
        <text:list-item>
          <text:p text:style-name="List_20_1_Content_First">RRU - радиопередающий блок</text:p>
        </text:list-item>
        <text:list-item>
          <text:p text:style-name="List_20_1_Content">RRH - remote radio heads - радиопередающие блоки</text:p>
        </text:list-item>
        <text:list-item>
          <text:p text:style-name="List_20_1_Content">BBU - centralized baseband units - блоки управления</text:p>
        </text:list-item>
        <text:list-item>
          <text:p text:style-name="List_20_1_Content">cloud-RAN или C-RAN - radio access network - облачная радиосистема</text:p>
        </text:list-item>
        <text:list-item>
          <text:p text:style-name="List_20_1_Content_Last">CPRI - Common Public Radio Interface - Интерфейс связи между радиопередающим блоком RRU и блоком управления BBU</text:p>
        </text:list-item>
      </text:list>
      <text:p text:style-name="Text_20_body"><draw:frame draw:style-name="mediacenter" draw:name="1" text:anchor-type="paragraph" draw:z-index="1" svg:width="16.933333333333cm" svg:height="9.7719444444444cm"><draw:image xlink:href="Pictures/30c178933c55afb7c1222a84149df47c.jpg" xlink:type="simple" xlink:show="embed" xlink:actuate="onLoad"/></draw:frame></text:p>
      <text:p text:style-name="Text_20_body"><draw:frame draw:style-name="mediacenter" draw:name="2" text:anchor-type="paragraph" draw:z-index="2" svg:width="16.933333333333cm" svg:height="9.652cm"><draw:image xlink:href="Pictures/e5170c0822096d7d17d599d7f4360335.jpg" xlink:type="simple" xlink:show="embed" xlink:actuate="onLoad"/></draw:frame></text:p>
      <text:p text:style-name="Text_20_body">eCPRI Specification V1.2 (2018-06-25)) протокола eCPRI (evolved CPRI)</text:p>
      <text:p text:style-name="Text_20_body">В отличие от CPRI, спецификация eCPRI поддерживает большую гибкость в реализации функционального разделения ресурсов базовой станции на блоки. </text:p>
      <text:p text:style-name="Text_20_body">Стоит отметить, что спецификации интерфейса eCPRI и CPRI обратно не совместим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2:30</meta:creation-date>
    <dc:creator>Generated</dc:creator>
    <dc:date>2026-09-13T08::12:30</dc:date>
    <dc:language>en-US</dc:language>
    <meta:editing-cycles>1</meta:editing-cycles>
    <meta:editing-duration>PT0S</meta:editing-duration>
    <dc:title>wiki:if:ecpri:start</dc:title>
  </office:meta>
</office:document-meta>
</file>