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1880fdcb2113e2399dce19b2bc986b.png"/>
  <manifest:file-entry manifest:media-type="image/png" manifest:full-path="Pictures/76803e616db69443a17bc7375acccd67.png"/>
  <manifest:file-entry manifest:media-type="image/png" manifest:full-path="Pictures/f9bd291a30a7b4a50f2a40c8136aecf9.png"/>
  <manifest:file-entry manifest:media-type="image/png" manifest:full-path="Pictures/51a8157bb1c56d013c31b5a447c601c4.png"/>
  <manifest:file-entry manifest:media-type="image/png" manifest:full-path="Pictures/86dc4b8493da042089b462dae268cdef.png"/>
  <manifest:file-entry manifest:media-type="image/png" manifest:full-path="Pictures/72da853fe5f00016104bb062ed2df773.png"/>
  <manifest:file-entry manifest:media-type="image/png" manifest:full-path="Pictures/d82dc420339ca8fabab425838e10ca8c.png"/>
  <manifest:file-entry manifest:media-type="image/png" manifest:full-path="Pictures/31daec4bd765f1d735a22cade35c6b0a.png"/>
  <manifest:file-entry manifest:media-type="image/png" manifest:full-path="Pictures/c500c0992d6e46be156e24632f15db59.png"/>
  <manifest:file-entry manifest:media-type="image/png" manifest:full-path="Pictures/587fa18779fe41cf58dce6a9698ed37c.png"/>
  <manifest:file-entry manifest:media-type="image/png" manifest:full-path="Pictures/6defab47d03cb8d6de7668f5e4108f31.png"/>
  <manifest:file-entry manifest:media-type="image/png" manifest:full-path="Pictures/237da9ca4c7ca1bdebbab488433e2c20.png"/>
  <manifest:file-entry manifest:media-type="image/png" manifest:full-path="Pictures/45f585a9477d09d0ba5d7a233077d0c1.png"/>
  <manifest:file-entry manifest:media-type="image/png" manifest:full-path="Pictures/956a15a975e7616fafb57cfd834c06a4.png"/>
  <manifest:file-entry manifest:media-type="image/png" manifest:full-path="Pictures/7c1c9f77bc22fd19c205feb355ef1375.png"/>
  <manifest:file-entry manifest:media-type="image/png" manifest:full-path="Pictures/2d23d5bc215070df9a7aa1221d25c439.png"/>
  <manifest:file-entry manifest:media-type="image/png" manifest:full-path="Pictures/a50692815d1cc4a09ac6853d0ea09207.png"/>
  <manifest:file-entry manifest:media-type="image/png" manifest:full-path="Pictures/27738c6f91d50fd4e2d33f7c1e0a6e71.png"/>
  <manifest:file-entry manifest:media-type="image/png" manifest:full-path="Pictures/32c4900b34a5969c05d1b5dec93c193e.png"/>
  <manifest:file-entry manifest:media-type="image/png" manifest:full-path="Pictures/5448b61814d09d0b7fd7a4e1e753fca5.png"/>
  <manifest:file-entry manifest:media-type="image/png" manifest:full-path="Pictures/3c6b662dcad32cb38674da83d5c009ee.png"/>
  <manifest:file-entry manifest:media-type="image/png" manifest:full-path="Pictures/27962f35333ef175eec77a332df01c23.png"/>
  <manifest:file-entry manifest:media-type="image/png" manifest:full-path="Pictures/5416056cd4ce5ba50bf8604c730a4121.png"/>
  <manifest:file-entry manifest:media-type="image/png" manifest:full-path="Pictures/d0003c7ec2358e0ff748c33d97422aa1.png"/>
  <manifest:file-entry manifest:media-type="image/png" manifest:full-path="Pictures/f763067cfcfdb2683d0c2c7c4826707d.png"/>
  <manifest:file-entry manifest:media-type="image/png" manifest:full-path="Pictures/f89e8edda3ae667a65cef475b4a6c5f9.png"/>
  <manifest:file-entry manifest:media-type="image/png" manifest:full-path="Pictures/051c4a44725fc80486724cc73774d3fd.png"/>
  <manifest:file-entry manifest:media-type="image/png" manifest:full-path="Pictures/bcb41fb095581af1d5806ebe05aa3779.png"/>
  <manifest:file-entry manifest:media-type="image/png" manifest:full-path="Pictures/85c6e6420978e5f822b66407ebee1e2c.png"/>
  <manifest:file-entry manifest:media-type="image/png" manifest:full-path="Pictures/ac7163a8a548c54f1801dd348996ad88.png"/>
  <manifest:file-entry manifest:media-type="image/png" manifest:full-path="Pictures/9bd277c0048664f2c699be283cd63690.png"/>
  <manifest:file-entry manifest:media-type="image/png" manifest:full-path="Pictures/f30f51c6fac59b0e360216f40456f355.png"/>
  <manifest:file-entry manifest:media-type="image/png" manifest:full-path="Pictures/7e9ac2a7cbd8c3ba410e23b1bd721d46.png"/>
  <manifest:file-entry manifest:media-type="image/png" manifest:full-path="Pictures/84a147067070f0863c7ac54da23bc6e1.png"/>
  <manifest:file-entry manifest:media-type="image/png" manifest:full-path="Pictures/96b17b78dc2cb85fbc4209b7a667d9bb.png"/>
  <manifest:file-entry manifest:media-type="image/png" manifest:full-path="Pictures/efdf1f9724fad2c7d6bd9a342bfbaedc.png"/>
  <manifest:file-entry manifest:media-type="image/png" manifest:full-path="Pictures/bdc53690ee6924a91313b309a9ea6aa0.png"/>
  <manifest:file-entry manifest:media-type="image/png" manifest:full-path="Pictures/69d17452613e6bf9f98386c35d3f2fd9.png"/>
  <manifest:file-entry manifest:media-type="image/png" manifest:full-path="Pictures/dda6e7ba144c6a11fa70af97d3c2616e.png"/>
  <manifest:file-entry manifest:media-type="image/png" manifest:full-path="Pictures/e5155fa30000b0423d0ff50b6ce5f7b7.png"/>
  <manifest:file-entry manifest:media-type="image/png" manifest:full-path="Pictures/0c193e23e329ff41b8b19437575fa34a.png"/>
  <manifest:file-entry manifest:media-type="image/png" manifest:full-path="Pictures/6a76a725ccf76838b66d07eac8dd1e73.png"/>
  <manifest:file-entry manifest:media-type="image/png" manifest:full-path="Pictures/7b455be27ef1c1129495690e85c6c9f0.png"/>
  <manifest:file-entry manifest:media-type="image/png" manifest:full-path="Pictures/451f1882295fa3eb27f6b8ef80059dab.png"/>
  <manifest:file-entry manifest:media-type="image/png" manifest:full-path="Pictures/3b2c681ed401052c5b12f26b3a3f7b17.png"/>
  <manifest:file-entry manifest:media-type="image/png" manifest:full-path="Pictures/9f0ad3f7e94c50ed9d33b25888d6fa02.png"/>
  <manifest:file-entry manifest:media-type="image/png" manifest:full-path="Pictures/16a55dac14f376ffa08198ff9daf9a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diff:start"/><text:bookmark-start text:name="__RefHeading___differential_standards_1"/><text:bookmark-start text:name="differential_standards"/>Differential Standards<text:bookmark-end text:name="__RefHeading___differential_standards_1"/><text:bookmark-end text:name="differential_standards"/></text:h>
      <text:h text:style-name="Heading_20_2" text:outline-level="2"><text:bookmark-start text:name="__RefHeading___conversions_2"/><text:bookmark-start text:name="conversions"/>Conversions<text:bookmark-end text:name="__RefHeading___conversions_2"/><text:bookmark-end text:name="conversions"/></text:h>
      <text:p text:style-name="Text_20_body"><text:a xlink:type="simple" xlink:href="https://doc.inmys.ru/list?id=2098" text:style-name="Internet_20_link" text:visited-style-name="Visited_20_Internet_20_Link">https://doc.inmys.ru/list?id=2098</text:a></text:p>
      <text:h text:style-name="Heading_20_3" text:outline-level="3"><text:bookmark-start text:name="__RefHeading___cml_to_cml_dc_3"/><text:bookmark-start text:name="cml_to_cml_dc"/>CML to CML (DC)<text:bookmark-end text:name="__RefHeading___cml_to_cml_dc_3"/><text:bookmark-end text:name="cml_to_cml_dc"/></text:h>
      <text:p text:style-name="Text_20_body"><draw:frame draw:style-name="media" draw:name="0" text:anchor-type="as-char" draw:z-index="0" svg:width="12.7cm" svg:height="4.0569444444444cm"><draw:image xlink:href="Pictures/981880fdcb2113e2399dce19b2bc986b.png" xlink:type="simple" xlink:show="embed" xlink:actuate="onLoad"/></draw:frame></text:p>
      <text:p text:style-name="Text_20_body"><draw:frame draw:style-name="media" draw:name="1" text:anchor-type="as-char" draw:z-index="1" svg:width="12.7cm" svg:height="5.9117942283563cm"><draw:image xlink:href="Pictures/76803e616db69443a17bc7375acccd67.png" xlink:type="simple" xlink:show="embed" xlink:actuate="onLoad"/></draw:frame></text:p>
      <text:h text:style-name="Heading_20_3" text:outline-level="3"><text:bookmark-start text:name="__RefHeading___cml_to_cml_ac_4"/><text:bookmark-start text:name="cml_to_cml_ac"/>CML to CML (AC)<text:bookmark-end text:name="__RefHeading___cml_to_cml_ac_4"/><text:bookmark-end text:name="cml_to_cml_ac"/></text:h>
      <text:p text:style-name="Text_20_body"><draw:frame draw:style-name="media" draw:name="2" text:anchor-type="as-char" draw:z-index="2" svg:width="12.7cm" svg:height="6.5828850855746cm"><draw:image xlink:href="Pictures/f9bd291a30a7b4a50f2a40c8136aecf9.png" xlink:type="simple" xlink:show="embed" xlink:actuate="onLoad"/></draw:frame></text:p>
      <text:h text:style-name="Heading_20_3" text:outline-level="3"><text:bookmark-start text:name="__RefHeading___cml_to_hstl_ac_5"/><text:bookmark-start text:name="cml_to_hstl_ac"/>CML to HSTL (AC)<text:bookmark-end text:name="__RefHeading___cml_to_hstl_ac_5"/><text:bookmark-end text:name="cml_to_hstl_ac"/></text:h>
      <text:p text:style-name="Text_20_body"><draw:frame draw:style-name="media" draw:name="3" text:anchor-type="as-char" draw:z-index="3" svg:width="12.7cm" svg:height="6.1954119850187cm"><draw:image xlink:href="Pictures/51a8157bb1c56d013c31b5a447c601c4.png" xlink:type="simple" xlink:show="embed" xlink:actuate="onLoad"/></draw:frame></text:p>
      <text:p text:style-name="Text_20_body"><draw:frame draw:style-name="media" draw:name="4" text:anchor-type="as-char" draw:z-index="4" svg:width="12.7cm" svg:height="4.9013065326633cm"><draw:image xlink:href="Pictures/86dc4b8493da042089b462dae268cdef.png" xlink:type="simple" xlink:show="embed" xlink:actuate="onLoad"/></draw:frame></text:p>
      <text:h text:style-name="Heading_20_3" text:outline-level="3"><text:bookmark-start text:name="__RefHeading___cml_to_lvds_ac_6"/><text:bookmark-start text:name="cml_to_lvds_ac"/>CML to LVDS (AC)<text:bookmark-end text:name="__RefHeading___cml_to_lvds_ac_6"/><text:bookmark-end text:name="cml_to_lvds_ac"/></text:h>
      <text:p text:style-name="Text_20_body"><draw:frame draw:style-name="media" draw:name="5" text:anchor-type="as-char" draw:z-index="5" svg:width="12.7cm" svg:height="5.9130473637176cm"><draw:image xlink:href="Pictures/72da853fe5f00016104bb062ed2df773.png" xlink:type="simple" xlink:show="embed" xlink:actuate="onLoad"/></draw:frame></text:p>
      <text:p text:style-name="Text_20_body"><draw:frame draw:style-name="media" draw:name="6" text:anchor-type="as-char" draw:z-index="6" svg:width="12.7cm" svg:height="5.6568908489526cm"><draw:image xlink:href="Pictures/d82dc420339ca8fabab425838e10ca8c.png" xlink:type="simple" xlink:show="embed" xlink:actuate="onLoad"/></draw:frame></text:p>
      <text:h text:style-name="Heading_20_3" text:outline-level="3"><text:bookmark-start text:name="__RefHeading___cml_to_lvpecl_ac_7"/><text:bookmark-start text:name="cml_to_lvpecl_ac"/>CML to LVPECL (AC)<text:bookmark-end text:name="__RefHeading___cml_to_lvpecl_ac_7"/><text:bookmark-end text:name="cml_to_lvpecl_ac"/></text:h>
      <text:p text:style-name="Text_20_body"><draw:frame draw:style-name="media" draw:name="7" text:anchor-type="as-char" draw:z-index="7" svg:width="12.7cm" svg:height="6.4054316197866cm"><draw:image xlink:href="Pictures/31daec4bd765f1d735a22cade35c6b0a.png" xlink:type="simple" xlink:show="embed" xlink:actuate="onLoad"/></draw:frame></text:p>
      <text:p text:style-name="Text_20_body"><draw:frame draw:style-name="media" draw:name="8" text:anchor-type="as-char" draw:z-index="8" svg:width="12.7cm" svg:height="5.140790842872cm"><draw:image xlink:href="Pictures/c500c0992d6e46be156e24632f15db59.png" xlink:type="simple" xlink:show="embed" xlink:actuate="onLoad"/></draw:frame></text:p>
      <text:h text:style-name="Heading_20_3" text:outline-level="3"><text:bookmark-start text:name="__RefHeading___hcsl_to_hcsl_dc_8"/><text:bookmark-start text:name="hcsl_to_hcsl_dc"/>HCSL to HCSL (DC)<text:bookmark-end text:name="__RefHeading___hcsl_to_hcsl_dc_8"/><text:bookmark-end text:name="hcsl_to_hcsl_dc"/></text:h>
      <text:p text:style-name="Text_20_body"><draw:frame draw:style-name="media" draw:name="9" text:anchor-type="as-char" draw:z-index="9" svg:width="12.7cm" svg:height="6.0056746532156cm"><draw:image xlink:href="Pictures/587fa18779fe41cf58dce6a9698ed37c.png" xlink:type="simple" xlink:show="embed" xlink:actuate="onLoad"/></draw:frame></text:p>
      <text:h text:style-name="Heading_20_3" text:outline-level="3"><text:bookmark-start text:name="__RefHeading___lphcsl_to_hcsl_dc_9"/><text:bookmark-start text:name="lphcsl_to_hcsl_dc"/>LPHCSL to HCSL (DC)<text:bookmark-end text:name="__RefHeading___lphcsl_to_hcsl_dc_9"/><text:bookmark-end text:name="lphcsl_to_hcsl_dc"/></text:h>
      <text:p text:style-name="Text_20_body"><draw:frame draw:style-name="media" draw:name="10" text:anchor-type="as-char" draw:z-index="10" svg:width="12.7cm" svg:height="4.1163316582915cm"><draw:image xlink:href="Pictures/6defab47d03cb8d6de7668f5e4108f31.png" xlink:type="simple" xlink:show="embed" xlink:actuate="onLoad"/></draw:frame></text:p>
      <text:h text:style-name="Heading_20_3" text:outline-level="3"><text:bookmark-start text:name="__RefHeading___hstl_to_hstl_ac_10"/><text:bookmark-start text:name="hstl_to_hstl_ac"/>HSTL to HSTL (AC)<text:bookmark-end text:name="__RefHeading___hstl_to_hstl_ac_10"/><text:bookmark-end text:name="hstl_to_hstl_ac"/></text:h>
      <text:p text:style-name="Text_20_body"><draw:frame draw:style-name="media" draw:name="11" text:anchor-type="as-char" draw:z-index="11" svg:width="12.7cm" svg:height="3.96495215311cm"><draw:image xlink:href="Pictures/237da9ca4c7ca1bdebbab488433e2c20.png" xlink:type="simple" xlink:show="embed" xlink:actuate="onLoad"/></draw:frame></text:p>
      <text:h text:style-name="Heading_20_3" text:outline-level="3"><text:bookmark-start text:name="__RefHeading___hstl_to_cml_ac_11"/><text:bookmark-start text:name="hstl_to_cml_ac"/>HSTL to CML (AC)<text:bookmark-end text:name="__RefHeading___hstl_to_cml_ac_11"/><text:bookmark-end text:name="hstl_to_cml_ac"/></text:h>
      <text:p text:style-name="Text_20_body"><draw:frame draw:style-name="media" draw:name="12" text:anchor-type="as-char" draw:z-index="12" svg:width="12.7cm" svg:height="6.0185803757829cm"><draw:image xlink:href="Pictures/45f585a9477d09d0ba5d7a233077d0c1.png" xlink:type="simple" xlink:show="embed" xlink:actuate="onLoad"/></draw:frame></text:p>
      <text:h text:style-name="Heading_20_3" text:outline-level="3"><text:bookmark-start text:name="__RefHeading___hstl_to_lvds_ac_12"/><text:bookmark-start text:name="hstl_to_lvds_ac"/>HSTL to LVDS (AC)<text:bookmark-end text:name="__RefHeading___hstl_to_lvds_ac_12"/><text:bookmark-end text:name="hstl_to_lvds_ac"/></text:h>
      <text:p text:style-name="Text_20_body"><draw:frame draw:style-name="media" draw:name="13" text:anchor-type="as-char" draw:z-index="13" svg:width="12.7cm" svg:height="6.2514994829369cm"><draw:image xlink:href="Pictures/956a15a975e7616fafb57cfd834c06a4.png" xlink:type="simple" xlink:show="embed" xlink:actuate="onLoad"/></draw:frame></text:p>
      <text:p text:style-name="Text_20_body"><draw:frame draw:style-name="media" draw:name="14" text:anchor-type="as-char" draw:z-index="14" svg:width="12.7cm" svg:height="5.2609498680739cm"><draw:image xlink:href="Pictures/7c1c9f77bc22fd19c205feb355ef1375.png" xlink:type="simple" xlink:show="embed" xlink:actuate="onLoad"/></draw:frame></text:p>
      <text:p text:style-name="Text_20_body"><draw:frame draw:style-name="media" draw:name="15" text:anchor-type="as-char" draw:z-index="15" svg:width="12.7cm" svg:height="7.5054750402576cm"><draw:image xlink:href="Pictures/2d23d5bc215070df9a7aa1221d25c439.png" xlink:type="simple" xlink:show="embed" xlink:actuate="onLoad"/></draw:frame></text:p>
      <text:h text:style-name="Heading_20_3" text:outline-level="3"><text:bookmark-start text:name="__RefHeading___hstl_to_lvpecl_ac_13"/><text:bookmark-start text:name="hstl_to_lvpecl_ac"/>HSTL to LVPECL (AC)<text:bookmark-end text:name="__RefHeading___hstl_to_lvpecl_ac_13"/><text:bookmark-end text:name="hstl_to_lvpecl_ac"/></text:h>
      <text:p text:style-name="Text_20_body"><draw:frame draw:style-name="media" draw:name="16" text:anchor-type="as-char" draw:z-index="16" svg:width="12.7cm" svg:height="4.7160041841004cm"><draw:image xlink:href="Pictures/a50692815d1cc4a09ac6853d0ea09207.png" xlink:type="simple" xlink:show="embed" xlink:actuate="onLoad"/></draw:frame></text:p>
      <text:p text:style-name="Text_20_body"><draw:frame draw:style-name="media" draw:name="17" text:anchor-type="as-char" draw:z-index="17" svg:width="12.7cm" svg:height="7.6148893360161cm"><draw:image xlink:href="Pictures/27738c6f91d50fd4e2d33f7c1e0a6e71.png" xlink:type="simple" xlink:show="embed" xlink:actuate="onLoad"/></draw:frame></text:p>
      <text:h text:style-name="Heading_20_3" text:outline-level="3"><text:bookmark-start text:name="__RefHeading___lvds_to_lvds_ac_14"/><text:bookmark-start text:name="lvds_to_lvds_ac"/>LVDS to LVDS (AC)<text:bookmark-end text:name="__RefHeading___lvds_to_lvds_ac_14"/><text:bookmark-end text:name="lvds_to_lvds_ac"/></text:h>
      <text:p text:style-name="Text_20_body">common mode voltage=1.2V<text:line-break/>
<draw:frame draw:style-name="media" draw:name="18" text:anchor-type="as-char" draw:z-index="18" svg:width="12.7cm" svg:height="6.7518987341772cm"><draw:image xlink:href="Pictures/32c4900b34a5969c05d1b5dec93c193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9" text:anchor-type="as-char" draw:z-index="19" svg:width="12.7cm" svg:height="6.4060843964671cm"><draw:image xlink:href="Pictures/5448b61814d09d0b7fd7a4e1e753fca5.png" xlink:type="simple" xlink:show="embed" xlink:actuate="onLoad"/></draw:frame></text:p>
          </table:table-cell>
          <table:table-cell office:value-type="string" table:style-name="tablecell">
            <text:p text:style-name="tablealignleft">common mode voltage=1.2V<text:line-break/><draw:frame draw:style-name="media" draw:name="20" text:anchor-type="as-char" draw:z-index="20" svg:width="20.902083333333cm" style:rel-width="100%" svg:height="11.165416666667cm" style:rel-height="scale"><draw:image xlink:href="Pictures/3c6b662dcad32cb38674da83d5c009ee.png" xlink:type="simple" xlink:show="embed" xlink:actuate="onLoad"/></draw:frame></text:p>
          </table:table-cell>
        </table:table-row>
      </table:table>
      <text:p text:style-name="Text_20_body"><draw:frame draw:style-name="media" draw:name="21" text:anchor-type="as-char" draw:z-index="21" svg:width="12.7cm" svg:height="6.4976744186047cm"><draw:image xlink:href="Pictures/27962f35333ef175eec77a332df01c23.png" xlink:type="simple" xlink:show="embed" xlink:actuate="onLoad"/></draw:frame></text:p>
      <text:h text:style-name="Heading_20_3" text:outline-level="3"><text:bookmark-start text:name="__RefHeading___lvds_to_lvds_dc_15"/><text:bookmark-start text:name="lvds_to_lvds_dc"/>LVDS to LVDS (DC)<text:bookmark-end text:name="__RefHeading___lvds_to_lvds_dc_15"/><text:bookmark-end text:name="lvds_to_lvds_dc"/></text:h>
      <text:p text:style-name="Text_20_body"><draw:frame draw:style-name="media" draw:name="22" text:anchor-type="as-char" draw:z-index="22" svg:width="12.7cm" svg:height="4.0423558897243cm"><draw:image xlink:href="Pictures/5416056cd4ce5ba50bf8604c730a4121.png" xlink:type="simple" xlink:show="embed" xlink:actuate="onLoad"/></draw:frame></text:p>
      <text:p text:style-name="Text_20_body"><draw:frame draw:style-name="media" draw:name="23" text:anchor-type="as-char" draw:z-index="23" svg:width="12.7cm" svg:height="4.1008760951189cm"><draw:image xlink:href="Pictures/d0003c7ec2358e0ff748c33d97422aa1.png" xlink:type="simple" xlink:show="embed" xlink:actuate="onLoad"/></draw:frame></text:p>
      <text:h text:style-name="Heading_20_3" text:outline-level="3"><text:bookmark-start text:name="__RefHeading___lvds_to_cml_ac_16"/><text:bookmark-start text:name="lvds_to_cml_ac"/>LVDS to CML (AC)<text:bookmark-end text:name="__RefHeading___lvds_to_cml_ac_16"/><text:bookmark-end text:name="lvds_to_cml_ac"/></text:h>
      <text:p text:style-name="Text_20_body"><draw:frame draw:style-name="media" draw:name="24" text:anchor-type="as-char" draw:z-index="24" svg:width="12.7cm" svg:height="5.9896595208071cm"><draw:image xlink:href="Pictures/f763067cfcfdb2683d0c2c7c4826707d.png" xlink:type="simple" xlink:show="embed" xlink:actuate="onLoad"/></draw:frame></text:p>
      <text:p text:style-name="Text_20_body"><draw:frame draw:style-name="media" draw:name="25" text:anchor-type="as-char" draw:z-index="25" svg:width="12.7cm" svg:height="6.5953409090909cm"><draw:image xlink:href="Pictures/f89e8edda3ae667a65cef475b4a6c5f9.png" xlink:type="simple" xlink:show="embed" xlink:actuate="onLoad"/></draw:frame></text:p>
      <text:p text:style-name="Text_20_body"><draw:frame draw:style-name="media" draw:name="26" text:anchor-type="as-char" draw:z-index="26" svg:width="12.7cm" svg:height="7.4322775263952cm"><draw:image xlink:href="Pictures/051c4a44725fc80486724cc73774d3fd.png" xlink:type="simple" xlink:show="embed" xlink:actuate="onLoad"/></draw:frame></text:p>
      <text:h text:style-name="Heading_20_3" text:outline-level="3"><text:bookmark-start text:name="__RefHeading___lvds_to_hcsl_ac_17"/><text:bookmark-start text:name="lvds_to_hcsl_ac"/>LVDS to HCSL (AC)<text:bookmark-end text:name="__RefHeading___lvds_to_hcsl_ac_17"/><text:bookmark-end text:name="lvds_to_hcsl_ac"/></text:h>
      <text:p text:style-name="Text_20_body">common mode voltage = 400mV<text:line-break/>
<draw:frame draw:style-name="media" draw:name="27" text:anchor-type="as-char" draw:z-index="27" svg:width="12.7cm" svg:height="7.5880503144654cm"><draw:image xlink:href="Pictures/bcb41fb095581af1d5806ebe05aa3779.png" xlink:type="simple" xlink:show="embed" xlink:actuate="onLoad"/></draw:frame></text:p>
      <text:h text:style-name="Heading_20_3" text:outline-level="3"><text:bookmark-start text:name="__RefHeading___lvds_to_hstl_ac_18"/><text:bookmark-start text:name="lvds_to_hstl_ac"/>LVDS to HSTL (AC)<text:bookmark-end text:name="__RefHeading___lvds_to_hstl_ac_18"/><text:bookmark-end text:name="lvds_to_hstl_ac"/></text:h>
      <text:p text:style-name="Text_20_body"><draw:frame draw:style-name="media" draw:name="28" text:anchor-type="as-char" draw:z-index="28" svg:width="12.7cm" svg:height="6.7530324400564cm"><draw:image xlink:href="Pictures/85c6e6420978e5f822b66407ebee1e2c.png" xlink:type="simple" xlink:show="embed" xlink:actuate="onLoad"/></draw:frame></text:p>
      <text:h text:style-name="Heading_20_3" text:outline-level="3"><text:bookmark-start text:name="__RefHeading___lvds_to_lvpecl_dc_19"/><text:bookmark-start text:name="lvds_to_lvpecl_dc"/>LVDS to LVPECL (DC)<text:bookmark-end text:name="__RefHeading___lvds_to_lvpecl_dc_19"/><text:bookmark-end text:name="lvds_to_lvpecl_dc"/></text:h>
      <text:p text:style-name="Text_20_body"><draw:frame draw:style-name="media" draw:name="29" text:anchor-type="as-char" draw:z-index="29" svg:width="12.7cm" svg:height="3.9946115288221cm"><draw:image xlink:href="Pictures/ac7163a8a548c54f1801dd348996ad88.png" xlink:type="simple" xlink:show="embed" xlink:actuate="onLoad"/></draw:frame></text:p>
      <text:p text:style-name="Text_20_body"><draw:frame draw:style-name="media" draw:name="30" text:anchor-type="as-char" draw:z-index="30" svg:width="12.7cm" svg:height="6.757358490566cm"><draw:image xlink:href="Pictures/9bd277c0048664f2c699be283cd63690.png" xlink:type="simple" xlink:show="embed" xlink:actuate="onLoad"/></draw:frame></text:p>
      <text:h text:style-name="Heading_20_3" text:outline-level="3"><text:bookmark-start text:name="__RefHeading___lvds_to_lvpecl_ac_20"/><text:bookmark-start text:name="lvds_to_lvpecl_ac"/>LVDS to LVPECL (AC)<text:bookmark-end text:name="__RefHeading___lvds_to_lvpecl_ac_20"/><text:bookmark-end text:name="lvds_to_lvpecl_ac"/></text:h>
      <text:p text:style-name="Text_20_body"><draw:frame draw:style-name="media" draw:name="31" text:anchor-type="as-char" draw:z-index="31" svg:width="12.7cm" svg:height="6.007468879668cm"><draw:image xlink:href="Pictures/f30f51c6fac59b0e360216f40456f355.png" xlink:type="simple" xlink:show="embed" xlink:actuate="onLoad"/></draw:frame></text:p>
      <text:p text:style-name="Text_20_body"><draw:frame draw:style-name="media" draw:name="32" text:anchor-type="as-char" draw:z-index="32" svg:width="12.7cm" svg:height="5.2510880829016cm"><draw:image xlink:href="Pictures/7e9ac2a7cbd8c3ba410e23b1bd721d46.png" xlink:type="simple" xlink:show="embed" xlink:actuate="onLoad"/></draw:frame></text:p>
      <text:h text:style-name="Heading_20_3" text:outline-level="3"><text:bookmark-start text:name="__RefHeading___lvpecl_to_lvpecl_dc_21"/><text:bookmark-start text:name="lvpecl_to_lvpecl_dc"/>LVPECL to LVPECL (DC)<text:bookmark-end text:name="__RefHeading___lvpecl_to_lvpecl_dc_21"/><text:bookmark-end text:name="lvpecl_to_lvpecl_dc"/></text:h>
      <text:p text:style-name="Text_20_body"><draw:frame draw:style-name="media" draw:name="33" text:anchor-type="as-char" draw:z-index="33" svg:width="12.7cm" svg:height="6.5424242424242cm"><draw:image xlink:href="Pictures/84a147067070f0863c7ac54da23bc6e1.png" xlink:type="simple" xlink:show="embed" xlink:actuate="onLoad"/></draw:frame></text:p>
      <text:p text:style-name="Text_20_body"><draw:frame draw:style-name="media" draw:name="34" text:anchor-type="as-char" draw:z-index="34" svg:width="12.7cm" svg:height="6.5988621997472cm"><draw:image xlink:href="Pictures/96b17b78dc2cb85fbc4209b7a667d9bb.png" xlink:type="simple" xlink:show="embed" xlink:actuate="onLoad"/></draw:frame></text:p>
      <text:h text:style-name="Heading_20_3" text:outline-level="3"><text:bookmark-start text:name="__RefHeading___lvpecl_to_lvpecl_ac_22"/><text:bookmark-start text:name="lvpecl_to_lvpecl_ac"/>LVPECL to LVPECL (AC)<text:bookmark-end text:name="__RefHeading___lvpecl_to_lvpecl_ac_22"/><text:bookmark-end text:name="lvpecl_to_lvpecl_ac"/></text:h>
      <text:p text:style-name="Text_20_body">Thevenin termination<text:line-break/>
<draw:frame draw:style-name="media" draw:name="35" text:anchor-type="as-char" draw:z-index="35" svg:width="12.7cm" svg:height="6.5689655172414cm"><draw:image xlink:href="Pictures/efdf1f9724fad2c7d6bd9a342bfbaedc.png" xlink:type="simple" xlink:show="embed" xlink:actuate="onLoad"/></draw:frame></text:p>
      <text:p text:style-name="Text_20_body"><draw:frame draw:style-name="media" draw:name="36" text:anchor-type="as-char" draw:z-index="36" svg:width="12.7cm" svg:height="6.3995540691193cm"><draw:image xlink:href="Pictures/bdc53690ee6924a91313b309a9ea6aa0.png" xlink:type="simple" xlink:show="embed" xlink:actuate="onLoad"/></draw:frame></text:p>
      <text:h text:style-name="Heading_20_3" text:outline-level="3"><text:bookmark-start text:name="__RefHeading___lvpecl_to_lvds_dc_23"/><text:bookmark-start text:name="lvpecl_to_lvds_dc"/>LVPECL to LVDS (DC)<text:bookmark-end text:name="__RefHeading___lvpecl_to_lvds_dc_23"/><text:bookmark-end text:name="lvpecl_to_lvds_dc"/></text:h>
      <text:p text:style-name="Text_20_body"><draw:frame draw:style-name="media" draw:name="37" text:anchor-type="as-char" draw:z-index="37" svg:width="12.7cm" svg:height="6.8322784810127cm"><draw:image xlink:href="Pictures/69d17452613e6bf9f98386c35d3f2fd9.png" xlink:type="simple" xlink:show="embed" xlink:actuate="onLoad"/></draw:frame></text:p>
      <text:p text:style-name="Text_20_body"><draw:frame draw:style-name="media" draw:name="38" text:anchor-type="as-char" draw:z-index="38" svg:width="12.7cm" svg:height="7.1017632241814cm"><draw:image xlink:href="Pictures/dda6e7ba144c6a11fa70af97d3c2616e.png" xlink:type="simple" xlink:show="embed" xlink:actuate="onLoad"/></draw:frame></text:p>
      <text:h text:style-name="Heading_20_3" text:outline-level="3"><text:bookmark-start text:name="__RefHeading___lvpecl_to_lvds_ac_24"/><text:bookmark-start text:name="lvpecl_to_lvds_ac"/>LVPECL to LVDS (AC)<text:bookmark-end text:name="__RefHeading___lvpecl_to_lvds_ac_24"/><text:bookmark-end text:name="lvpecl_to_lvds_ac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39" text:anchor-type="as-char" draw:z-index="39" svg:width="12.7cm" svg:height="5.9623157894737cm"><draw:image xlink:href="Pictures/e5155fa30000b0423d0ff50b6ce5f7b7.png" xlink:type="simple" xlink:show="embed" xlink:actuate="onLoad"/></draw:frame></text:p>
          </table:table-cell>
          <table:table-cell office:value-type="string" table:style-name="tablecell">
            <text:p text:style-name="tablealignleft">common mode voltage=1.2V<text:line-break/><draw:frame draw:style-name="media" draw:name="40" text:anchor-type="as-char" draw:z-index="40" svg:width="12.7cm" svg:height="6.7423707440101cm"><draw:image xlink:href="Pictures/0c193e23e329ff41b8b19437575fa34a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lvpecl_to_cml_dc_25"/><text:bookmark-start text:name="lvpecl_to_cml_dc"/>LVPECL to CML (DC)<text:bookmark-end text:name="__RefHeading___lvpecl_to_cml_dc_25"/><text:bookmark-end text:name="lvpecl_to_cml_dc"/></text:h>
      <text:p text:style-name="Text_20_body">It is not recommended to DC couple LVPECL to CML unless AC coupling cannot be used due, for example, to unbalanced data.<text:line-break/>
<draw:frame draw:style-name="media" draw:name="41" text:anchor-type="as-char" draw:z-index="41" svg:width="12.7cm" svg:height="6.8138539042821cm"><draw:image xlink:href="Pictures/6a76a725ccf76838b66d07eac8dd1e73.png" xlink:type="simple" xlink:show="embed" xlink:actuate="onLoad"/></draw:frame></text:p>
      <text:h text:style-name="Heading_20_3" text:outline-level="3"><text:bookmark-start text:name="__RefHeading___lvpecl_to_cml_ac_26"/><text:bookmark-start text:name="lvpecl_to_cml_ac"/>LVPECL to CML (AC)<text:bookmark-end text:name="__RefHeading___lvpecl_to_cml_ac_26"/><text:bookmark-end text:name="lvpecl_to_cml_ac"/></text:h>
      <text:p text:style-name="Text_20_body"><draw:frame draw:style-name="media" draw:name="42" text:anchor-type="as-char" draw:z-index="42" svg:width="12.7cm" svg:height="6.7348484848485cm"><draw:image xlink:href="Pictures/7b455be27ef1c1129495690e85c6c9f0.png" xlink:type="simple" xlink:show="embed" xlink:actuate="onLoad"/></draw:frame></text:p>
      <text:p text:style-name="Text_20_body"><draw:frame draw:style-name="media" draw:name="43" text:anchor-type="as-char" draw:z-index="43" svg:width="12.7cm" svg:height="6.2660792951542cm"><draw:image xlink:href="Pictures/451f1882295fa3eb27f6b8ef80059dab.png" xlink:type="simple" xlink:show="embed" xlink:actuate="onLoad"/></draw:frame></text:p>
      <text:p text:style-name="Text_20_body"><draw:frame draw:style-name="media" draw:name="44" text:anchor-type="as-char" draw:z-index="44" svg:width="12.7cm" svg:height="9.6547069271758cm"><draw:image xlink:href="Pictures/3b2c681ed401052c5b12f26b3a3f7b17.png" xlink:type="simple" xlink:show="embed" xlink:actuate="onLoad"/></draw:frame></text:p>
      <text:h text:style-name="Heading_20_3" text:outline-level="3"><text:bookmark-start text:name="__RefHeading___lvpecl_to_hstl_ac_27"/><text:bookmark-start text:name="lvpecl_to_hstl_ac"/>LVPECL to HSTL (AC)<text:bookmark-end text:name="__RefHeading___lvpecl_to_hstl_ac_27"/><text:bookmark-end text:name="lvpecl_to_hstl_ac"/></text:h>
      <text:p text:style-name="Text_20_body"><draw:frame draw:style-name="media" draw:name="45" text:anchor-type="as-char" draw:z-index="45" svg:width="12.7cm" svg:height="7.9220873786408cm"><draw:image xlink:href="Pictures/9f0ad3f7e94c50ed9d33b25888d6fa02.png" xlink:type="simple" xlink:show="embed" xlink:actuate="onLoad"/></draw:frame></text:p>
      <text:h text:style-name="Heading_20_3" text:outline-level="3"><text:bookmark-start text:name="__RefHeading___lvpecl_to_hcsl_ac_28"/><text:bookmark-start text:name="lvpecl_to_hcsl_ac"/>LVPECL to HCSL (AC)<text:bookmark-end text:name="__RefHeading___lvpecl_to_hcsl_ac_28"/><text:bookmark-end text:name="lvpecl_to_hcsl_ac"/></text:h>
      <text:p text:style-name="Text_20_body"><draw:frame draw:style-name="media" draw:name="46" text:anchor-type="as-char" draw:z-index="46" svg:width="12.7cm" svg:height="6.7658690176322cm"><draw:image xlink:href="Pictures/16a55dac14f376ffa08198ff9daf9a07.png" xlink:type="simple" xlink:show="embed" xlink:actuate="onLoad"/></draw:frame></text:p>
      <text:h text:style-name="Heading_20_2" text:outline-level="2"><text:bookmark-start text:name="__RefHeading___lvds_29"/><text:bookmark-start text:name="lvds"/>LVDS<text:bookmark-end text:name="__RefHeading___lvds_29"/><text:bookmark-end text:name="lvds"/></text:h>
      <text:h text:style-name="Heading_20_2" text:outline-level="2"><text:bookmark-start text:name="__RefHeading___smarc_30"/><text:bookmark-start text:name="smarc"/>SMARC<text:bookmark-end text:name="__RefHeading___smarc_30"/><text:bookmark-end text:name="smar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0::31:13</meta:creation-date>
    <dc:creator>Generated</dc:creator>
    <dc:date>2026-08-25T00::31:13</dc:date>
    <dc:language>en-US</dc:language>
    <meta:editing-cycles>1</meta:editing-cycles>
    <meta:editing-duration>PT0S</meta:editing-duration>
    <dc:title>wiki:if:diff:start</dc:title>
  </office:meta>
</office:document-meta>
</file>