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can:stm32-can-generator:start"/><text:bookmark-start text:name="__RefHeading___генератор_трафика_can_на_основе_stm32_1"/><text:bookmark-start text:name="генератор_трафика_can_на_основе_stm32"/>Генератор трафика CAN на основе STM32<text:bookmark-end text:name="__RefHeading___генератор_трафика_can_на_основе_stm32_1"/><text:bookmark-end text:name="генератор_трафика_can_на_основе_stm3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25:53</meta:creation-date>
    <dc:creator>Generated</dc:creator>
    <dc:date>2026-08-15T11::25:53</dc:date>
    <dc:language>en-US</dc:language>
    <meta:editing-cycles>1</meta:editing-cycles>
    <meta:editing-duration>PT0S</meta:editing-duration>
    <dc:title>wiki:if:can:stm32-can-generator:start</dc:title>
  </office:meta>
</office:document-meta>
</file>