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if:avs:es8336"/>Добавление чипа es8836 в coreboot и linux.</text:p>
      <text:p text:style-name="Text_20_body">build/linux-6.9.1/sound/hda/intel-dsp-config.c
либо в nhlt прописываем DMIC</text:p>
      <text:p text:style-name="Preformatted_20_Text">/* Elkhart Lake */<text:line-break/>#if IS_ENABLED(CONFIG_SND_SOC_SOF_ELKHARTLAKE)<text:line-break/><text:s text:c="8"/>{<text:line-break/><text:s text:c="16"/>.flags = FLAG_SOF,<text:line-break/><text:s text:c="16"/>.device = PCI_DEVICE_ID_INTEL_HDA_EHL_0,<text:line-break/><text:s text:c="8"/>},<text:line-break/><text:s text:c="8"/>{<text:line-break/><text:s text:c="16"/>.flags = FLAG_SOF | FLAG_SOF_ONLY_IF_DMIC,<text:line-break/><text:s text:c="16"/>.device = PCI_DEVICE_ID_INTEL_HDA_EHL_3,<text:line-break/><text:s text:c="8"/>},<text:line-break/>#endi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5::40:06</meta:creation-date>
    <dc:creator>Generated</dc:creator>
    <dc:date>2026-08-28T05::40:06</dc:date>
    <dc:language>en-US</dc:language>
    <meta:editing-cycles>1</meta:editing-cycles>
    <meta:editing-duration>PT0S</meta:editing-duration>
    <dc:title>wiki:if:avs:es8336</dc:title>
  </office:meta>
</office:document-meta>
</file>