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a5eb8a407e74d615f5f7fdfd8b3ac.jpg"/>
  <manifest:file-entry manifest:media-type="image/jpeg" manifest:full-path="Pictures/e5713f545360feeef76a0bb036393f73.jpg"/>
  <manifest:file-entry manifest:media-type="image/jpeg" manifest:full-path="Pictures/134be0374951c6b689758dd4cbffa372.jpg"/>
  <manifest:file-entry manifest:media-type="image/jpeg" manifest:full-path="Pictures/24869342cd1755e5874f68c7154f65a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ff:ocp_nic_3:start"/><text:bookmark-start text:name="__RefHeading___ocp_nic_3.0_1"/><text:bookmark-start text:name="ocp_nic_3.0"/>OCP NIC 3.0<text:bookmark-end text:name="__RefHeading___ocp_nic_3.0_1"/><text:bookmark-end text:name="ocp_nic_3.0"/></text:h>
      <text:p text:style-name="Text_20_body"><text:a xlink:type="simple" xlink:href="http://wiki.inmys.ru/start" text:style-name="Internet_20_link" text:visited-style-name="Visited_20_Internet_20_Link">http://wiki.inmys.ru/start</text:a></text:p>
      <text:p text:style-name="Text_20_body">Разработчик:<text:line-break/>
<text:a xlink:type="simple" xlink:href="https://www.opencompute.org/" text:style-name="Internet_20_link" text:visited-style-name="Visited_20_Internet_20_Link">https://www.opencompute.org/</text:a></text:p>
      <text:p text:style-name="Text_20_body">Страничка стандарта:
<text:a xlink:type="simple" xlink:href="https://www.opencompute.org/projects/mezz-nic" text:style-name="Internet_20_link" text:visited-style-name="Visited_20_Internet_20_Link">https://www.opencompute.org/projects/mezz-nic</text:a></text:p>
      <text:p text:style-name="Text_20_body"><text:a xlink:type="simple" xlink:href="https://www.opencompute.org/wiki/Server/NIC" text:style-name="Internet_20_link" text:visited-style-name="Visited_20_Internet_20_Link">https://www.opencompute.org/wiki/Server/NIC</text:a></text:p>
      <text:p text:style-name="Text_20_body">Два типоразмера: 115mm x 76mm и 115mm x 139mm</text:p>
      <text:p text:style-name="Text_20_body">Разъём - </text:p>
      <text:p text:style-name="Text_20_body">Версии стандарта: 2.0, 3.0</text:p>
      <text:h text:style-name="Heading_20_2" text:outline-level="2"><text:bookmark-start text:name="__RefHeading___статьи_2"/><text:bookmark-start text:name="статьи"/>Статьи<text:bookmark-end text:name="__RefHeading___статьи_2"/><text:bookmark-end text:name="статьи"/></text:h>
      <text:p text:style-name="Text_20_body"><text:a xlink:type="simple" xlink:href="https://www.servethehome.com/ocp-nic-3-0-form-factors-quick-guide-intel-broadcom-nvidia-meta-inspur-dell-emc-hpe-lenovo-gigabyte-supermicro/" text:style-name="Internet_20_link" text:visited-style-name="Visited_20_Internet_20_Link">https://www.servethehome.com/ocp-nic-3-0-form-factors-quick-guide-intel-broadcom-nvidia-meta-inspur-dell-emc-hpe-lenovo-gigabyte-supermicro/</text:a></text:p>
      <text:h text:style-name="Heading_20_2" text:outline-level="2"><text:bookmark-start text:name="__RefHeading___продукты_3"/><text:bookmark-start text:name="продукты"/>Продукты<text:bookmark-end text:name="__RefHeading___продукты_3"/><text:bookmark-end text:name="продукты"/></text:h>
      <text:p text:style-name="Text_20_body"><text:a xlink:type="simple" xlink:href="https://www.servethehome.com/intel-x710-da2-ocp-nic-3-0-review-10gbe-for-the-form-factor/" text:style-name="Internet_20_link" text:visited-style-name="Visited_20_Internet_20_Link">https://www.servethehome.com/intel-x710-da2-ocp-nic-3-0-review-10gbe-for-the-form-factor/</text:a></text:p>
      <text:p text:style-name="Text_20_body"><text:a xlink:type="simple" xlink:href="https://www.lr-link.com/ru/product/mezzanine-card/10gsfp_mezzanineadapters.html" text:style-name="Internet_20_link" text:visited-style-name="Visited_20_Internet_20_Link">https://www.lr-link.com/ru/product/mezzanine-card/10gsfp_mezzanineadapters.html</text:a></text:p>
      <text:p text:style-name="Text_20_body">AIOM == OCP3.0 ???
<text:a xlink:type="simple" xlink:href="https://www.supermicro.com/en/products/networking/adapters" text:style-name="Internet_20_link" text:visited-style-name="Visited_20_Internet_20_Link">https://www.supermicro.com/en/products/networking/adapters</text:a> </text:p>
      <text:p text:style-name="Text_20_body"><text:a xlink:type="simple" xlink:href="https://servers.asus.com/products/Servers/Server-Accessories/OEI-10G-X710-2T" text:style-name="Internet_20_link" text:visited-style-name="Visited_20_Internet_20_Link">https://servers.asus.com/products/Servers/Server-Accessories/OEI-10G-X710-2T</text:a></text:p>
      <text:h text:style-name="Heading_20_2" text:outline-level="2"><text:bookmark-start text:name="__RefHeading___примеры_4"/><text:bookmark-start text:name="примеры"/>Примеры<text:bookmark-end text:name="__RefHeading___примеры_4"/><text:bookmark-end text:name="примеры"/></text:h>
      <text:p text:style-name="Text_20_body">Intel<text:line-break/>
<draw:frame draw:style-name="media" draw:name="0" text:anchor-type="as-char" draw:z-index="0" svg:width="12.7cm" svg:height="8.382cm"><draw:image xlink:href="Pictures/a10a5eb8a407e74d615f5f7fdfd8b3ac.jpg" xlink:type="simple" xlink:show="embed" xlink:actuate="onLoad"/></draw:frame></text:p>
      <text:p text:style-name="Text_20_body"><draw:frame draw:style-name="media" draw:name="1" text:anchor-type="as-char" draw:z-index="1" svg:width="12.7cm" svg:height="8.22325cm"><draw:image xlink:href="Pictures/e5713f545360feeef76a0bb036393f73.jpg" xlink:type="simple" xlink:show="embed" xlink:actuate="onLoad"/></draw:frame></text:p>
      <text:p text:style-name="Text_20_body">Supermicro AIOM ???<text:line-break/>
<draw:frame draw:style-name="media" draw:name="2" text:anchor-type="as-char" draw:z-index="2" svg:width="12.7cm" svg:height="8.128cm"><draw:image xlink:href="Pictures/134be0374951c6b689758dd4cbffa372.jpg" xlink:type="simple" xlink:show="embed" xlink:actuate="onLoad"/></draw:frame></text:p>
      <text:p text:style-name="Text_20_body">Asus<text:line-break/>
<draw:frame draw:style-name="media" draw:name="3" text:anchor-type="as-char" draw:z-index="3" svg:width="12.7cm" svg:height="12.7cm"><draw:image xlink:href="Pictures/24869342cd1755e5874f68c7154f65ab.jpg" xlink:type="simple" xlink:show="embed" xlink:actuate="onLoad"/></draw:frame></text:p>
      <text:h text:style-name="Heading_20_2" text:outline-level="2"><text:bookmark-start text:name="__RefHeading___размеры_5"/><text:bookmark-start text:name="размеры"/>Размеры<text:bookmark-end text:name="__RefHeading___размеры_5"/><text:bookmark-end text:name="размеры"/></text:h>
      <text:h text:style-name="Heading_20_2" text:outline-level="2"><text:bookmark-start text:name="__RefHeading___power_6"/><text:bookmark-start text:name="power"/>Power<text:bookmark-end text:name="__RefHeading___power_6"/><text:bookmark-end text:name="power"/></text:h>
      <text:h text:style-name="Heading_20_2" text:outline-level="2"><text:bookmark-start text:name="__RefHeading___module_and_carrier_serial_eeproms_7"/><text:bookmark-start text:name="module_and_carrier_serial_eeproms"/>MODULE AND CARRIER SERIAL EEPROMS<text:bookmark-end text:name="__RefHeading___module_and_carrier_serial_eeproms_7"/><text:bookmark-end text:name="module_and_carrier_serial_eeproms"/></text:h>
      <text:h text:style-name="Heading_20_2" text:outline-level="2"><text:bookmark-start text:name="__RefHeading___pcb_routing_8"/><text:bookmark-start text:name="pcb_routing"/>pcb routing<text:bookmark-end text:name="__RefHeading___pcb_routing_8"/><text:bookmark-end text:name="pcb_routing"/></text:h>
      <text:h text:style-name="Heading_20_2" text:outline-level="2"><text:bookmark-start text:name="__RefHeading___разъём_9"/><text:bookmark-start text:name="разъём"/>Разъём<text:bookmark-end text:name="__RefHeading___разъём_9"/><text:bookmark-end text:name="разъём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2::53:29</meta:creation-date>
    <dc:creator>Generated</dc:creator>
    <dc:date>2026-09-17T12::53:29</dc:date>
    <dc:language>en-US</dc:language>
    <meta:editing-cycles>1</meta:editing-cycles>
    <meta:editing-duration>PT0S</meta:editing-duration>
    <dc:title>wiki:ff:ocp_nic_3:start</dc:title>
  </office:meta>
</office:document-meta>
</file>