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7d372d090c98d2118e4d209f84fd395.jpg"/>
  <manifest:file-entry manifest:media-type="image/jpeg" manifest:full-path="Pictures/8e83ae3dcf14ca69306f6ea6eeb2fd5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ff:comexpress:start"/><text:bookmark-start text:name="__RefHeading___com_express_1"/><text:bookmark-start text:name="com_express"/>COM Express<text:bookmark-end text:name="__RefHeading___com_express_1"/><text:bookmark-end text:name="com_express"/></text:h>
      <text:p text:style-name="Text_20_body"><draw:frame draw:style-name="mediacenter" draw:name="0" text:anchor-type="paragraph" draw:z-index="0" svg:width="8.4666666666667cm" style:rel-width="100%" svg:height="4.2819923371648cm" style:rel-height="scale"><draw:image xlink:href="Pictures/d7d372d090c98d2118e4d209f84fd395.jpg" xlink:type="simple" xlink:show="embed" xlink:actuate="onLoad"/></draw:frame></text:p>
      <text:p text:style-name="Text_20_body">Разработчик: PICMG <text:a xlink:type="simple" xlink:href="https://www.picmg.org/" text:style-name="Internet_20_link" text:visited-style-name="Visited_20_Internet_20_Link">https://www.picmg.org/</text:a></text:p>
      <text:p text:style-name="Text_20_body">Страничка стандарта: <text:a xlink:type="simple" xlink:href="https://www.picmg.org/openstandards/com-express/" text:style-name="Internet_20_link" text:visited-style-name="Visited_20_Internet_20_Link">https://www.picmg.org/openstandards/com-express/</text:a></text:p>
      <text:p text:style-name="Text_20_body">Два типоразмера: </text:p>
      <text:p text:style-name="Text_20_body">Разъём - </text:p>
      <text:p text:style-name="Text_20_body">Версии стандарта: 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link </text:p>
          </table:table-cell>
          <table:table-cell office:value-type="string" table:style-name="tableheader">
            <text:p text:style-name="Table_20_Heading"> ex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anufacturer </text:p>
          </table:table-cell>
          <table:table-cell office:value-type="string" table:style-name="tableheader">
            <text:p text:style-name="Table_20_Heading"> version </text:p>
          </table:table-cell>
          <table:table-cell office:value-type="string" table:style-name="tableheader">
            <text:p text:style-name="Table_20_Heading"> date </text:p>
          </table:table-cell>
          <table:table-cell office:value-type="string" table:style-name="tableheader">
            <text:p text:style-name="Table_20_Heading"> lang </text:p>
          </table:table-cell>
        </table:table-row>
      </table:table>
      <text:h text:style-name="Heading_20_2" text:outline-level="2"><text:bookmark-start text:name="__RefHeading___продукты_2"/><text:bookmark-start text:name="продукты"/>Продукты<text:bookmark-end text:name="__RefHeading___продукты_2"/><text:bookmark-end text:name="продукты"/></text:h>
      <text:h text:style-name="Heading_20_2" text:outline-level="2"><text:bookmark-start text:name="__RefHeading___размеры_3"/><text:bookmark-start text:name="размеры"/>Размеры<text:bookmark-end text:name="__RefHeading___размеры_3"/><text:bookmark-end text:name="размеры"/></text:h>
      <text:p text:style-name="Text_20_body"><draw:frame draw:style-name="media" draw:name="1" text:anchor-type="as-char" draw:z-index="1" svg:width="19.393958333333cm" style:rel-width="100%" svg:height="17.806458333333cm" style:rel-height="scale"><draw:image xlink:href="Pictures/8e83ae3dcf14ca69306f6ea6eeb2fd5e.jpg" xlink:type="simple" xlink:show="embed" xlink:actuate="onLoad"/></draw:frame></text:p>
      <text:p text:style-name="Text_20_body">Толщина платы, фаска:<text:line-break/></text:p>
      <text:p text:style-name="Text_20_body">Модуль <text:line-break/></text:p>
      <text:p text:style-name="Text_20_body">Модуль <text:line-break/></text:p>
      <text:p text:style-name="Text_20_body">KeepOut area:<text:line-break/></text:p>
      <text:p text:style-name="Text_20_body">Ответная часть на материнской плате:<text:line-break/></text:p>
      <text:h text:style-name="Heading_20_2" text:outline-level="2"><text:bookmark-start text:name="__RefHeading___power_4"/><text:bookmark-start text:name="power"/>Power<text:bookmark-end text:name="__RefHeading___power_4"/><text:bookmark-end text:name="power"/></text:h>
      <text:h text:style-name="Heading_20_2" text:outline-level="2"><text:bookmark-start text:name="__RefHeading___разъём_5"/><text:bookmark-start text:name="разъём"/>Разъём<text:bookmark-end text:name="__RefHeading___разъём_5"/><text:bookmark-end text:name="разъём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Pin #  </text:p>
          </table:table-cell>
          <table:table-cell office:value-type="string" table:style-name="tableheader">
            <text:p text:style-name="Table_20_Heading"> Name                               </text:p>
          </table:table-cell>
          <table:table-cell office:value-type="string" table:style-name="tableheader">
            <text:p text:style-name="Table_20_Heading"> Group       </text:p>
          </table:table-cell>
          <table:table-cell office:value-type="string" table:style-name="tableheader">
            <text:p text:style-name="Table_20_Heading"> I/O Type             </text:p>
          </table:table-cell>
          <table:table-cell office:value-type="string" table:style-name="tableheader">
            <text:p text:style-name="Table_20_Heading"> I/O Level    </text:p>
          </table:table-cell>
          <table:table-cell office:value-type="string" table:style-name="tableheader">
            <text:p text:style-name="Table_20_Heading"> PU / PD            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Power Domain   </text:p>
          </table:table-cell>
          <table:table-cell office:value-type="string" table:style-name="tableheader">
            <text:p text:style-name="Table_20_Heading"> Comments                                                                                                                                        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8::19:57</meta:creation-date>
    <dc:creator>Generated</dc:creator>
    <dc:date>2026-08-12T18::19:57</dc:date>
    <dc:language>en-US</dc:language>
    <meta:editing-cycles>1</meta:editing-cycles>
    <meta:editing-duration>PT0S</meta:editing-duration>
    <dc:title>wiki:ff:comexpress:start</dc:title>
  </office:meta>
</office:document-meta>
</file>