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d08d1c7bd911336d9c72acf74a56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faq:move_pages"/><text:bookmark-start text:name="__RefHeading___перемещение_страниц_в_dokuwiki_1"/><text:bookmark-start text:name="перемещение_страниц_в_dokuwiki"/>Перемещение страниц в dokuwiki<text:bookmark-end text:name="__RefHeading___перемещение_страниц_в_dokuwiki_1"/><text:bookmark-end text:name="перемещение_страниц_в_dokuwiki"/></text:h>
      <text:p text:style-name="Text_20_body">В dokuwiki предусмотрен плагин <text:a xlink:type="simple" xlink:href="https://www.dokuwiki.org/plugin:move" text:style-name="Internet_20_link" text:visited-style-name="Visited_20_Internet_20_Link">Move plugin</text:a> для перемещения страниц и целых каталогов.</text:p>
      <text:p text:style-name="Text_20_body">Для перемещния страницы или группы страниц следует воспользоваться меню «Управление→Перемещение страниц и пространств имён»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Внимание!</text:p><text:p text:style-name="Text_20_body">Плагин не изменяет ссылки на диаграммы drawio</text:p><text:p text:style-name="Text_20_body">После перемещения все страницы требуется отредактировать и заменить старые пути к drawio-диаграммам на новые.</text:p><text:p text:style-name="Text_20_body"><draw:frame draw:style-name="PluginODTAutoStyle_Frame_5_text_frame" draw:name="Frame2" text:anchor-type="as-char" svg:width="0pt" draw:z-index="1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Для этого можно поставить в настройках редактора раскладку sublime:<text:line-break/>
<draw:frame draw:style-name="media" draw:name="0" text:anchor-type="as-char" draw:z-index="0" svg:width="12.514791666667cm" svg:height="8.2020833333333cm"><draw:image xlink:href="Pictures/9ed08d1c7bd911336d9c72acf74a5631.png" xlink:type="simple" xlink:show="embed" xlink:actuate="onLoad"/></draw:frame></text:p><text:p text:style-name="Text_20_body">Тогда будет работать хоткей <text:span text:style-name="Plugin_Keyboard___keyboard">CTRL</text:span>+<text:span text:style-name="Plugin_Keyboard___keyboard">H</text:span> при редактировании</text:p></table:table-cell></table:table-row></table:table></draw:text-box></draw:frame></text:p></table:table-cell></table:table-row></table:table></draw:text-box></draw:frame></text:p>
      <text:p text:style-name="Text_20_body">Например, при перемещении странцы из папки «boards:nms_uq7_bklt:v1_ru» в папку «inmys:nms_uq7_bklt:v1_ru» требуется ссылку</text:p>
      <text:p text:style-name="Preformatted_20_Text">{{drawio&gt;boards:nms_uq7_bklt:v1_ru:q7_bfk_v1_BlockDiagram.drawio}}</text:p>
      <text:p text:style-name="Text_20_body">заменить на</text:p>
      <text:p text:style-name="Preformatted_20_Text">{{drawio&gt;inmys:nms_uq7_bklt:v1_ru:q7_bfk_v1_BlockDiagram.drawio}}</text:p>
      <text:p text:style-name="Text_20_body">Если же диаграмма лежит в том же каталоге, где и страница, то лучше ссылки на диаграммы сделать относительными, то есть</text:p>
      <text:p text:style-name="Preformatted_20_Text">{{drawio&gt;boards:nms_uq7_bklt:v1_ru:q7_bfk_v1_BlockDiagram.drawio}}</text:p>
      <text:p text:style-name="Text_20_body">заменить на</text:p>
      <text:p text:style-name="Preformatted_20_Text">{{drawio&gt;q7_bfk_v1_BlockDiagram.drawio}}<text:line-break/><text:line-break/>или<text:line-break/><text:line-break/>{{drawio&gt;q7_bfk_v1_BlockDiagram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0::31:36</meta:creation-date>
    <dc:creator>Generated</dc:creator>
    <dc:date>2026-08-27T00::31:36</dc:date>
    <dc:language>en-US</dc:language>
    <meta:editing-cycles>1</meta:editing-cycles>
    <meta:editing-duration>PT0S</meta:editing-duration>
    <dc:title>wiki:faq:move_pages</dc:title>
  </office:meta>
</office:document-meta>
</file>