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718861ce3dc93f37749598614a1c1d.png"/>
  <manifest:file-entry manifest:media-type="image/png" manifest:full-path="Pictures/9fa15bf1c43b1db16e7a7c8b602623d5.png"/>
  <manifest:file-entry manifest:media-type="image/png" manifest:full-path="Pictures/cb60018b40b50466fc70d77b2c377af7.png"/>
  <manifest:file-entry manifest:media-type="image/jpeg" manifest:full-path="Pictures/d4509103ef874fef3deada8824dfeb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sd:start"/><text:bookmark-start text:name="__RefHeading___esd_1"/><text:bookmark-start text:name="esd"/>ESD<text:bookmark-end text:name="__RefHeading___esd_1"/><text:bookmark-end text:name="esd"/></text:h>
      <text:p text:style-name="Text_20_body"><draw:frame draw:style-name="mediacenter" draw:name="0" text:anchor-type="paragraph" draw:z-index="0" svg:width="9.525cm" style:rel-width="100%" svg:height="8.060826446281cm" style:rel-height="scale"><draw:image xlink:href="Pictures/7b718861ce3dc93f37749598614a1c1d.png" xlink:type="simple" xlink:show="embed" xlink:actuate="onLoad"/></draw:frame></text:p>
      <text:h text:style-name="Heading_20_2" text:outline-level="2"><text:bookmark-start text:name="__RefHeading___basic_esd_protection_iec61000-4-2_2"/><text:bookmark-start text:name="basic_esd_protection_iec61000-4-2"/>basic ESD protection (IEC61000-4-2)<text:bookmark-end text:name="__RefHeading___basic_esd_protection_iec61000-4-2_2"/><text:bookmark-end text:name="basic_esd_protection_iec61000-4-2"/></text:h>
      <text:p text:style-name="Text_20_body"><draw:frame draw:style-name="mediacenter" draw:name="1" text:anchor-type="paragraph" draw:z-index="1" svg:width="8.4666666666667cm" style:rel-width="100%" svg:height="8.5574272588055cm" style:rel-height="scale"><draw:image xlink:href="Pictures/9fa15bf1c43b1db16e7a7c8b602623d5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 ±15KV Human Body Model (HBM)        </text:p>
          </table:table-cell>
        </table:table-row>
        <table:table-row>
          <table:table-cell office:value-type="string" table:style-name="tablecell">
            <text:p text:style-name="tablealignleft"> ±15KV EN61000-4-2 Air Gap Discharge </text:p>
          </table:table-cell>
        </table:table-row>
        <table:table-row>
          <table:table-cell office:value-type="string" table:style-name="tablecell">
            <text:p text:style-name="tablealignleft"> ±8KV EN61000-4-2 Contact Discharge  </text:p>
          </table:table-cell>
        </table:table-row>
      </table:table>
      <text:h text:style-name="Heading_20_2" text:outline-level="2"><text:bookmark-start text:name="__RefHeading___lightning_event_protection_iec61000-4-5_3"/><text:bookmark-start text:name="lightning_event_protection_iec61000-4-5"/>lightning event protection (IEC61000-4-5)<text:bookmark-end text:name="__RefHeading___lightning_event_protection_iec61000-4-5_3"/><text:bookmark-end text:name="lightning_event_protection_iec61000-4-5"/></text:h>
      <text:p text:style-name="Text_20_body"><draw:frame draw:style-name="mediacenter" draw:name="2" text:anchor-type="paragraph" draw:z-index="2" svg:width="8.4666666666667cm" style:rel-width="100%" svg:height="8.5708717948718cm" style:rel-height="scale"><draw:image xlink:href="Pictures/cb60018b40b50466fc70d77b2c377af7.png" xlink:type="simple" xlink:show="embed" xlink:actuate="onLoad"/></draw:frame></text:p>
      <text:p text:style-name="Text_20_body"><draw:frame draw:style-name="mediacenter" draw:name="3" text:anchor-type="paragraph" draw:z-index="3" svg:width="8.4666666666667cm" style:rel-width="100%" svg:height="6.5556552067763cm" style:rel-height="scale"><draw:image xlink:href="Pictures/d4509103ef874fef3deada8824dfeb9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0::19:39</meta:creation-date>
    <dc:creator>Generated</dc:creator>
    <dc:date>2026-09-07T00::19:39</dc:date>
    <dc:language>en-US</dc:language>
    <meta:editing-cycles>1</meta:editing-cycles>
    <meta:editing-duration>PT0S</meta:editing-duration>
    <dc:title>wiki:esd:start</dc:title>
  </office:meta>
</office:document-meta>
</file>