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1d80b18ee67d6063e88f88a89ace5d1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cmp:transistors:start"/><text:bookmark-start text:name="__RefHeading___transistors_1"/><text:bookmark-start text:name="transistors"/>Transistors<text:bookmark-end text:name="__RefHeading___transistors_1"/><text:bookmark-end text:name="transistors"/></text:h>
      <text:h text:style-name="Heading_20_2" text:outline-level="2"><text:bookmark-start text:name="__RefHeading___manufacturers_2"/><text:bookmark-start text:name="manufacturers"/>Manufacturers<text:bookmark-end text:name="__RefHeading___manufacturers_2"/><text:bookmark-end text:name="manufacturer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s://www.panjit.com.tw/en" text:style-name="Internet_20_link" text:visited-style-name="Visited_20_Internet_20_Link">https://www.panjit.com.tw/en</text:a>                 </text:p>
          </table:table-cell>
          <table:table-cell office:value-type="string" table:style-name="tablecell">
            <text:p text:style-name="tablealignleft"> PANJIT  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ww.unisonic.com.tw/english/index.asp" text:style-name="Internet_20_link" text:visited-style-name="Visited_20_Internet_20_Link">http://www.unisonic.com.tw/english/index.asp</text:a> </text:p>
          </table:table-cell>
          <table:table-cell office:value-type="string" table:style-name="tablecell">
            <text:p text:style-name="tablealignleft"> UTC     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ww.sinopowersemi.com/" text:style-name="Internet_20_link" text:visited-style-name="Visited_20_Internet_20_Link">http://www.sinopowersemi.com/</text:a>                </text:p>
          </table:table-cell>
          <table:table-cell office:value-type="string" table:style-name="tablecell">
            <text:p text:style-name="tablealignleft"> Sinopower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s://www.21yangjie.com/eng/" text:style-name="Internet_20_link" text:visited-style-name="Visited_20_Internet_20_Link">https://www.21yangjie.com/eng/</text:a>               </text:p>
          </table:table-cell>
          <table:table-cell office:value-type="string" table:style-name="tablecell">
            <text:p text:style-name="tablealignleft"> Yangjie 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>
            <text:p text:style-name="tablealignleft"> <text:a xlink:type="simple" xlink:href="https://www.electronshik.ru/brand/YJ" text:style-name="Internet_20_link" text:visited-style-name="Visited_20_Internet_20_Link">https://www.electronshik.ru/brand/YJ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way-on.com/en_index.html" text:style-name="Internet_20_link" text:visited-style-name="Visited_20_Internet_20_Link">https://way-on.com/en_index.html</text:a>             </text:p>
          </table:table-cell>
          <table:table-cell office:value-type="string" table:style-name="tablecell">
            <text:p text:style-name="tablealignleft"> WAYON   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>
            <text:p text:style-name="tablealignleft"> <text:a xlink:type="simple" xlink:href="https://www.electronshik.ru/brand/WAYON" text:style-name="Internet_20_link" text:visited-style-name="Visited_20_Internet_20_Link">https://www.electronshik.ru/brand/WAYON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www.goford.cn/products.php?CateId=3" text:style-name="Internet_20_link" text:visited-style-name="Visited_20_Internet_20_Link">http://www.goford.cn/products.php?CateId=3</text:a>   </text:p>
          </table:table-cell>
          <table:table-cell office:value-type="string" table:style-name="tablecell">
            <text:p text:style-name="tablealignleft"> Goford    </text:p>
          </table:table-cell>
          <table:table-cell office:value-type="string" table:style-name="tablecell">
            <text:p text:style-name="tablealignleft">  Chin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a xlink:type="simple" xlink:href="http://www.vbsemi.com/" text:style-name="Internet_20_link" text:visited-style-name="Visited_20_Internet_20_Link">http://www.vbsemi.com/</text:a>                       </text:p>
          </table:table-cell>
          <table:table-cell office:value-type="string" table:style-name="tablecell">
            <text:p text:style-name="tablealignleft"> VBSemi   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mosfet_driver_3"/><text:bookmark-start text:name="mosfet_driver"/>MOSFET driver<text:bookmark-end text:name="__RefHeading___mosfet_driver_3"/><text:bookmark-end text:name="mosfet_driver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0d1d6daf8529e59051f7b730583c9ad0" text:style-name="Internet_20_link" text:visited-style-name="Visited_20_Internet_20_Link">ADP3121-D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ADP3121</text:span><text:line-break/>Onsemi<text:line-break/>Dual Bootstrapped, 12 V MOSFET Driver with Output Disable  </text:p>
          </table:table-cell>
          <table:table-cell office:value-type="string" table:style-name="tablecell">
            <text:p text:style-name="tablealignleft"> Onsemi </text:p>
          </table:table-cell>
          <table:table-cell office:value-type="string" table:style-name="tablecell">
            <text:p text:style-name="tablealignleft"> rev.1 </text:p>
          </table:table-cell>
          <table:table-cell office:value-type="string" table:style-name="tablecell">
            <text:p text:style-name="tablealignleft"> 2010.02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8ab793417f5de9a848913eac7433aa10" text:style-name="Internet_20_link" text:visited-style-name="Visited_20_Internet_20_Link">ADP3110A-D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ADP3110A</text:span><text:line-break/>Onsemi<text:line-break/>Dual Bootstrapped, 12 V MOSFET Driver with Output Disable  </text:p>
          </table:table-cell>
          <table:table-cell office:value-type="string" table:style-name="tablecell">
            <text:p text:style-name="tablealignleft"> Onsemi </text:p>
          </table:table-cell>
          <table:table-cell office:value-type="string" table:style-name="tablecell">
            <text:p text:style-name="tablealignleft"> rev.4 </text:p>
          </table:table-cell>
          <table:table-cell office:value-type="string" table:style-name="tablecell">
            <text:p text:style-name="tablealignleft"> 2008.08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118b9c92f47e45506c8de1ab5dfaf739" text:style-name="Internet_20_link" text:visited-style-name="Visited_20_Internet_20_Link">ADP3120A-D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ADP3120A</text:span><text:line-break/>Onsemi<text:line-break/>Dual Bootstrapped, 12 V MOSFET Driver with Output Disable  </text:p>
          </table:table-cell>
          <table:table-cell office:value-type="string" table:style-name="tablecell">
            <text:p text:style-name="tablealignleft"> Onsemi </text:p>
          </table:table-cell>
          <table:table-cell office:value-type="string" table:style-name="tablecell">
            <text:p text:style-name="tablealignleft"> rev.5 </text:p>
          </table:table-cell>
          <table:table-cell office:value-type="string" table:style-name="tablecell">
            <text:p text:style-name="tablealignleft"> 2018.08 </text:p>
          </table:table-cell>
          <table:table-cell office:value-type="string" table:style-name="tablecell">
            <text:p text:style-name="tablealignleft"> EN </text:p>
          </table:table-cell>
        </table:table-row>
      </table:table>
      <text:h text:style-name="Heading_20_2" text:outline-level="2"><text:bookmark-start text:name="__RefHeading___mosfet_4"/><text:bookmark-start text:name="mosfet"/>MOSFET<text:bookmark-end text:name="__RefHeading___mosfet_4"/><text:bookmark-end text:name="mosfet"/></text:h>
      <text:p text:style-name="Text_20_body"><text:span text:style-name="Strong_20_Emphasis">Question:</text:span><text:line-break/>
Two conditions are described for the total dissipation parameter in the power ratings of a power transistor or a power MOS FET: <text:span text:style-name="Strong_20_Emphasis">Ta</text:span> = 25°C and <text:span text:style-name="Strong_20_Emphasis">Tc</text:span> = 25°C. What is the difference between these conditions?</text:p>
      <text:p text:style-name="Text_20_body"><text:span text:style-name="Strong_20_Emphasis">Answer:</text:span><text:line-break/>
The specification at <text:span text:style-name="Strong_20_Emphasis">Ta</text:span> = 25°C in the power ratings refers to the total power dissipation of a discrete semiconductor element in an environment with an ambient temperature of 25°C.
In this case, the thermal resistance from the heat source to the ambient air is expressed as <text:span text:style-name="Strong_20_Emphasis">Rth(j-a)</text:span>.</text:p>
      <text:p text:style-name="Text_20_body">The specification at <text:span text:style-name="Strong_20_Emphasis">Tc</text:span> = 25°C in the power ratings refers to the total power dissipation when the semiconductor element (case) itself has been forcibly cooled, i.e., when temperature of the package surface is kept at 25°C.
Note that the ratings may include the note «with infinite heat sink». However, in actual use, it is very difficult to make the package surface temperature exactly 25°C, and if you also take derating into account, the allowable power will in fact be somewhere in between <text:span text:style-name="Strong_20_Emphasis">Ta</text:span> = 25°C and <text:span text:style-name="Strong_20_Emphasis">Tc</text:span> = 25°C.</text:p>
      <text:p text:style-name="Text_20_body"><text:span text:style-name="Strong_20_Emphasis">Ta</text:span> = Ambient temperature. This is a still air temperature reading for the environment that the semiconductor is in.</text:p>
      <text:p text:style-name="Text_20_body"><text:span text:style-name="Strong_20_Emphasis">Tc</text:span> = Case temperature. This is the temperature reading of the case of the semiconductor device.</text:p>
      <table:table table:style-name="Table_Quotation1">
        <table:table-column/>
        <table:table-row>
          <table:table-cell office:value-type="string" table:style-name="Cell_Quotation1">
            <text:p text:style-name="tablealignleft"><text:span text:style-name="Strong_20_Emphasis">Ta</text:span> would normally mean the environment is cooled and kept at 25°C whereas Tc would mean the device is forcibly cooled through a directly attached heatsink and cooled to the 25°C.</text:p>
          </table:table-cell>
        </table:table-row>
      </table:table>
      <text:p text:style-name="Text_20_body"><text:span text:style-name="Strong_20_Emphasis">Tj</text:span> = Operating Junction temperature. This is the temperature of the device circuit itself under given conditions. <text:span text:style-name="Strong_20_Emphasis">Tj</text:span> must be calculated from the <text:span text:style-name="Strong_20_Emphasis">Tc</text:span> and/or <text:span text:style-name="Strong_20_Emphasis">Ta</text:span>.</text:p>
      <text:p text:style-name="Text_20_body"><text:span text:style-name="Strong_20_Emphasis">TJmax</text:span> = Maximum Junction temperature. This is the maximum temperature that the device tolerate.</text:p>
      <text:h text:style-name="Heading_20_3" text:outline-level="3"><text:bookmark-start text:name="__RefHeading___mosfet_n-channel_5"/><text:bookmark-start text:name="mosfet_n-channel"/>MOSFET N-CHANNEL<text:bookmark-end text:name="__RefHeading___mosfet_n-channel_5"/><text:bookmark-end text:name="mosfet_n-channel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link </text:p>
          </table:table-cell>
          <table:table-cell office:value-type="string" table:style-name="tableheader">
            <text:p text:style-name="Table_20_Heading"> ex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anufacturer </text:p>
          </table:table-cell>
          <table:table-cell office:value-type="string" table:style-name="tableheader">
            <text:p text:style-name="Table_20_Heading"> version </text:p>
          </table:table-cell>
          <table:table-cell office:value-type="string" table:style-name="tableheader">
            <text:p text:style-name="Table_20_Heading"> date </text:p>
          </table:table-cell>
          <table:table-cell office:value-type="string" table:style-name="tableheader">
            <text:p text:style-name="Table_20_Heading"> lang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b0dcdee4731fe9cebd18c0f98946e45c" text:style-name="Internet_20_link" text:visited-style-name="Visited_20_Internet_20_Link">Infineon_BSC034N03LS_G_DataSheet_v02_00_EN-1731101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BSC034N03LSG ATMA1</text:span><text:line-break/>INFINEON<text:line-break/>Транзистор: N-MOSFET; полевой; 30В; 100А; 57Вт; PG-TDSON-8 </text:p>
          </table:table-cell>
          <table:table-cell office:value-type="string" table:style-name="tablecell">
            <text:p text:style-name="tablealignleft"> Infineon </text:p>
          </table:table-cell>
          <table:table-cell office:value-type="string" table:style-name="tablecell">
            <text:p text:style-name="tablealignleft"> rev. 2.0 </text:p>
          </table:table-cell>
          <table:table-cell office:value-type="string" table:style-name="tablecell">
            <text:p text:style-name="tablealignleft"> 2021.06 </text:p>
          </table:table-cell>
          <table:table-cell office:value-type="string" table:style-name="tablecell">
            <text:p text:style-name="tablealignleft"> EN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doc.inmys.ru/open?hash=1eab888b3a2d77d344c2123a6d4e7d78" text:style-name="Internet_20_link" text:visited-style-name="Visited_20_Internet_20_Link">NTMFS4834N-D.PDF</text:a> </text:p>
          </table:table-cell>
          <table:table-cell office:value-type="string" table:style-name="tablecell">
            <text:p text:style-name="tablealignleft"> PDF </text:p>
          </table:table-cell>
          <table:table-cell office:value-type="string" table:style-name="tablecell">
            <text:p text:style-name="tablealignleft"> <text:span text:style-name="Strong_20_Emphasis">NTMFS4834N</text:span><text:line-break/>Onsemi<text:line-break/>MOSFET – Power, Single, N-Channel, SO-8FL 30 V, 130 A<text:line-break/>Применяется с ADP3121 на плате Intel DX58S0 </text:p>
          </table:table-cell>
          <table:table-cell office:value-type="string" table:style-name="tablecell">
            <text:p text:style-name="tablealignleft"> Onsemi </text:p>
          </table:table-cell>
          <table:table-cell office:value-type="string" table:style-name="tablecell">
            <text:p text:style-name="tablealignleft"> rev. 6 </text:p>
          </table:table-cell>
          <table:table-cell office:value-type="string" table:style-name="tablecell">
            <text:p text:style-name="tablealignleft"> 2019.05 </text:p>
          </table:table-cell>
          <table:table-cell office:value-type="string" table:style-name="tablecell">
            <text:p text:style-name="tablealignleft"> EN </text:p>
          </table:table-cell>
        </table:table-row>
      </table:table>
      <text:h text:style-name="Heading_20_4" text:outline-level="4"><text:bookmark-start text:name="__RefHeading___для_1.8в_6"/><text:bookmark-start text:name="для_1.8в"/>Для 1.8В<text:bookmark-end text:name="__RefHeading___для_1.8в_6"/><text:bookmark-end text:name="для_1.8в"/></text:h>
      <text:p text:style-name="Text_20_body">BSS138, FDV301N, WM02N20G (большая ёмкость), WM02N08G (получше, но большая ёмкость)</text:p>
      <text:p text:style-name="Text_20_body">FDV301N лучше BSS138</text:p>
      <text:p text:style-name="Text_20_body">FDV303N хороший, ёмкость больше, чем FDV301N</text:p>
      <text:h text:style-name="Heading_20_2" text:outline-level="2"><text:bookmark-start text:name="__RefHeading___darlington_7"/><text:bookmark-start text:name="darlington"/>Darlington<text:bookmark-end text:name="__RefHeading___darlington_7"/><text:bookmark-end text:name="darlington"/></text:h>
      <text:p text:style-name="Text_20_body"><text:a xlink:type="simple" xlink:href="https://ru.wikipedia.org/wiki/составной транзистор" text:style-name="Internet_20_link" text:visited-style-name="Visited_20_Internet_20_Link">https://ru.wikipedia.org/wiki/составной транзистор</text:a></text:p>
      <text:p text:style-name="Text_20_body"><draw:frame draw:style-name="mediacenter" draw:name="0" text:anchor-type="paragraph" draw:z-index="0" svg:width="12.7cm" svg:height="9.36625cm"><draw:image xlink:href="Pictures/1d80b18ee67d6063e88f88a89ace5d1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9::51:24</meta:creation-date>
    <dc:creator>Generated</dc:creator>
    <dc:date>2026-09-10T09::51:24</dc:date>
    <dc:language>en-US</dc:language>
    <meta:editing-cycles>1</meta:editing-cycles>
    <meta:editing-duration>PT0S</meta:editing-duration>
    <dc:title>wiki:cmp:transistors:start</dc:title>
  </office:meta>
</office:document-meta>
</file>