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3bbb34092ee268ce48d7631b8d1d248.jpg"/>
  <manifest:file-entry manifest:media-type="image/jpeg" manifest:full-path="Pictures/051c674254c0d2134332ffd64f64a355.jpg"/>
  <manifest:file-entry manifest:media-type="image/jpeg" manifest:full-path="Pictures/26f4af68a85c2afce7482e83cd6864a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som:seco_som-smarc-ehl:start"/><text:bookmark-start text:name="__RefHeading___seco_som-smarc-ehl_1"/><text:bookmark-start text:name="seco_som-smarc-ehl"/>SECO SOM-SMARC-EHL<text:bookmark-end text:name="__RefHeading___seco_som-smarc-ehl_1"/><text:bookmark-end text:name="seco_som-smarc-ehl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26.458333333333cm" style:rel-width="100%" svg:height="26.458333333333cm" style:rel-height="scale"><draw:image xlink:href="Pictures/53bbb34092ee268ce48d7631b8d1d248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80.988958333333cm" style:rel-width="100%" svg:height="56.276875cm" style:rel-height="scale"><draw:image xlink:href="Pictures/051c674254c0d2134332ffd64f64a355.jpg" xlink:type="simple" xlink:show="embed" xlink:actuate="onLoad"/></draw:frame> </text:p>
          </table:table-cell>
        </table:table-row>
      </table:table>
      <text:p text:style-name="Text_20_body"><draw:frame draw:style-name="media" draw:name="2" text:anchor-type="as-char" draw:z-index="2" svg:width="16.933333333333cm" svg:height="12.454193548387cm"><draw:image xlink:href="Pictures/26f4af68a85c2afce7482e83cd6864a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9::29:13</meta:creation-date>
    <dc:creator>Generated</dc:creator>
    <dc:date>2026-09-14T09::29:13</dc:date>
    <dc:language>en-US</dc:language>
    <meta:editing-cycles>1</meta:editing-cycles>
    <meta:editing-duration>PT0S</meta:editing-duration>
    <dc:title>wiki:cmp:som:seco_som-smarc-ehl:start</dc:title>
  </office:meta>
</office:document-meta>
</file>