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b95f894b753f1baf7b72ce3dc0328c0f.png"/>
  <manifest:file-entry manifest:media-type="image/png" manifest:full-path="Pictures/f15f4811d8871cbce050c11970ca7d14.png"/>
  <manifest:file-entry manifest:media-type="image/png" manifest:full-path="Pictures/83ae8e732eddd16ce43b08b53a8f728c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cmp:som:congatec_conga-ma7:start"/><text:bookmark-start text:name="__RefHeading___congatec_conga-ma7_1"/><text:bookmark-start text:name="congatec_conga-ma7"/>Congatec Conga-MA7<text:bookmark-end text:name="__RefHeading___congatec_conga-ma7_1"/><text:bookmark-end text:name="congatec_conga-ma7"/></text:h>
      <table:table table:style-name="Table">
        <table:table-column/>
        <table:table-column/>
        <table:table-row>
          <table:table-cell office:value-type="string" table:style-name="tablecell">
            <text:p text:style-name="tablealignleft"> <draw:frame draw:style-name="media" draw:name="0" text:anchor-type="as-char" draw:z-index="0" svg:width="6.35cm" style:rel-width="100%" svg:height="4.2291cm" style:rel-height="scale"><draw:image xlink:href="Pictures/b95f894b753f1baf7b72ce3dc0328c0f.png" xlink:type="simple" xlink:show="embed" xlink:actuate="onLoad"/></draw:frame> </text:p>
          </table:table-cell>
          <table:table-cell office:value-type="string" table:style-name="tablecell">
            <text:p text:style-name="tablealignleft"> <draw:frame draw:style-name="media" draw:name="1" text:anchor-type="as-char" draw:z-index="1" svg:width="6.35cm" style:rel-width="100%" svg:height="4.2291cm" style:rel-height="scale"><draw:image xlink:href="Pictures/f15f4811d8871cbce050c11970ca7d14.png" xlink:type="simple" xlink:show="embed" xlink:actuate="onLoad"/></draw:frame> </text:p>
          </table:table-cell>
        </table:table-row>
      </table:table>
      <text:p text:style-name="Text_20_body"><draw:frame draw:style-name="media" draw:name="2" text:anchor-type="as-char" draw:z-index="2" svg:width="12.7cm" svg:height="8.6824938574939cm"><draw:image xlink:href="Pictures/83ae8e732eddd16ce43b08b53a8f728c.png" xlink:type="simple" xlink:show="embed" xlink:actuate="onLoad"/></draw:frame></text:p>
      <text:h text:style-name="Heading_20_2" text:outline-level="2"><text:bookmark-start text:name="__RefHeading___docs_2"/><text:bookmark-start text:name="docs"/>docs<text:bookmark-end text:name="__RefHeading___docs_2"/><text:bookmark-end text:name="docs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cell">
            <text:p text:style-name="tablealignleft"> Conga-MA7 </text:p>
          </table:table-cell>
          <table:table-cell office:value-type="string" table:style-name="tablecell">
            <text:p text:style-name="tablealignleft"> Congatec </text:p>
          </table:table-cell>
          <table:table-cell office:value-type="string" table:style-name="tablecell">
            <text:p text:style-name="tablealignleft"> SOM flyer        </text:p>
          </table:table-cell>
          <table:table-cell office:value-type="string" table:style-name="tablecell">
            <text:p text:style-name="tablealignleft"> <text:a xlink:type="simple" xlink:href="https://doc.inmys.ru/hash/caf150ceb19deeaed233a3e19d929723/conga-MA7.pdf" text:style-name="Internet_20_link" text:visited-style-name="Visited_20_Internet_20_Link">link</text:a> </text:p>
          </table:table-cell>
        </table:table-row>
        <table:table-row>
          <table:table-cell office:value-type="string" table:style-name="tablecell">
            <text:p text:style-name="tablealignleft"> Conga-MA7 </text:p>
          </table:table-cell>
          <table:table-cell office:value-type="string" table:style-name="tablecell">
            <text:p text:style-name="tablealignleft"> Congatec </text:p>
          </table:table-cell>
          <table:table-cell office:value-type="string" table:style-name="tablecell">
            <text:p text:style-name="tablealignleft"> User Manual     </text:p>
          </table:table-cell>
          <table:table-cell office:value-type="string" table:style-name="tablecell">
            <text:p text:style-name="tablealignleft"> <text:a xlink:type="simple" xlink:href="https://doc.inmys.ru/hash/63f5432ca6b95ee595b1c94e498349fe/conga-MA7_ug.pdf" text:style-name="Internet_20_link" text:visited-style-name="Visited_20_Internet_20_Link"> link</text:a> </text:p>
          </table:table-cell>
        </table:table-row>
        <table:table-row>
          <table:table-cell office:value-type="string" table:style-name="tablecell">
            <text:p text:style-name="tablealignleft"> ECE1200  </text:p>
          </table:table-cell>
          <table:table-cell office:value-type="string" table:style-name="tablecell">
            <text:p text:style-name="tablealignleft"> Microchip </text:p>
          </table:table-cell>
          <table:table-cell office:value-type="string" table:style-name="tablecell">
            <text:p text:style-name="tablealignleft"> eSPI&lt;&gt;LPC </text:p>
          </table:table-cell>
          <table:table-cell office:value-type="string" table:style-name="tablecell">
            <text:p text:style-name="tablealignleft"> <text:a xlink:type="simple" xlink:href="https://doc.inmys.ru/hash/06628f6babe5eaf455132f4ffc309704/ECE1200.pdf" text:style-name="Internet_20_link" text:visited-style-name="Visited_20_Internet_20_Link">link</text:a> </text:p>
          </table:table-cell>
        </table:table-row>
      </table:table>
      <text:h text:style-name="Heading_20_2" text:outline-level="2"><text:bookmark-start text:name="__RefHeading___lpc_3"/><text:bookmark-start text:name="lpc"/>LPC<text:bookmark-end text:name="__RefHeading___lpc_3"/><text:bookmark-end text:name="lpc"/></text:h>
      <text:p text:style-name="Text_20_body">LPC Bus is supported by a eSPI-to-LPC bridge IC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0T04::19:16</meta:creation-date>
    <dc:creator>Generated</dc:creator>
    <dc:date>2026-09-10T04::19:16</dc:date>
    <dc:language>en-US</dc:language>
    <meta:editing-cycles>1</meta:editing-cycles>
    <meta:editing-duration>PT0S</meta:editing-duration>
    <dc:title>wiki:cmp:som:congatec_conga-ma7:start</dc:title>
  </office:meta>
</office:document-meta>
</file>