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690cebfd3c8194621ea424768e09972.jpg"/>
  <manifest:file-entry manifest:media-type="image/jpeg" manifest:full-path="Pictures/00e46eea6e3d72279b1d2994f46c88ca.jpg"/>
  <manifest:file-entry manifest:media-type="image/jpeg" manifest:full-path="Pictures/c547afa8a9f92b30cd96a298ba0c424d.jpg"/>
  <manifest:file-entry manifest:media-type="image/jpeg" manifest:full-path="Pictures/5008d925dae6015b500fb5ce85b4cd5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sensors:start"/><text:bookmark-start text:name="__RefHeading___sensors_1"/><text:bookmark-start text:name="sensors"/>Sensors<text:bookmark-end text:name="__RefHeading___sensors_1"/><text:bookmark-end text:name="sensors"/></text:h>
      <text:h text:style-name="Heading_20_2" text:outline-level="2"><text:bookmark-start text:name="__RefHeading___manufacturers_2"/><text:bookmark-start text:name="manufacturers"/>Manufacturers<text:bookmark-end text:name="__RefHeading___manufacturers_2"/><text:bookmark-end text:name="manufacturer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www.senbasensor.com/" text:style-name="Internet_20_link" text:visited-style-name="Visited_20_Internet_20_Link">https://www.senbasensor.com/</text:a> </text:p>
          </table:table-cell>
          <table:table-cell office:value-type="string" table:style-name="tablecell">
            <text:p text:style-name="tablealignleft"> Senba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ir_3"/><text:bookmark-start text:name="pir"/>PIR<text:bookmark-end text:name="__RefHeading___pir_3"/><text:bookmark-end text:name="pir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Senba </text:p>
          </table:table-cell>
          <table:table-cell office:value-type="string" table:style-name="tablecell">
            <text:p text:style-name="tablealignleft"> <text:a xlink:type="simple" xlink:href="https://www.senbasensor.com/pyroelectric-infrared-sensor/" text:style-name="Internet_20_link" text:visited-style-name="Visited_20_Internet_20_Link">https://www.senbasensor.com/pyroelectric-infrared-sensor/</text:a>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 RE200B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203S  </text:p>
          </table:table-cell>
          <table:table-cell office:value-type="string" table:style-name="tablecell">
            <text:p text:style-name="tablealignleft"> TO-5 </text:p>
          </table:table-cell>
        </table:table-row>
        <table:table-row>
          <table:table-cell office:value-type="string" table:style-name="tablecell">
            <text:p text:style-name="tablealignleft"> LHI874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HI878 </text:p>
          </table:table-cell>
          <table:table-cell office:value-type="string" table:style-name="tablecell"/>
        </table:table-row>
      </table:table>
      <text:p text:style-name="Text_20_body"><draw:frame draw:style-name="media" draw:name="0" text:anchor-type="as-char" draw:z-index="0" svg:width="8.4666666666667cm" style:rel-width="100%" svg:height="3.0816176470588cm" style:rel-height="scale"><draw:image xlink:href="Pictures/c690cebfd3c8194621ea424768e09972.jpg" xlink:type="simple" xlink:show="embed" xlink:actuate="onLoad"/></draw:frame></text:p>
      <text:p text:style-name="Text_20_body"><draw:frame draw:style-name="media" draw:name="1" text:anchor-type="as-char" draw:z-index="1" svg:width="8.4666666666667cm" style:rel-width="100%" svg:height="7.8153846153846cm" style:rel-height="scale"><draw:image xlink:href="Pictures/00e46eea6e3d72279b1d2994f46c88ca.jpg" xlink:type="simple" xlink:show="embed" xlink:actuate="onLoad"/></draw:frame></text:p>
      <text:h text:style-name="Heading_20_3" text:outline-level="3"><text:bookmark-start text:name="__RefHeading___линза_френеля_4"/><text:bookmark-start text:name="линза_френеля"/>Линза Френеля<text:bookmark-end text:name="__RefHeading___линза_френеля_4"/><text:bookmark-end text:name="линза_френеля"/></text:h>
      <text:p text:style-name="Text_20_body">Fresnel lens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8308-4 </text:p>
          </table:table-cell>
          <table:table-cell office:value-type="string" table:style-name="tablecell">
            <text:p text:style-name="tablealignleft"> <draw:frame draw:style-name="media" draw:name="2" text:anchor-type="as-char" draw:z-index="2" svg:width="8.4666666666667cm" style:rel-width="100%" svg:height="8.3006535947712cm" style:rel-height="scale"><draw:image xlink:href="Pictures/c547afa8a9f92b30cd96a298ba0c424d.jp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8.4666666666667cm" style:rel-width="100%" svg:height="7.7439024390244cm" style:rel-height="scale"><draw:image xlink:href="Pictures/5008d925dae6015b500fb5ce85b4cd52.jpg" xlink:type="simple" xlink:show="embed" xlink:actuate="onLoad"/></draw:frame> </text:p>
          </table:table-cell>
          <table:table-cell office:value-type="string" table:style-name="tablecell">
            <text:p text:style-name="tablealignleft"> <text:a xlink:type="simple" xlink:href="https://www.avrobot.ru/product_info.php?products_id=6058" text:style-name="Internet_20_link" text:visited-style-name="Visited_20_Internet_20_Link">link</text:a> </text:p>
          </table:table-cell>
        </table:table-row>
      </table:table>
      <text:h text:style-name="Heading_20_2" text:outline-level="2"><text:bookmark-start text:name="__RefHeading___visible_light_5"/><text:bookmark-start text:name="visible_light"/>Visible Light<text:bookmark-end text:name="__RefHeading___visible_light_5"/><text:bookmark-end text:name="visible_ligh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Senba </text:p>
          </table:table-cell>
          <table:table-cell office:value-type="string" table:style-name="tablecell">
            <text:p text:style-name="tablealignleft"> <text:a xlink:type="simple" xlink:href="https://www.senbasensor.com/visible-light-sensor_2/" text:style-name="Internet_20_link" text:visited-style-name="Visited_20_Internet_20_Link">https://www.senbasensor.com/visible-light-sensor_2/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44:12</meta:creation-date>
    <dc:creator>Generated</dc:creator>
    <dc:date>2026-08-12T16::44:12</dc:date>
    <dc:language>en-US</dc:language>
    <meta:editing-cycles>1</meta:editing-cycles>
    <meta:editing-duration>PT0S</meta:editing-duration>
    <dc:title>wiki:cmp:sensors:start</dc:title>
  </office:meta>
</office:document-meta>
</file>