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539604d221482bbadd3cf9a90edc32.jpg"/>
  <manifest:file-entry manifest:media-type="image/jpeg" manifest:full-path="Pictures/f774eb950149ef0577192e33ed9e14c8.jpg"/>
  <manifest:file-entry manifest:media-type="image/jpeg" manifest:full-path="Pictures/6dc3863836af174da687c65853850753.jpg"/>
  <manifest:file-entry manifest:media-type="image/jpeg" manifest:full-path="Pictures/c24c40d45be0ba8d7a98175cd199e250.jpg"/>
  <manifest:file-entry manifest:media-type="image/jpeg" manifest:full-path="Pictures/f6b82ac58fee184ada12287462dd4f4c.jpg"/>
  <manifest:file-entry manifest:media-type="image/jpeg" manifest:full-path="Pictures/fe0b88b1c6f6b18de974af6e23add8df.jpg"/>
  <manifest:file-entry manifest:media-type="image/jpeg" manifest:full-path="Pictures/e105d1637b76160c1ebd28e4aab450e1.jpg"/>
  <manifest:file-entry manifest:media-type="image/jpeg" manifest:full-path="Pictures/aa6176917328d40e4a5cbe4279dcdeec.jpg"/>
  <manifest:file-entry manifest:media-type="image/jpeg" manifest:full-path="Pictures/a9027983d4b05a80868ad46b958189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ecurity:start"/><text:bookmark-start text:name="__RefHeading___security_1"/><text:bookmark-start text:name="security"/>Security<text:bookmark-end text:name="__RefHeading___security_1"/><text:bookmark-end text:name="security"/></text:h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Nuvoton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fineo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tmp_module_3"/><text:bookmark-start text:name="tmp_module"/>TMP Module<text:bookmark-end text:name="__RefHeading___tmp_module_3"/><text:bookmark-end text:name="tmp_modul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4.9000833333333cm" style:rel-height="scale"><draw:image xlink:href="Pictures/88539604d221482bbadd3cf9a90edc32.jpg" xlink:type="simple" xlink:show="embed" xlink:actuate="onLoad"/></draw:frame> </text:p>
          </table:table-cell>
          <table:table-cell office:value-type="string" table:style-name="tablecell">
            <text:p text:style-name="tablealignleft"> ASUS </text:p>
          </table:table-cell>
          <table:table-cell office:value-type="string" table:style-name="tablecell">
            <text:p text:style-name="tablealignleft"> TPM-SPI OEM {20} (210287) / Pin Dimension: 14-1pin </text:p>
          </table:table-cell>
          <table:table-cell office:value-type="string" table:style-name="tablecell">
            <text:p text:style-name="tablealignleft"> Nuvoton NPCT750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5.3983651226158cm" style:rel-height="scale"><draw:image xlink:href="Pictures/f774eb950149ef0577192e33ed9e14c8.jpg" xlink:type="simple" xlink:show="embed" xlink:actuate="onLoad"/></draw:frame> </text:p>
          </table:table-cell>
          <table:table-cell office:value-type="string" table:style-name="tablecell">
            <text:p text:style-name="tablealignleft"> ASUS </text:p>
          </table:table-cell>
          <table:table-cell office:value-type="string" table:style-name="tablecell">
            <text:p text:style-name="tablealignleft"> TPM-M R2.0 , OEM {20} (230406) </text:p>
          </table:table-cell>
          <table:table-cell office:value-type="string" table:style-name="tablecell">
            <text:p text:style-name="tablealignleft"> Infineon SLB9665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6.35cm" style:rel-width="100%" svg:height="4.9426568758344cm" style:rel-height="scale"><draw:image xlink:href="Pictures/6dc3863836af174da687c65853850753.jpg" xlink:type="simple" xlink:show="embed" xlink:actuate="onLoad"/></draw:frame> <draw:frame draw:style-name="media" draw:name="3" text:anchor-type="as-char" draw:z-index="3" svg:width="6.35cm" style:rel-width="100%" svg:height="5.0165cm" style:rel-height="scale"><draw:image xlink:href="Pictures/c24c40d45be0ba8d7a98175cd199e250.jpg" xlink:type="simple" xlink:show="embed" xlink:actuate="onLoad"/></draw:frame> </text:p>
          </table:table-cell>
          <table:table-cell office:value-type="string" table:style-name="tablecell">
            <text:p text:style-name="tablealignleft"> Asrock </text:p>
          </table:table-cell>
          <table:table-cell office:value-type="string" table:style-name="tablecell">
            <text:p text:style-name="tablealignleft"> TPM-SPI, SPI interface, TPM 2.0 </text:p>
          </table:table-cell>
          <table:table-cell office:value-type="string" table:style-name="tablecell">
            <text:p text:style-name="tablealignleft"> Nuvoton?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6.35cm" style:rel-width="100%" svg:height="4.1478778467909cm" style:rel-height="scale"><draw:image xlink:href="Pictures/f6b82ac58fee184ada12287462dd4f4c.jpg" xlink:type="simple" xlink:show="embed" xlink:actuate="onLoad"/></draw:frame> </text:p>
          </table:table-cell>
          <table:table-cell office:value-type="string" table:style-name="tablecell">
            <text:p text:style-name="tablealignleft"> Gigabyte </text:p>
          </table:table-cell>
          <table:table-cell office:value-type="string" table:style-name="tablecell">
            <text:p text:style-name="tablealignleft"> GC-TPM2.0, TPM header key, LPC bus, (for Intel 200/100/8/9/99 series, AMD AM4, FM2 series) OEM </text:p>
          </table:table-cell>
          <table:table-cell office:value-type="string" table:style-name="tablecell">
            <text:p text:style-name="tablealignleft"> Infineon SLB9665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5" text:anchor-type="as-char" draw:z-index="5" svg:width="8.4666666666667cm" style:rel-width="100%" svg:height="6.35cm" style:rel-height="scale"><draw:image xlink:href="Pictures/fe0b88b1c6f6b18de974af6e23add8df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8.4666666666667cm" style:rel-width="100%" svg:height="6.35cm" style:rel-height="scale"><draw:image xlink:href="Pictures/e105d1637b76160c1ebd28e4aab450e1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7" text:anchor-type="as-char" draw:z-index="7" svg:width="8.4666666666667cm" style:rel-width="100%" svg:height="6.35cm" style:rel-height="scale"><draw:image xlink:href="Pictures/aa6176917328d40e4a5cbe4279dcdeec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8.4666666666667cm" style:rel-width="100%" svg:height="6.35cm" style:rel-height="scale"><draw:image xlink:href="Pictures/a9027983d4b05a80868ad46b958189bf.jpg" xlink:type="simple" xlink:show="embed" xlink:actuate="onLoad"/></draw:frame> </text:p>
          </table:table-cell>
        </table:table-row>
      </table:table>
      <text:h text:style-name="Heading_20_3" text:outline-level="3"><text:bookmark-start text:name="__RefHeading___tmp_chip_4"/><text:bookmark-start text:name="tmp_chip"/>TMP Chip<text:bookmark-end text:name="__RefHeading___tmp_chip_4"/><text:bookmark-end text:name="tmp_chi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Nuvoton  </text:p>
          </table:table-cell>
          <table:table-cell office:value-type="string" table:style-name="tablecell">
            <text:p text:style-name="tablealignleft"> NPCT750 </text:p>
          </table:table-cell>
        </table:table-row>
        <table:table-row>
          <table:table-cell office:value-type="string" table:style-name="tablecell">
            <text:p text:style-name="tablealignleft"> Infineo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42:59</meta:creation-date>
    <dc:creator>Generated</dc:creator>
    <dc:date>2026-08-11T14::42:59</dc:date>
    <dc:language>en-US</dc:language>
    <meta:editing-cycles>1</meta:editing-cycles>
    <meta:editing-duration>PT0S</meta:editing-duration>
    <dc:title>wiki:cmp:security:start</dc:title>
  </office:meta>
</office:document-meta>
</file>