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0f53c1853df3ef30b3a2a02fabdd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proc:start"/><text:bookmark-start text:name="__RefHeading___processors_1"/><text:bookmark-start text:name="processors"/>Processors<text:bookmark-end text:name="__RefHeading___processors_1"/><text:bookmark-end text:name="processors"/></text:h>
      <text:p text:style-name="Text_20_body"><draw:frame draw:style-name="media" draw:name="0" text:anchor-type="as-char" draw:z-index="0" svg:width="12.7cm" svg:height="12.828282828283cm"><draw:image xlink:href="Pictures/160f53c1853df3ef30b3a2a02fabddc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1::38:18</meta:creation-date>
    <dc:creator>Generated</dc:creator>
    <dc:date>2026-09-13T21::38:18</dc:date>
    <dc:language>en-US</dc:language>
    <meta:editing-cycles>1</meta:editing-cycles>
    <meta:editing-duration>PT0S</meta:editing-duration>
    <dc:title>wiki:cmp:proc:start</dc:title>
  </office:meta>
</office:document-meta>
</file>