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proc:elvees:start"/><text:bookmark-start text:name="__RefHeading___элвис_1"/><text:bookmark-start text:name="элвис"/>Элвис<text:bookmark-end text:name="__RefHeading___элвис_1"/><text:bookmark-end text:name="элвис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elvees.ru/" text:style-name="Internet_20_link" text:visited-style-name="Visited_20_Internet_20_Link">https://elvees.ru/</text:a> </text:p>
          </table:table-cell>
          <table:table-cell office:value-type="string" table:style-name="tablecell">
            <text:p text:style-name="tablealignleft"> Элвис </text:p>
          </table:table-cell>
          <table:table-cell office:value-type="string" table:style-name="tablecell">
            <text:p text:style-name="tablealignleft"> Сайт Элвиса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c.inmys.ru/list?id=46763" text:style-name="Internet_20_link" text:visited-style-name="Visited_20_Internet_20_Link">https://doc.inmys.ru/list?id=46763</text:a> </text:p>
          </table:table-cell>
          <table:table-cell office:value-type="string" table:style-name="tablecell">
            <text:p text:style-name="tablealignleft"> Элвис </text:p>
          </table:table-cell>
          <table:table-cell office:value-type="string" table:style-name="tablecell">
            <text:p text:style-name="tablealignleft"> Документация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delanounas.ru/blogs/141100/" text:style-name="Internet_20_link" text:visited-style-name="Visited_20_Internet_20_Link">https://sdelanounas.ru/blogs/141100/</text:a> </text:p>
          </table:table-cell>
          <table:table-cell office:value-type="string" table:style-name="tablecell">
            <text:p text:style-name="tablealignleft"> Sdelanounas </text:p>
          </table:table-cell>
          <table:table-cell office:value-type="string" table:style-name="tablecell">
            <text:p text:style-name="tablealignleft"> Статья про микросхемы Элвиса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habr.com/ru/articles/764782/" text:style-name="Internet_20_link" text:visited-style-name="Visited_20_Internet_20_Link">https://habr.com/ru/articles/764782/</text:a> </text:p>
          </table:table-cell>
          <table:table-cell office:value-type="string" table:style-name="tablecell">
            <text:p text:style-name="tablealignleft"> Habr </text:p>
          </table:table-cell>
          <table:table-cell office:value-type="string" table:style-name="tablecell">
            <text:p text:style-name="tablealignleft"> Обзор SMARC модулей отечественных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habr.com/ru/companies/milandr/articles/588496/" text:style-name="Internet_20_link" text:visited-style-name="Visited_20_Internet_20_Link">https://habr.com/ru/companies/milandr/articles/588496/</text:a> </text:p>
          </table:table-cell>
          <table:table-cell office:value-type="string" table:style-name="tablecell">
            <text:p text:style-name="tablealignleft"> Habr </text:p>
          </table:table-cell>
          <table:table-cell office:value-type="string" table:style-name="tablecell">
            <text:p text:style-name="tablealignleft"> Обзор отечественных микросхем, соответствующих 719 ПП РФ. Часть 2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habr.com/ru/companies/embox/articles/329170/" text:style-name="Internet_20_link" text:visited-style-name="Visited_20_Internet_20_Link">https://habr.com/ru/companies/embox/articles/329170/</text:a> </text:p>
          </table:table-cell>
          <table:table-cell office:value-type="string" table:style-name="tablecell">
            <text:p text:style-name="tablealignleft"> habr </text:p>
          </table:table-cell>
          <table:table-cell office:value-type="string" table:style-name="tablecell">
            <text:p text:style-name="tablealignleft"> Отечественный процессор от компании ЭЛВИС  1892ВМ14Я </text:p>
          </table:table-cell>
        </table:table-row>
      </table:table>
      <text:h text:style-name="Heading_20_2" text:outline-level="2"><text:bookmark-start text:name="__RefHeading___к1892вм21я_исправленный_скиф_2"/><text:bookmark-start text:name="к1892вм21я_исправленный_скиф"/>К1892ВМ21Я Исправленный Скиф?<text:bookmark-end text:name="__RefHeading___к1892вм21я_исправленный_скиф_2"/><text:bookmark-end text:name="к1892вм21я_исправленный_скиф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support.elvees.com/docs/Microchips/K1892VM21YA/" text:style-name="Internet_20_link" text:visited-style-name="Visited_20_Internet_20_Link">https://support.elvees.com/docs/Microchips/K1892VM21YA/</text:a> </text:p>
          </table:table-cell>
          <table:table-cell office:value-type="string" table:style-name="tablecell">
            <text:p text:style-name="tablealignleft"> Элвис </text:p>
          </table:table-cell>
          <table:table-cell office:value-type="string" table:style-name="tablecell">
            <text:p text:style-name="tablealignleft"> Документация К1892ВМ21Я </text:p>
          </table:table-cell>
        </table:table-row>
      </table:table>
      <text:h text:style-name="Heading_20_2" text:outline-level="2"><text:bookmark-start text:name="__RefHeading___к1892ва018_скиф_mcom-03_3"/><text:bookmark-start text:name="к1892ва018_скиф_mcom-03"/>К1892ВА018, Скиф, MCom-03<text:bookmark-end text:name="__RefHeading___к1892ва018_скиф_mcom-03_3"/><text:bookmark-end text:name="к1892ва018_скиф_mcom-0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support.elvees.com/docs/Microchips/SKIF/" text:style-name="Internet_20_link" text:visited-style-name="Visited_20_Internet_20_Link">https://support.elvees.com/docs/Microchips/SKIF/</text:a> </text:p>
          </table:table-cell>
          <table:table-cell office:value-type="string" table:style-name="tablecell">
            <text:p text:style-name="tablealignleft"> Элвис </text:p>
          </table:table-cell>
          <table:table-cell office:value-type="string" table:style-name="tablecell">
            <text:p text:style-name="tablealignleft"> Документация К1892ВА018, Скиф, MCom-03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habr.com/ru/articles/659739/" text:style-name="Internet_20_link" text:visited-style-name="Visited_20_Internet_20_Link">https://habr.com/ru/articles/659739/</text:a> </text:p>
          </table:table-cell>
          <table:table-cell office:value-type="string" table:style-name="tablecell">
            <text:p text:style-name="tablealignleft"> Habr </text:p>
          </table:table-cell>
          <table:table-cell office:value-type="string" table:style-name="tablecell">
            <text:p text:style-name="tablealignleft"> Статья про модуль на Скифе (RanetkaPC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micromax.ru/catalog/boards-components/embedded-computers-components/sbc/mm-skf-sbc/" text:style-name="Internet_20_link" text:visited-style-name="Visited_20_Internet_20_Link">https://www.micromax.ru/catalog/boards-components/embedded-computers-components/sbc/mm-skf-sbc/</text:a> </text:p>
          </table:table-cell>
          <table:table-cell office:value-type="string" table:style-name="tablecell">
            <text:p text:style-name="tablealignleft"> Micromax </text:p>
          </table:table-cell>
          <table:table-cell office:value-type="string" table:style-name="tablecell">
            <text:p text:style-name="tablealignleft"> плата на 1892ВА018 (Скиф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macroems.ru/uploads/file/specifikaciya_pico_itx.pdf" text:style-name="Internet_20_link" text:visited-style-name="Visited_20_Internet_20_Link">https://macroems.ru/uploads/file/specifikaciya_pico_itx.pdf</text:a> </text:p>
          </table:table-cell>
          <table:table-cell office:value-type="string" table:style-name="tablecell">
            <text:p text:style-name="tablealignleft"> Макро ЕМС </text:p>
          </table:table-cell>
          <table:table-cell office:value-type="string" table:style-name="tablecell">
            <text:p text:style-name="tablealignleft"> плата на 1892ВА018 (Скиф)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ox.elvees.com/index.php/s/WiJqGYs4EtQ7Tmr#pdfviewer" text:style-name="Internet_20_link" text:visited-style-name="Visited_20_Internet_20_Link">https://box.elvees.com/index.php/s/WiJqGYs4EtQ7Tmr#pdfviewer</text:a> </text:p>
          </table:table-cell>
          <table:table-cell office:value-type="string" table:style-name="tablecell">
            <text:p text:style-name="tablealignleft"> Элвис </text:p>
          </table:table-cell>
          <table:table-cell office:value-type="string" table:style-name="tablecell">
            <text:p text:style-name="tablealignleft"> Даташит на Скиф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fabmicro.ru/products/123.html" text:style-name="Internet_20_link" text:visited-style-name="Visited_20_Internet_20_Link">https://www.fabmicro.ru/products/123.html</text:a> </text:p>
          </table:table-cell>
          <table:table-cell office:value-type="string" table:style-name="tablecell">
            <text:p text:style-name="tablealignleft"> ООО «ФАБМИКРО» </text:p>
          </table:table-cell>
          <table:table-cell office:value-type="string" table:style-name="tablecell">
            <text:p text:style-name="tablealignleft"> Модуль на Скиф (85тыр)?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importfree.cnews.ru/news/top/2023-06-05_rossiyane_sozdali_antisanktsionnyj" text:style-name="Internet_20_link" text:visited-style-name="Visited_20_Internet_20_Link">https://importfree.cnews.ru/news/top/2023-06-05_rossiyane_sozdali_antisanktsionnyj</text:a> </text:p>
          </table:table-cell>
          <table:table-cell office:value-type="string" table:style-name="tablecell"/>
          <table:table-cell office:value-type="string" table:style-name="tablecell">
            <text:p text:style-name="tablealignleft"> ПК на Скиф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upport.elvees.com/docs/Microchips/SKIF/hw-guide/" text:style-name="Internet_20_link" text:visited-style-name="Visited_20_Internet_20_Link">https://support.elvees.com/docs/Microchips/SKIF/hw-guide/</text:a> </text:p>
          </table:table-cell>
          <table:table-cell office:value-type="string" table:style-name="tablecell">
            <text:p text:style-name="tablealignleft"> Elvees </text:p>
          </table:table-cell>
          <table:table-cell office:value-type="string" table:style-name="tablecell">
            <text:p text:style-name="tablealignleft"> HW Gui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ww.fastwel.ru/products/vstraivaemye-sistemy/492498/617028/modul-protsessora-vypolnen-v-formate-stackpc-onebank-na-baze-protsessora-1892va018-skif/" text:style-name="Internet_20_link" text:visited-style-name="Visited_20_Internet_20_Link">https://www.fastwel.ru/products/vstraivaemye-sistemy/492498/617028/modul-protsessora-vypolnen-v-formate-stackpc-onebank-na-baze-protsessora-1892va018-skif/</text:a> </text:p>
          </table:table-cell>
          <table:table-cell office:value-type="string" table:style-name="tablecell">
            <text:p text:style-name="tablealignleft"> Fastwel </text:p>
          </table:table-cell>
          <table:table-cell office:value-type="string" table:style-name="tablecell">
            <text:p text:style-name="tablealignleft"> Модуль CPC318 StackPC на 1892ВА018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05:17</meta:creation-date>
    <dc:creator>Generated</dc:creator>
    <dc:date>2026-09-10T06::05:17</dc:date>
    <dc:language>en-US</dc:language>
    <meta:editing-cycles>1</meta:editing-cycles>
    <meta:editing-duration>PT0S</meta:editing-duration>
    <dc:title>wiki:cmp:proc:elvees:start</dc:title>
  </office:meta>
</office:document-meta>
</file>