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5adce31bf65764f9f8ee8bbfa5bd61.png"/>
  <manifest:file-entry manifest:media-type="image/png" manifest:full-path="Pictures/411eb457ca7d70277e917b99c9a90d9c.png"/>
  <manifest:file-entry manifest:media-type="image/png" manifest:full-path="Pictures/381b8c5467ad3fc937234aaa63de2761.png"/>
  <manifest:file-entry manifest:media-type="image/png" manifest:full-path="Pictures/9cee9caf750a455d90790c9be3347fa7.png"/>
  <manifest:file-entry manifest:media-type="image/png" manifest:full-path="Pictures/2149056e93759ce168a265ade5424b2c.png"/>
  <manifest:file-entry manifest:media-type="image/png" manifest:full-path="Pictures/79642868674f4acab6d2f8826282629c.png"/>
  <manifest:file-entry manifest:media-type="image/png" manifest:full-path="Pictures/77ac05541203be38f2d31f07dbe749a6.png"/>
  <manifest:file-entry manifest:media-type="image/png" manifest:full-path="Pictures/2ca162e17b6de03b4dec0aadcf38315f.png"/>
  <manifest:file-entry manifest:media-type="image/png" manifest:full-path="Pictures/406fad052bf089b426003ee396cb15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proc:baikal-s:start"/><text:bookmark-start text:name="__RefHeading___baikal-s_be-s1000_1"/><text:bookmark-start text:name="baikal-s_be-s1000"/>Baikal-S (BE-S1000)<text:bookmark-end text:name="__RefHeading___baikal-s_be-s1000_1"/><text:bookmark-end text:name="baikal-s_be-s1000"/></text:h>
      <text:h text:style-name="Heading_20_2" text:outline-level="2"><text:bookmark-start text:name="__RefHeading___структурная_схема_процессора_2"/><text:bookmark-start text:name="структурная_схема_процессора"/>Структурная схема процессора<text:bookmark-end text:name="__RefHeading___структурная_схема_процессора_2"/><text:bookmark-end text:name="структурная_схема_процессора"/></text:h>
      <text:p text:style-name="Text_20_body"><draw:frame draw:style-name="mediacenter" draw:name="0" text:anchor-type="paragraph" draw:z-index="0" svg:width="12.7cm" svg:height="18.670895522388cm"><draw:image xlink:href="Pictures/405adce31bf65764f9f8ee8bbfa5bd61.png" xlink:type="simple" xlink:show="embed" xlink:actuate="onLoad"/></draw:frame></text:p>
      <text:h text:style-name="Heading_20_2" text:outline-level="2"><text:bookmark-start text:name="__RefHeading___информация_документация_3"/><text:bookmark-start text:name="информация_документация"/>Информация, документация<text:bookmark-end text:name="__RefHeading___информация_документация_3"/><text:bookmark-end text:name="информация_документация"/></text:h>
      <text:p text:style-name="Text_20_body"><text:a xlink:type="simple" xlink:href="https://zen.yandex.ru/media/id/5f20a49cf01f506fcb80c60b/jemchujina-rossiiskoi-mikroelektroniki-48mi-iadernyi-processor-baikals-sravnialsia-s-analogami-ot-intel-i-amd-61be5fb8871cd153b98750b3" text:style-name="Internet_20_link" text:visited-style-name="Visited_20_Internet_20_Link">https://zen.yandex.ru/media/id/5f20a49cf01f506fcb80c60b/jemchujina-rossiiskoi-mikroelektroniki-48mi-iadernyi-processor-baikals-sravnialsia-s-analogami-ot-intel-i-amd-61be5fb8871cd153b98750b3</text:a></text:p>
      <text:p text:style-name="Text_20_body"><text:a xlink:type="simple" xlink:href="https://www.baikalelectronics.ru/products/4395/" text:style-name="Internet_20_link" text:visited-style-name="Visited_20_Internet_20_Link">https://www.baikalelectronics.ru/products/4395/</text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header" table:number-columns-spanned="7">
            <text:p text:style-name="Table_20_Heading"> Baikal-s основное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1cb1dced4a2ee0fe1dd4154f59ecfa98" text:style-name="Internet_20_link" text:visited-style-name="Visited_20_Internet_20_Link">BE-S1000 Preliminary Datasheet ENG v. 0.18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Baikal-S datasheet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>
            <text:p text:style-name="tablealignleft"> V0.18 </text:p>
          </table:table-cell>
          <table:table-cell office:value-type="string" table:style-name="tablecell">
            <text:p text:style-name="tablealignleft"> 2021.03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3b73dfb8312e91ce09bcaea6d00d182e" text:style-name="Internet_20_link" text:visited-style-name="Visited_20_Internet_20_Link">BE_S1000-Preliminary-Datasheet-ENG-v.-0.31.pdf</text:a> <text:a xlink:type="simple" xlink:href="https://www.baikalelectronics.ru/upload/iblock/f57/BE_S1000-Preliminary-Datasheet-ENG-v.-0.31.pdf" text:style-name="Internet_20_link" text:visited-style-name="Visited_20_Internet_20_Link">ext datasheet v0.31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Baikal-S datasheet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>
            <text:p text:style-name="tablealignleft"> V0.31 </text:p>
          </table:table-cell>
          <table:table-cell office:value-type="string" table:style-name="tablecell">
            <text:p text:style-name="tablealignleft"> 2021.12 </text:p>
          </table:table-cell>
          <table:table-cell office:value-type="string" table:style-name="tablecell">
            <text:p text:style-name="tablealignleft"> E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4f498f3f52b0950ad8124aca058f3d03" text:style-name="Internet_20_link" text:visited-style-name="Visited_20_Internet_20_Link">Baikal-S_overview_4PCB_rev05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Baikal-S обзор для разработчиков pcb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>
            <text:p text:style-name="tablealignleft"> V0.5 </text:p>
          </table:table-cell>
          <table:table-cell office:value-type="string" table:style-name="tablecell">
            <text:p text:style-name="tablealignleft"> 2021.08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217e32da2dd070adfe3936a489aa29d4" text:style-name="Internet_20_link" text:visited-style-name="Visited_20_Internet_20_Link">Baikal-S_package_trace_lenghth_report.xlsx</text:a> </text:p>
          </table:table-cell>
          <table:table-cell office:value-type="string" table:style-name="tablecell">
            <text:p text:style-name="tablealignleft"> xlsx </text:p>
          </table:table-cell>
          <table:table-cell office:value-type="string" table:style-name="tablecell">
            <text:p text:style-name="tablealignleft"> Длины проводов в корпусе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2e7eb1fe15f5e6d45deddf941042e7a5" text:style-name="Internet_20_link" text:visited-style-name="Visited_20_Internet_20_Link">Baikal-S_Pinout_EXTERNAL_rev1.2.xlsx</text:a> </text:p>
          </table:table-cell>
          <table:table-cell office:value-type="string" table:style-name="tablecell">
            <text:p text:style-name="tablealignleft"> xlsx </text:p>
          </table:table-cell>
          <table:table-cell office:value-type="string" table:style-name="tablecell">
            <text:p text:style-name="tablealignleft"> pinout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>
            <text:p text:style-name="tablealignleft"> V1.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a09178d5621a5e679e69d4fe5fc6c47d" text:style-name="Internet_20_link" text:visited-style-name="Visited_20_Internet_20_Link">Baikal-S_Pinout_EXTERNAL_rev1.3.xlsx</text:a> </text:p>
          </table:table-cell>
          <table:table-cell office:value-type="string" table:style-name="tablecell">
            <text:p text:style-name="tablealignleft"> xlsx </text:p>
          </table:table-cell>
          <table:table-cell office:value-type="string" table:style-name="tablecell">
            <text:p text:style-name="tablealignleft"> pinout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>
            <text:p text:style-name="tablealignleft"> V1.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 table:number-columns-spanned="7">
            <text:p text:style-name="Table_20_Heading"> Baikal-s разное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568756de8fac731d9a59f51f2532bf2f" text:style-name="Internet_20_link" text:visited-style-name="Visited_20_Internet_20_Link">BS_benchmarks_pre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Benchmarks </text:p>
          </table:table-cell>
          <table:table-cell office:value-type="string" table:style-name="tablecell">
            <text:p text:style-name="tablealignleft"> Baikal? </text:p>
          </table:table-cell>
          <table:table-cell office:value-type="string" table:style-name="tablecell">
            <text:p text:style-name="tablealignleft"> V0.1 </text:p>
          </table:table-cell>
          <table:table-cell office:value-type="string" table:style-name="tablecell">
            <text:p text:style-name="tablealignleft"> 2021.04 </text:p>
          </table:table-cell>
          <table:table-cell office:value-type="string" table:style-name="tablecell">
            <text:p text:style-name="tablealignleft"> RU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317d399465ba91132553a9574151238a" text:style-name="Internet_20_link" text:visited-style-name="Visited_20_Internet_20_Link">Тесты_BS_HPL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Тесты HPL </text:p>
          </table:table-cell>
          <table:table-cell office:value-type="string" table:style-name="tablecell">
            <text:p text:style-name="tablealignleft"> Baikal? </text:p>
          </table:table-cell>
          <table:table-cell office:value-type="string" table:style-name="tablecell">
            <text:p text:style-name="tablealignleft"> V0.1 </text:p>
          </table:table-cell>
          <table:table-cell office:value-type="string" table:style-name="tablecell">
            <text:p text:style-name="tablealignleft"> 2021.03 </text:p>
          </table:table-cell>
          <table:table-cell office:value-type="string" table:style-name="tablecell">
            <text:p text:style-name="tablealignleft"> RU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34fe27c34c2029daa5547bed8ec6e7a5" text:style-name="Internet_20_link" text:visited-style-name="Visited_20_Internet_20_Link">Baikal-S информационная листовка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Реклама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/>
          <table:table-cell office:value-type="string" table:style-name="tablecell">
            <text:p text:style-name="tablealignleft"> 2021.03 </text:p>
          </table:table-cell>
          <table:table-cell office:value-type="string" table:style-name="tablecell">
            <text:p text:style-name="tablealignleft"> RU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22bc7da7c40a1eabb7a1bb453d2fff2c" text:style-name="Internet_20_link" text:visited-style-name="Visited_20_Internet_20_Link">BE-MBS1.0.v.0.1.odt</text:a> </text:p>
          </table:table-cell>
          <table:table-cell office:value-type="string" table:style-name="tablecell">
            <text:p text:style-name="tablealignleft"> odt </text:p>
          </table:table-cell>
          <table:table-cell office:value-type="string" table:style-name="tablecell">
            <text:p text:style-name="tablealignleft"> ТЗ на BE-MBS1.0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>
            <text:p text:style-name="tablealignleft"> V0.1 </text:p>
          </table:table-cell>
          <table:table-cell office:value-type="string" table:style-name="tablecell">
            <text:p text:style-name="tablealignleft"> 2021 </text:p>
          </table:table-cell>
          <table:table-cell office:value-type="string" table:style-name="tablecell">
            <text:p text:style-name="tablealignleft"> RU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b4745b4ca169344bb6d6043447cab87e" text:style-name="Internet_20_link" text:visited-style-name="Visited_20_Internet_20_Link">Block_diagram_BE-MBS1.0.2021.04.19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Структурная схема BE-MBS1.0 </text:p>
          </table:table-cell>
          <table:table-cell office:value-type="string" table:style-name="tablecell">
            <text:p text:style-name="tablealignleft"> Baikal </text:p>
          </table:table-cell>
          <table:table-cell office:value-type="string" table:style-name="tablecell"/>
          <table:table-cell office:value-type="string" table:style-name="tablecell">
            <text:p text:style-name="tablealignleft"> 2021.04 </text:p>
          </table:table-cell>
          <table:table-cell office:value-type="string" table:style-name="tablecell"/>
        </table:table-row>
        <table:table-row>
          <table:table-cell office:value-type="string" table:style-name="tableheader" table:number-columns-spanned="7">
            <text:p text:style-name="Table_20_Heading"> Socket\ILM\Heatsink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doc.inmys.ru/open?hash=97a0b1a3d1da59faca4ab258bb1a5cfa" text:style-name="Internet_20_link" text:visited-style-name="Visited_20_Internet_20_Link">Baikal-S_backplate_drawing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Чертёж поддерживающей пластины </text:p>
          </table:table-cell>
          <table:table-cell office:value-type="string" table:style-name="tablecell">
            <text:p text:style-name="tablealignleft"> LOT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85258c73a4bf781a47578293aa947c53" text:style-name="Internet_20_link" text:visited-style-name="Visited_20_Internet_20_Link">Baikal-S_ILM_drawing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Чертёж ILM </text:p>
          </table:table-cell>
          <table:table-cell office:value-type="string" table:style-name="tablecell">
            <text:p text:style-name="tablealignleft"> LOT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4ccd4e93bd6c4377da67bdae60205fdc" text:style-name="Internet_20_link" text:visited-style-name="Visited_20_Internet_20_Link">Baikal-S_socket_drawing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Чертёж сокета (pdf) </text:p>
          </table:table-cell>
          <table:table-cell office:value-type="string" table:style-name="tablecell">
            <text:p text:style-name="tablealignleft"> LOT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38f7e79aba4b28882e2ebdf54a8e8562" text:style-name="Internet_20_link" text:visited-style-name="Visited_20_Internet_20_Link">Baikal-S_socket_drawing_4share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Чертёж сокета (ранний) (pdf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7d177cb141fa57acbc4bf04ed0fcc299" text:style-name="Internet_20_link" text:visited-style-name="Visited_20_Internet_20_Link">Baikal-S_socket_drawing_Page 3.dwg</text:a> </text:p>
          </table:table-cell>
          <table:table-cell office:value-type="string" table:style-name="tablecell">
            <text:p text:style-name="tablealignleft"> dwg </text:p>
          </table:table-cell>
          <table:table-cell office:value-type="string" table:style-name="tablecell">
            <text:p text:style-name="tablealignleft"> Чертёж сокета (dwg) </text:p>
          </table:table-cell>
          <table:table-cell office:value-type="string" table:style-name="tablecell">
            <text:p text:style-name="tablealignleft"> LOT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18268d0aa6db8617f0cace622193cb57" text:style-name="Internet_20_link" text:visited-style-name="Visited_20_Internet_20_Link">Baikal-S_socket_SAM_BP_3Dmodel.IGS</text:a> </text:p>
          </table:table-cell>
          <table:table-cell office:value-type="string" table:style-name="tablecell">
            <text:p text:style-name="tablealignleft"> IGS </text:p>
          </table:table-cell>
          <table:table-cell office:value-type="string" table:style-name="tablecell">
            <text:p text:style-name="tablealignleft"> 3D моделька сокета </text:p>
          </table:table-cell>
          <table:table-cell office:value-type="string" table:style-name="tablecell">
            <text:p text:style-name="tablealignleft"> LOT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doc.inmys.ru/open?hash=f208b726fd029f01b8a3d8844b795d07" text:style-name="Internet_20_link" text:visited-style-name="Visited_20_Internet_20_Link">Baikal-S_2U_passive_heatsink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Чертёж радиатора для Baikal-S </text:p>
          </table:table-cell>
          <table:table-cell office:value-type="string" table:style-name="tablecell">
            <text:p text:style-name="tablealignleft"> Ablecom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N </text:p>
          </table:table-cell>
        </table:table-row>
      </table:table>
      <text:h text:style-name="Heading_20_2" text:outline-level="2"><text:bookmark-start text:name="__RefHeading___socket_lga-3467_4"/><text:bookmark-start text:name="socket_lga-3467"/>Socket LGA-3467<text:bookmark-end text:name="__RefHeading___socket_lga-3467_4"/><text:bookmark-end text:name="socket_lga-3467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Это похожий Intel socket<text:line-break/><text:a xlink:type="simple" xlink:href="https://en.wikipedia.org/wiki/LGA_3647" text:style-name="Internet_20_link" text:visited-style-name="Visited_20_Internet_20_Link">https://en.wikipedia.org/wiki/LGA_3647</text:a><text:line-break/>а нужен <text:span text:style-name="Strong_20_Emphasis">LGA-3467</text:span><text:line-break/><draw:frame draw:style-name="mediacenter" draw:name="1" text:anchor-type="paragraph" draw:z-index="1" svg:width="6.35cm" style:rel-width="100%" svg:height="8.3453993055556cm" style:rel-height="scale"><draw:image xlink:href="Pictures/411eb457ca7d70277e917b99c9a90d9c.png" xlink:type="simple" xlink:show="embed" xlink:actuate="onLoad"/></draw:frame> </text:p>
          </table:table-cell>
          <table:table-cell office:value-type="string" table:style-name="tablecell">
            <text:p text:style-name="tablealignleft"> Процессор снизу:<text:line-break/><draw:frame draw:style-name="mediacenter" draw:name="2" text:anchor-type="paragraph" draw:z-index="2" svg:width="6.35cm" style:rel-width="100%" svg:height="7.4213190184049cm" style:rel-height="scale"><draw:image xlink:href="Pictures/381b8c5467ad3fc937234aaa63de2761.png" xlink:type="simple" xlink:show="embed" xlink:actuate="onLoad"/></draw:frame> </text:p>
          </table:table-cell>
        </table:table-row>
      </table:table>
      <text:h text:style-name="Heading_20_2" text:outline-level="2"><text:bookmark-start text:name="__RefHeading___радиатор_5"/><text:bookmark-start text:name="радиатор"/>Радиатор<text:bookmark-end text:name="__RefHeading___радиатор_5"/><text:bookmark-end text:name="радиатор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6.35cm" style:rel-width="100%" svg:height="6.35cm" style:rel-height="scale"><draw:image xlink:href="Pictures/9cee9caf750a455d90790c9be3347fa7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6.35cm" style:rel-width="100%" svg:height="6.35cm" style:rel-height="scale"><draw:image xlink:href="Pictures/2149056e93759ce168a265ade5424b2c.png" xlink:type="simple" xlink:show="embed" xlink:actuate="onLoad"/></draw:frame> </text:p>
          </table:table-cell>
        </table:table-row>
      </table:table>
      <text:h text:style-name="Heading_20_2" text:outline-level="2"><text:bookmark-start text:name="__RefHeading___пример_сервера_1u_6"/><text:bookmark-start text:name="пример_сервера_1u"/>Пример сервера 1U<text:bookmark-end text:name="__RefHeading___пример_сервера_1u_6"/><text:bookmark-end text:name="пример_сервера_1u"/></text:h>
      <text:p text:style-name="Text_20_body"><draw:frame draw:style-name="mediacenter" draw:name="5" text:anchor-type="paragraph" draw:z-index="5" svg:width="12.7cm" svg:height="8.3615690168818cm"><draw:image xlink:href="Pictures/79642868674f4acab6d2f8826282629c.png" xlink:type="simple" xlink:show="embed" xlink:actuate="onLoad"/></draw:frame></text:p>
      <text:h text:style-name="Heading_20_2" text:outline-level="2"><text:bookmark-start text:name="__RefHeading___платы_на_baikal-s_7"/><text:bookmark-start text:name="платы_на_baikal-s"/>Платы на Baikal-S<text:bookmark-end text:name="__RefHeading___платы_на_baikal-s_7"/><text:bookmark-end text:name="платы_на_baikal-s"/></text:h>
      <text:h text:style-name="Heading_20_3" text:outline-level="3"><text:bookmark-start text:name="__RefHeading___инженерная_гаоди-рус_8"/><text:bookmark-start text:name="инженерная_гаоди-рус"/>Инженерная (Гаоди-РУС)<text:bookmark-end text:name="__RefHeading___инженерная_гаоди-рус_8"/><text:bookmark-end text:name="инженерная_гаоди-рус"/></text:h>
      <text:p text:style-name="Text_20_body"><draw:frame draw:style-name="mediacenter" draw:name="6" text:anchor-type="paragraph" draw:z-index="6" svg:width="12.7cm" svg:height="15.950595238095cm"><draw:image xlink:href="Pictures/77ac05541203be38f2d31f07dbe749a6.png" xlink:type="simple" xlink:show="embed" xlink:actuate="onLoad"/></draw:frame></text:p>
      <text:p text:style-name="Text_20_body"><text:a xlink:type="simple" xlink:href="https://www.tadviser.ru/index.php/%D0%9F%D1%80%D0%BE%D0%B4%D1%83%D0%BA%D1%82:%D0%98%D0%BD%D0%B6%D0%B5%D0%BD%D0%B5%D1%80%D0%BD%D1%8B%D0%B5_%D0%BF%D0%BB%D0%B0%D1%82%D1%8B_%D0%B4%D0%BB%D1%8F_c%D0%B5%D1%80%D0%B2%D0%B5%D1%80%D0%BD%D1%8B%D1%85_%D0%BF%D1%80%D0%BE%D1%86%D0%B5%D1%81%D1%81%D0%BE%D1%80%D0%BE%D0%B2_Baikal-S" text:style-name="Internet_20_link" text:visited-style-name="Visited_20_Internet_20_Link">https://www.tadviser.ru/index.php/%D0%9F%D1%80%D0%BE%D0%B4%D1%83%D0%BA%D1%82:%D0%98%D0%BD%D0%B6%D0%B5%D0%BD%D0%B5%D1%80%D0%BD%D1%8B%D0%B5_%D0%BF%D0%BB%D0%B0%D1%82%D1%8B_%D0%B4%D0%BB%D1%8F_c%D0%B5%D1%80%D0%B2%D0%B5%D1%80%D0%BD%D1%8B%D1%85_%D0%BF%D1%80%D0%BE%D1%86%D0%B5%D1%81%D1%81%D0%BE%D1%80%D0%BE%D0%B2_Baikal-S</text:a></text:p>
      <text:h text:style-name="Heading_20_3" text:outline-level="3"><text:bookmark-start text:name="__RefHeading___серверная_icl_9"/><text:bookmark-start text:name="серверная_icl"/>Серверная (ICL)<text:bookmark-end text:name="__RefHeading___серверная_icl_9"/><text:bookmark-end text:name="серверная_icl"/></text:h>
      <text:p text:style-name="Text_20_body"><draw:frame draw:style-name="mediacenter" draw:name="7" text:anchor-type="paragraph" draw:z-index="7" svg:width="12.7cm" svg:height="12.75712143928cm"><draw:image xlink:href="Pictures/2ca162e17b6de03b4dec0aadcf38315f.png" xlink:type="simple" xlink:show="embed" xlink:actuate="onLoad"/></draw:frame></text:p>
      <text:p text:style-name="Text_20_body"><text:a xlink:type="simple" xlink:href="https://www.cnews.ru/news/line/2022-02-04_kompaniya_icl_tehno_predstavila" text:style-name="Internet_20_link" text:visited-style-name="Visited_20_Internet_20_Link">https://www.cnews.ru/news/line/2022-02-04_kompaniya_icl_tehno_predstavila</text:a><text:line-break/>
<text:a xlink:type="simple" xlink:href="https://www.baikalelectronics.ru/about/press-center/news/4658/" text:style-name="Internet_20_link" text:visited-style-name="Visited_20_Internet_20_Link">https://www.baikalelectronics.ru/about/press-center/news/4658/</text:a></text:p>
      <text:h text:style-name="Heading_20_3" text:outline-level="3"><text:bookmark-start text:name="__RefHeading___серверная_3logic_10"/><text:bookmark-start text:name="серверная_3logic"/>Серверная (3logic?)<text:bookmark-end text:name="__RefHeading___серверная_3logic_10"/><text:bookmark-end text:name="серверная_3logic"/></text:h>
      <text:p text:style-name="Text_20_body"><draw:frame draw:style-name="mediacenter" draw:name="8" text:anchor-type="paragraph" draw:z-index="8" svg:width="12.7cm" svg:height="13.694833333333cm"><draw:image xlink:href="Pictures/406fad052bf089b426003ee396cb15fe.png" xlink:type="simple" xlink:show="embed" xlink:actuate="onLoad"/></draw:frame></text:p>
      <text:p text:style-name="Text_20_body"><text:a xlink:type="simple" xlink:href="https://servernews.ru/1056329" text:style-name="Internet_20_link" text:visited-style-name="Visited_20_Internet_20_Link">https://servernews.ru/105632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4::40:53</meta:creation-date>
    <dc:creator>Generated</dc:creator>
    <dc:date>2026-09-11T04::40:53</dc:date>
    <dc:language>en-US</dc:language>
    <meta:editing-cycles>1</meta:editing-cycles>
    <meta:editing-duration>PT0S</meta:editing-duration>
    <dc:title>wiki:cmp:proc:baikal-s:start</dc:title>
  </office:meta>
</office:document-meta>
</file>