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cmp:pow:dcdc-cntrl-multiphase:ncp4200:start"/><text:bookmark-start text:name="__RefHeading___ncp4200_1"/><text:bookmark-start text:name="ncp4200"/>NCP4200<text:bookmark-end text:name="__RefHeading___ncp4200_1"/><text:bookmark-end text:name="ncp4200"/></text:h>
      <table:table table:style-name="Table">
        <table:table-column/>
        <table:table-column/>
        <table:table-column/>
        <table:table-column/>
        <table:table-column/>
        <table:table-column/>
        <table:table-column/>
        <table:table-row>
          <table:table-cell office:value-type="string" table:style-name="tableheader">
            <text:p text:style-name="Table_20_Heading"> link </text:p>
          </table:table-cell>
          <table:table-cell office:value-type="string" table:style-name="tableheader">
            <text:p text:style-name="Table_20_Heading"> ext </text:p>
          </table:table-cell>
          <table:table-cell office:value-type="string" table:style-name="tableheader">
            <text:p text:style-name="Table_20_Heading"> description </text:p>
          </table:table-cell>
          <table:table-cell office:value-type="string" table:style-name="tableheader">
            <text:p text:style-name="Table_20_Heading"> manufacturer </text:p>
          </table:table-cell>
          <table:table-cell office:value-type="string" table:style-name="tableheader">
            <text:p text:style-name="Table_20_Heading"> version </text:p>
          </table:table-cell>
          <table:table-cell office:value-type="string" table:style-name="tableheader">
            <text:p text:style-name="Table_20_Heading"> date </text:p>
          </table:table-cell>
          <table:table-cell office:value-type="string" table:style-name="tableheader">
            <text:p text:style-name="Table_20_Heading"> lang </text:p>
          </table:table-cell>
        </table:table-row>
        <table:table-row>
          <table:table-cell office:value-type="string" table:style-name="tablecell">
            <text:p text:style-name="tablealignleft"> <text:a xlink:type="simple" xlink:href="http://docs.marsian.net:8080/open&amp;hash=99c4ffe0ec2571555dbe43014188e5f1" text:style-name="Internet_20_link" text:visited-style-name="Visited_20_Internet_20_Link">NCP4200-D.PDF</text:a> </text:p>
          </table:table-cell>
          <table:table-cell office:value-type="string" table:style-name="tablecell">
            <text:p text:style-name="tablealignleft"> PDF </text:p>
          </table:table-cell>
          <table:table-cell office:value-type="string" table:style-name="tablecell">
            <text:p text:style-name="tablealignleft"> <text:span text:style-name="Strong_20_Emphasis">NCP4200</text:span><text:line-break/>Synchronous Buck<text:line-break/>Converter, Multi Phase (2,3,4), with<text:line-break/>I2C Interface <text:line-break/>Onsemi </text:p>
          </table:table-cell>
          <table:table-cell office:value-type="string" table:style-name="tablecell">
            <text:p text:style-name="tablealignleft"> Onsemi </text:p>
          </table:table-cell>
          <table:table-cell office:value-type="string" table:style-name="tablecell">
            <text:p text:style-name="tablealignleft"> rev. 5 </text:p>
          </table:table-cell>
          <table:table-cell office:value-type="string" table:style-name="tablecell">
            <text:p text:style-name="tablealignleft"> 2021.07 </text:p>
          </table:table-cell>
          <table:table-cell office:value-type="string" table:style-name="tablecell">
            <text:p text:style-name="tablealignleft"> EN </text:p>
          </table:table-cell>
        </table:table-row>
        <table:table-row>
          <table:table-cell office:value-type="string" table:style-name="tablecell">
            <text:p text:style-name="tablealignleft"> <text:a xlink:type="simple" xlink:href="http://docs.marsian.net:8080/open&amp;hash=118b9c92f47e45506c8de1ab5dfaf739" text:style-name="Internet_20_link" text:visited-style-name="Visited_20_Internet_20_Link">ADP3120A-D.PDF</text:a> </text:p>
          </table:table-cell>
          <table:table-cell office:value-type="string" table:style-name="tablecell">
            <text:p text:style-name="tablealignleft"> PDF </text:p>
          </table:table-cell>
          <table:table-cell office:value-type="string" table:style-name="tablecell">
            <text:p text:style-name="tablealignleft"> <text:span text:style-name="Strong_20_Emphasis">ADP3120A</text:span><text:line-break/>Onsemi<text:line-break/>Dual Bootstrapped, 12 V MOSFET Driver with Output Disable  </text:p>
          </table:table-cell>
          <table:table-cell office:value-type="string" table:style-name="tablecell">
            <text:p text:style-name="tablealignleft"> Onsemi </text:p>
          </table:table-cell>
          <table:table-cell office:value-type="string" table:style-name="tablecell">
            <text:p text:style-name="tablealignleft"> rev.5 </text:p>
          </table:table-cell>
          <table:table-cell office:value-type="string" table:style-name="tablecell">
            <text:p text:style-name="tablealignleft"> 2018.08 </text:p>
          </table:table-cell>
          <table:table-cell office:value-type="string" table:style-name="tablecell">
            <text:p text:style-name="tablealignleft"> EN </text:p>
          </table:table-cell>
        </table:table-row>
      </table:table>
      <text:h text:style-name="Heading_20_2" text:outline-level="2"><text:bookmark-start text:name="__RefHeading___i2c_2"/><text:bookmark-start text:name="i2c"/>I2C<text:bookmark-end text:name="__RefHeading___i2c_2"/><text:bookmark-end text:name="i2c"/></text:h>
      <text:p text:style-name="Text_20_body">Looks like ncp4200 i2c address could be floating depending
on the system. List all possibilities here (0x60 - 0x63).</text:p>
      <text:h text:style-name="Heading_20_2" text:outline-level="2"><text:bookmark-start text:name="__RefHeading___frequency_3"/><text:bookmark-start text:name="frequency"/>frequency<text:bookmark-end text:name="__RefHeading___frequency_3"/><text:bookmark-end text:name="frequency"/></text:h>
      <text:p text:style-name="Text_20_body">The clock frequency of the NCP4200 is set with an
external resistor connected from the RT pin to ground. The
frequency follows the graph in Figure 3. To determine the
frequency per phase, the clock is divided by the number of
phases in use. If all phases are in use, divide by 4. If 2 phases
are in use then divide by 2.</text:p>
      <text:h text:style-name="Heading_20_2" text:outline-level="2"><text:bookmark-start text:name="__RefHeading___decoupling_4"/><text:bookmark-start text:name="decoupling"/>decoupling<text:bookmark-end text:name="__RefHeading___decoupling_4"/><text:bookmark-end text:name="decoupling"/></text:h>
      <text:p text:style-name="Text_20_body">TH Aluminium Polymer - E7, E9, E12, E13 - 8mm diameter capacitors 3.5mm legs distance</text:p>
      <text:p text:style-name="Text_20_body"><draw:frame draw:style-name="media" draw:name="0" text:anchor-type="as-char" draw:z-index="0" svg:width="6.35cm" style:rel-width="100%" svg:height="6.35cm" style:rel-height="scale"><draw:image xlink:href="/storage/data/media/wiki/cmp/pow/dcdc-cntrl/ncp4200/pasted/20220422-005123.png" xlink:type="simple" xlink:show="embed" xlink:actuate="onLoad"/></draw:frame></text:p>
      <text:p text:style-name="Text_20_body">Например: <text:a xlink:type="simple" xlink:href="https://static.chipdip.ru/lib/876/DOC003876979.pdf" text:style-name="Internet_20_link" text:visited-style-name="Visited_20_Internet_20_Link">https://static.chipdip.ru/lib/876/DOC003876979.pdf</text:a></text:p>
      <text:p text:style-name="Text_20_body"><text:a xlink:type="simple" xlink:href="https://www.chemi-con.co.jp/en/products/list-condenser.php?s_series_code=PSE" text:style-name="Internet_20_link" text:visited-style-name="Visited_20_Internet_20_Link">https://www.chemi-con.co.jp/en/products/list-condenser.php?s_series_code=PSE</text:a></text:p>
      <text:p text:style-name="Text_20_body">10mm diameter 5mm legs distance</text:p>
      <text:p text:style-name="Text_20_body">Например: <text:a xlink:type="simple" xlink:href="https://static.chipdip.ru/lib/160/DOC011160520.pdf" text:style-name="Internet_20_link" text:visited-style-name="Visited_20_Internet_20_Link">https://static.chipdip.ru/lib/160/DOC011160520.pdf</text:a></text:p>
      <text:p text:style-name="Text_20_body">SMD 8, 10 mm dia</text:p>
      <text:p text:style-name="Text_20_body"><draw:frame draw:style-name="media" draw:name="1" text:anchor-type="as-char" draw:z-index="1" svg:width="6.35cm" style:rel-width="100%" svg:height="6.35cm" style:rel-height="scale"><draw:image xlink:href="/storage/data/media/wiki/cmp/pow/dcdc-cntrl/ncp4200/pasted/20220422-004931.png" xlink:type="simple" xlink:show="embed" xlink:actuate="onLoad"/></draw:frame></text:p>
      <text:p text:style-name="Text_20_body">Например: <text:a xlink:type="simple" xlink:href="https://static.chipdip.ru/lib/643/DOC011643382.pdf" text:style-name="Internet_20_link" text:visited-style-name="Visited_20_Internet_20_Link">https://static.chipdip.ru/lib/643/DOC011643382.pdf</text:a></text:p>
      <text:p text:style-name="Text_20_body">Например: 16SVP330M</text:p>
      <text:p text:style-name="Text_20_body">SMD Aluminium Polymer - 2917 (7343 Metric) D3L, D4</text:p>
      <text:p text:style-name="Text_20_body"><draw:frame draw:style-name="media" draw:name="2" text:anchor-type="as-char" draw:z-index="2" svg:width="6.35cm" style:rel-width="100%" svg:height="6.35cm" style:rel-height="scale"><draw:image xlink:href="/storage/data/media/wiki/cmp/pow/dcdc-cntrl/ncp4200/pasted/20220422-005050.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15::36:05</meta:creation-date>
    <dc:creator>Generated</dc:creator>
    <dc:date>2026-09-17T15::36:05</dc:date>
    <dc:language>en-US</dc:language>
    <meta:editing-cycles>1</meta:editing-cycles>
    <meta:editing-duration>PT0S</meta:editing-duration>
    <dc:title>wiki:cmp:pow:dcdc-cntrl-multiphase:ncp4200:start</dc:title>
  </office:meta>
</office:document-meta>
</file>