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8688bda38990eb3a819d8029f3868fc.jpg"/>
  <manifest:file-entry manifest:media-type="image/jpeg" manifest:full-path="Pictures/fd716802147ea7cd60c7b1e43c1e8a9e.jpg"/>
  <manifest:file-entry manifest:media-type="image/jpeg" manifest:full-path="Pictures/94bdd6503e16e99d85de750211190e37.jpg"/>
  <manifest:file-entry manifest:media-type="image/jpeg" manifest:full-path="Pictures/58e0f2e021842311ea9f20c5e5938ab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cmp:packages:start"/><text:bookmark-start text:name="__RefHeading___packages_1"/><text:bookmark-start text:name="packages"/>PACKAGES<text:bookmark-end text:name="__RefHeading___packages_1"/><text:bookmark-end text:name="package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text:a xlink:type="simple" xlink:href="https://www.compel.ru/packages" text:style-name="Internet_20_link" text:visited-style-name="Visited_20_Internet_20_Link">https://www.compel.ru/packages</text:a> </text:p>
          </table:table-cell>
          <table:table-cell office:value-type="string" table:style-name="tablecell">
            <text:p text:style-name="tablealignleft"> Compel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ti.com/support-packaging/find-packages.html" text:style-name="Internet_20_link" text:visited-style-name="Visited_20_Internet_20_Link">https://www.ti.com/support-packaging/find-packages.html</text:a> </text:p>
          </table:table-cell>
          <table:table-cell office:value-type="string" table:style-name="tablecell">
            <text:p text:style-name="tablealignleft"> TI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nxp.com/products/product-information/packages:IC-PACKAGES" text:style-name="Internet_20_link" text:visited-style-name="Visited_20_Internet_20_Link">https://www.nxp.com/products/product-information/packages:IC-PACKAGES</text:a> </text:p>
          </table:table-cell>
          <table:table-cell office:value-type="string" table:style-name="tablecell">
            <text:p text:style-name="tablealignleft"> NXP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nexperia.com/support/packages/" text:style-name="Internet_20_link" text:visited-style-name="Visited_20_Internet_20_Link">https://www.nexperia.com/support/packages/</text:a> </text:p>
          </table:table-cell>
          <table:table-cell office:value-type="string" table:style-name="tablecell">
            <text:p text:style-name="tablealignleft"> Nexperia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infineon.com/cms/en/product/packages/" text:style-name="Internet_20_link" text:visited-style-name="Visited_20_Internet_20_Link">https://www.infineon.com/cms/en/product/packages/</text:a> </text:p>
          </table:table-cell>
          <table:table-cell office:value-type="string" table:style-name="tablecell">
            <text:p text:style-name="tablealignleft"> Infineon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 SOD </text:p>
          </table:table-cell>
          <table:table-cell office:value-type="string" table:style-name="tablecell">
            <text:p text:style-name="tablealignleft"> small outline diode </text:p>
          </table:table-cell>
        </table:table-row>
        <table:table-row>
          <table:table-cell office:value-type="string" table:style-name="tablecell">
            <text:p text:style-name="tablealignleft"> SOT </text:p>
          </table:table-cell>
          <table:table-cell office:value-type="string" table:style-name="tablecell">
            <text:p text:style-name="tablealignleft"> small outline transistor </text:p>
          </table:table-cell>
        </table:table-row>
        <table:table-row>
          <table:table-cell office:value-type="string" table:style-name="tablecell">
            <text:p text:style-name="tablealignleft"> TO  </text:p>
          </table:table-cell>
          <table:table-cell office:value-type="string" table:style-name="tablecell">
            <text:p text:style-name="tablealignleft"> transistor outline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photo </text:p>
          </table:table-cell>
          <table:table-cell office:value-type="string" table:style-name="tableheader">
            <text:p text:style-name="Table_20_Heading"> Descr </text:p>
          </table:table-cell>
          <table:table-cell office:value-type="string" table:style-name="tableheader">
            <text:p text:style-name="Table_20_Heading"> JEDEC </text:p>
          </table:table-cell>
          <table:table-cell office:value-type="string" table:style-name="tableheader">
            <text:p text:style-name="Table_20_Heading"> JEITA </text:p>
          </table:table-cell>
          <table:table-cell office:value-type="string" table:style-name="tableheader">
            <text:p text:style-name="Table_20_Heading"> Links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0" text:anchor-type="as-char" draw:z-index="0" svg:width="3.3866666666667cm" style:rel-width="100%" svg:height="2.9527876631079cm" style:rel-height="scale"><draw:image xlink:href="Pictures/68688bda38990eb3a819d8029f3868fc.jpg" xlink:type="simple" xlink:show="embed" xlink:actuate="onLoad"/></draw:frame> </text:p>
          </table:table-cell>
          <table:table-cell office:value-type="string" table:style-name="tablecell">
            <text:p text:style-name="tablealignleft"> plastic, surface-mounted package; 3 leads; 1 mm pitch;<text:line-break/>1.6 mm x 0.75 mm x 0.9 mm body   </text:p>
          </table:table-cell>
          <table:table-cell office:value-type="string" table:style-name="tablecell">
            <text:p text:style-name="tablealignleft"> SOT416   </text:p>
          </table:table-cell>
          <table:table-cell office:value-type="string" table:style-name="tablecell">
            <text:p text:style-name="tablealignleft"> SC-75A </text:p>
          </table:table-cell>
          <table:table-cell office:value-type="string" table:style-name="tablecell">
            <text:p text:style-name="tablealignleft"> <text:a xlink:type="simple" xlink:href="https://fscdn.rohm.com/en/products/databook/package/spec/discrete/emt3_tr-e.pdf" text:style-name="Internet_20_link" text:visited-style-name="Visited_20_Internet_20_Link">Rohm - EMT3</text:a><text:line-break/><text:a xlink:type="simple" xlink:href="https://www.nxp.com/docs/en/package-information/SOT416.pdf" text:style-name="Internet_20_link" text:visited-style-name="Visited_20_Internet_20_Link">NXP - SOT416</text:a>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" text:anchor-type="as-char" draw:z-index="1" svg:width="3.3866666666667cm" style:rel-width="100%" svg:height="2.2960451977401cm" style:rel-height="scale"><draw:image xlink:href="Pictures/fd716802147ea7cd60c7b1e43c1e8a9e.jpg" xlink:type="simple" xlink:show="embed" xlink:actuate="onLoad"/></draw:frame>       </text:p>
          </table:table-cell>
          <table:table-cell office:value-type="string" table:style-name="tablecell">
            <text:p text:style-name="tablealignleft"> plastic, surface-mounted package; 2 leads; 1.3 mm pitch;<text:line-break/>1.7mm x 1.25 mm x 0.95 mm body </text:p>
          </table:table-cell>
          <table:table-cell office:value-type="string" table:style-name="tablecell"/>
          <table:table-cell office:value-type="string" table:style-name="tablecell">
            <text:p text:style-name="tablealignleft"> SC-76  </text:p>
          </table:table-cell>
          <table:table-cell office:value-type="string" table:style-name="tablecell">
            <text:p text:style-name="tablealignleft"> <text:a xlink:type="simple" xlink:href="https://www.nxp.com/docs/en/package-information/SOD323.pdf" text:style-name="Internet_20_link" text:visited-style-name="Visited_20_Internet_20_Link">NXP - SOD323</text:a><text:line-break/><text:a xlink:type="simple" xlink:href="https://www.diodes.com/assets/Package-Files/SOD323.pdf" text:style-name="Internet_20_link" text:visited-style-name="Visited_20_Internet_20_Link">Diodes - SOD323</text:a>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3.3866666666667cm" style:rel-width="100%" svg:height="2.8185087719298cm" style:rel-height="scale"><draw:image xlink:href="Pictures/94bdd6503e16e99d85de750211190e37.jpg" xlink:type="simple" xlink:show="embed" xlink:actuate="onLoad"/></draw:frame>         </text:p>
          </table:table-cell>
          <table:table-cell office:value-type="string" table:style-name="tablecell">
            <text:p text:style-name="tablealignleft"> plastic, surface-mounted package; 3 terminals; 1.9 mm pitch;<text:line-break/>2.9 mm x 1.3 mm x 1 mm body</text:p>
          </table:table-cell>
          <table:table-cell office:value-type="string" table:style-name="tablecell">
            <text:p text:style-name="tablealignleft"> TO-236AB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assets.nexperia.com/documents/package-information/SOT23.pdf" text:style-name="Internet_20_link" text:visited-style-name="Visited_20_Internet_20_Link">Nexperia - SOT23</text:a>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3" text:anchor-type="as-char" draw:z-index="3" svg:width="3.3866666666667cm" style:rel-width="100%" svg:height="2.2858381134481cm" style:rel-height="scale"><draw:image xlink:href="Pictures/58e0f2e021842311ea9f20c5e5938ab3.jpg" xlink:type="simple" xlink:show="embed" xlink:actuate="onLoad"/></draw:frame>        </text:p>
          </table:table-cell>
          <table:table-cell office:value-type="string" table:style-name="tablecell">
            <text:p text:style-name="tablealignleft"> plastic, surface mounted package; 2 terminals; 4 mm pitch;<text:line-break/>3.8 mm x 2.6 mm x 1 mm body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assets.nexperia.com/documents/package-information/SOD128.pdf" text:style-name="Internet_20_link" text:visited-style-name="Visited_20_Internet_20_Link">Nexperia - CFP5(SOD128)</text:a> 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1T04::39:39</meta:creation-date>
    <dc:creator>Generated</dc:creator>
    <dc:date>2026-09-11T04::39:39</dc:date>
    <dc:language>en-US</dc:language>
    <meta:editing-cycles>1</meta:editing-cycles>
    <meta:editing-duration>PT0S</meta:editing-duration>
    <dc:title>wiki:cmp:packages:start</dc:title>
  </office:meta>
</office:document-meta>
</file>