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959e59ff4274f63c061cdd3e005f1f0.jpg"/>
  <manifest:file-entry manifest:media-type="image/jpeg" manifest:full-path="Pictures/e63b78273c3fdb0830f341d7ed129807.jpg"/>
  <manifest:file-entry manifest:media-type="image/jpeg" manifest:full-path="Pictures/d13cfd03aea91ee98e5112b67b83d9f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wiki:cmp:mech:start"/><text:bookmark-start text:name="__RefHeading___mech_1"/><text:bookmark-start text:name="mech"/>Mech<text:bookmark-end text:name="__RefHeading___mech_1"/><text:bookmark-end text:name="mech"/></text:h>
      <text:p text:style-name="Text_20_body"><draw:frame draw:style-name="mediacenter" draw:name="0" text:anchor-type="paragraph" draw:z-index="0" svg:width="12.7cm" svg:height="12.7cm"><draw:image xlink:href="Pictures/3959e59ff4274f63c061cdd3e005f1f0.jpg" xlink:type="simple" xlink:show="embed" xlink:actuate="onLoad"/></draw:frame></text:p>
      <text:h text:style-name="Heading_20_3" text:outline-level="3"><text:bookmark-start text:name="__RefHeading___manufacturers_2"/><text:bookmark-start text:name="manufacturers"/>Manufacturers<text:bookmark-end text:name="__RefHeading___manufacturers_2"/><text:bookmark-end text:name="manufacturers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<text:a xlink:type="simple" xlink:href="https://www.we-online.com/catalog/en/SMSI_SMT_STEEL_SPACER_M3_THREAD_INTERNAL" text:style-name="Internet_20_link" text:visited-style-name="Visited_20_Internet_20_Link">https://www.we-online.com/catalog/en/SMSI_SMT_STEEL_SPACER_M3_THREAD_INTERNAL</text:a> </text:p>
          </table:table-cell>
          <table:table-cell office:value-type="string" table:style-name="tablecell">
            <text:p text:style-name="tablealignleft"> Wurth   </text:p>
          </table:table-cell>
          <table:table-cell office:value-type="string" table:style-name="tablecell">
            <text:p text:style-name="tablealignleft"> Germany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aliexpress.ru/item/1005002383825135.html?sku_id=12000020450953128" text:style-name="Internet_20_link" text:visited-style-name="Visited_20_Internet_20_Link">https://aliexpress.ru/item/1005002383825135.html?sku_id=12000020450953128</text:a>     </text:p>
          </table:table-cell>
          <table:table-cell office:value-type="string" table:style-name="tablecell">
            <text:p text:style-name="tablealignleft"> Fotsbon </text:p>
          </table:table-cell>
          <table:table-cell office:value-type="string" table:style-name="tablecell">
            <text:p text:style-name="tablealignleft"> China   </text:p>
          </table:table-cell>
        </table:table-row>
      </table:table>
      <text:h text:style-name="Heading_20_3" text:outline-level="3"><text:bookmark-start text:name="__RefHeading___smd_nut_3"/><text:bookmark-start text:name="smd_nut"/>SMD NUT<text:bookmark-end text:name="__RefHeading___smd_nut_3"/><text:bookmark-end text:name="smd_nut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 9774025243R </text:p>
          </table:table-cell>
          <table:table-cell office:value-type="string" table:style-name="tablecell">
            <text:p text:style-name="tablealignleft"> SMTSO-M2-2.5 </text:p>
          </table:table-cell>
        </table:table-row>
        <table:table-row>
          <table:table-cell office:value-type="string" table:style-name="tablecell">
            <text:p text:style-name="tablealignleft"> 9774070151R </text:p>
          </table:table-cell>
          <table:table-cell office:value-type="string" table:style-name="tablecell">
            <text:p text:style-name="tablealignleft"> SMTSO-M2.5-7 </text:p>
          </table:table-cell>
        </table:table-row>
        <table:table-row>
          <table:table-cell office:value-type="string" table:style-name="tablecell">
            <text:p text:style-name="tablealignleft"> 9774025151R </text:p>
          </table:table-cell>
          <table:table-cell office:value-type="string" table:style-name="tablecell">
            <text:p text:style-name="tablealignleft"> SMTSO-M2.5-2.5 </text:p>
          </table:table-cell>
        </table:table-row>
        <table:table-row>
          <table:table-cell office:value-type="string" table:style-name="tablecell">
            <text:p text:style-name="tablealignleft"> 9774015151R </text:p>
          </table:table-cell>
          <table:table-cell office:value-type="string" table:style-name="tablecell">
            <text:p text:style-name="tablealignleft"> SMTSO-M2.5-1.5 </text:p>
          </table:table-cell>
        </table:table-row>
      </table:table>
      <text:p text:style-name="Text_20_body"><draw:frame draw:style-name="mediacenter" draw:name="1" text:anchor-type="paragraph" draw:z-index="1" svg:width="" svg:rel-width="100%" svg:height="12.7cm"><draw:image xlink:href="Pictures/e63b78273c3fdb0830f341d7ed129807.jpg" xlink:type="simple" xlink:show="embed" xlink:actuate="onLoad"/></draw:frame></text:p>
      <text:p text:style-name="Text_20_body"><draw:frame draw:style-name="mediacenter" draw:name="2" text:anchor-type="paragraph" draw:z-index="2" svg:width="" svg:rel-width="100%" svg:height="12.7cm"><draw:image xlink:href="Pictures/d13cfd03aea91ee98e5112b67b83d9f0.jpg" xlink:type="simple" xlink:show="embed" xlink:actuate="onLoad"/></draw:frame></text:p>
      <text:h text:style-name="Heading_20_3" text:outline-level="3"><text:bookmark-start text:name="__RefHeading___втулки_стойки_4"/><text:bookmark-start text:name="втулки_стойки"/>Втулки, стойки<text:bookmark-end text:name="__RefHeading___втулки_стойки_4"/><text:bookmark-end text:name="втулки_стойки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 RUICHI </text:p>
          </table:table-cell>
          <table:table-cell office:value-type="string" table:style-name="tablecell">
            <text:p text:style-name="tablealignleft"> <text:a xlink:type="simple" xlink:href="https://ruelectronics.com/ustanovochnye-izdeliya/stojki-dlya-pechatnyh-plat/" text:style-name="Internet_20_link" text:visited-style-name="Visited_20_Internet_20_Link">https://ruelectronics.com/ustanovochnye-izdeliya/stojki-dlya-pechatnyh-plat/</text:a> </text:p>
          </table:table-cell>
        </table:table-row>
      </table:table>
      <text:h text:style-name="Heading_20_3" text:outline-level="3"><text:bookmark-start text:name="__RefHeading___световоды_5"/><text:bookmark-start text:name="световоды"/>Световоды<text:bookmark-end text:name="__RefHeading___световоды_5"/><text:bookmark-end text:name="световоды"/></text:h>
      <text:p text:style-name="Text_20_body">«АЯКС»:<text:line-break/>
<text:a xlink:type="simple" xlink:href="https://m-kontakt.ru/produkt/opoveschateli/svetovody" text:style-name="Internet_20_link" text:visited-style-name="Visited_20_Internet_20_Link">https://m-kontakt.ru/produkt/opoveschateli/svetovody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19::29:13</meta:creation-date>
    <dc:creator>Generated</dc:creator>
    <dc:date>2026-09-12T19::29:13</dc:date>
    <dc:language>en-US</dc:language>
    <meta:editing-cycles>1</meta:editing-cycles>
    <meta:editing-duration>PT0S</meta:editing-duration>
    <dc:title>wiki:cmp:mech:start</dc:title>
  </office:meta>
</office:document-meta>
</file>