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30f1cb8f5f8a0e72cf7cc7a37b5648a.jpg"/>
  <manifest:file-entry manifest:media-type="image/jpeg" manifest:full-path="Pictures/778cd557236d83688fb5c915c99f48a7.jpg"/>
  <manifest:file-entry manifest:media-type="image/jpeg" manifest:full-path="Pictures/30b4f0ca05a77cc79e228f3eff6d840b.jpg"/>
  <manifest:file-entry manifest:media-type="image/jpeg" manifest:full-path="Pictures/cd68f93e16fb9d1cbfac8cdf87422f9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iki:cmp:heatsink:start"/><text:bookmark-start text:name="__RefHeading___heatsink_1"/><text:bookmark-start text:name="heatsink"/>HEATSINK<text:bookmark-end text:name="__RefHeading___heatsink_1"/><text:bookmark-end text:name="heatsink"/></text:h>
      <text:p text:style-name="Text_20_body"><draw:frame draw:style-name="mediacenter" draw:name="0" text:anchor-type="paragraph" draw:z-index="0" svg:width="12.7cm" svg:height="8.4666666666667cm"><draw:image xlink:href="Pictures/330f1cb8f5f8a0e72cf7cc7a37b5648a.jpg" xlink:type="simple" xlink:show="embed" xlink:actuate="onLoad"/></draw:frame></text:p>
      <text:h text:style-name="Heading_20_3" text:outline-level="3"><text:bookmark-start text:name="__RefHeading___manufacturers_2"/><text:bookmark-start text:name="manufacturers"/>Manufacturers<text:bookmark-end text:name="__RefHeading___manufacturers_2"/><text:bookmark-end text:name="manufacturers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text:a xlink:type="simple" xlink:href="https://products.sanyodenki.com" text:style-name="Internet_20_link" text:visited-style-name="Visited_20_Internet_20_Link">https://products.sanyodenki.com</text:a> </text:p>
          </table:table-cell>
          <table:table-cell office:value-type="string" table:style-name="tablecell">
            <text:p text:style-name="tablealignleft"> sanyodenki </text:p>
          </table:table-cell>
          <table:table-cell office:value-type="string" table:style-name="tablecell">
            <text:p text:style-name="tablealignleft"> Japan </text:p>
          </table:table-cell>
        </table:table-row>
      </table:table>
      <text:h text:style-name="Heading_20_3" text:outline-level="3"><text:bookmark-start text:name="__RefHeading___lga1151_3"/><text:bookmark-start text:name="lga1151"/>LGA1151<text:bookmark-end text:name="__RefHeading___lga1151_3"/><text:bookmark-end text:name="lga1151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draw:frame draw:style-name="mediacenter" draw:name="1" text:anchor-type="paragraph" draw:z-index="1" svg:width="8.4666666666667cm" style:rel-width="100%" svg:height="5.9787572696664cm" style:rel-height="scale"><draw:image xlink:href="Pictures/778cd557236d83688fb5c915c99f48a7.jpg" xlink:type="simple" xlink:show="embed" xlink:actuate="onLoad"/></draw:frame> </text:p>
          </table:table-cell>
          <table:table-cell office:value-type="string" table:style-name="tablecell">
            <text:p text:style-name="tablealignleft"> <draw:frame draw:style-name="mediacenter" draw:name="2" text:anchor-type="paragraph" draw:z-index="2" svg:width="8.4666666666667cm" style:rel-width="100%" svg:height="5.9792400370714cm" style:rel-height="scale"><draw:image xlink:href="Pictures/30b4f0ca05a77cc79e228f3eff6d840b.jpg" xlink:type="simple" xlink:show="embed" xlink:actuate="onLoad"/></draw:frame> </text:p>
          </table:table-cell>
          <table:table-cell office:value-type="string" table:style-name="tablecell">
            <text:p text:style-name="tablealignleft"> <draw:frame draw:style-name="mediacenter" draw:name="3" text:anchor-type="paragraph" draw:z-index="3" svg:width="8.4666666666667cm" style:rel-width="100%" svg:height="7.2431599229287cm" style:rel-height="scale"><draw:image xlink:href="Pictures/cd68f93e16fb9d1cbfac8cdf87422f94.jpg" xlink:type="simple" xlink:show="embed" xlink:actuate="onLoad"/></draw:frame>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text:a xlink:type="simple" xlink:href="https://www.citilink.ru/product/radiator-supermicro-snk-p0046p-1u-passive-soc-1156-586604/" text:style-name="Internet_20_link" text:visited-style-name="Visited_20_Internet_20_Link">SNK-P0046P</text:a> </text:p>
          </table:table-cell>
          <table:table-cell office:value-type="string" table:style-name="tablecell">
            <text:p text:style-name="tablealignleft"> <text:a xlink:type="simple" xlink:href="https://store.supermicro.com/1u-passive-cpu-cooler-snk-p0046p.html" text:style-name="Internet_20_link" text:visited-style-name="Visited_20_Internet_20_Link">Supermicro</text:a> </text:p>
          </table:table-cell>
          <table:table-cell office:value-type="string" table:style-name="tablecell">
            <text:p text:style-name="tablealignleft"> LGA1151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12::59:39</meta:creation-date>
    <dc:creator>Generated</dc:creator>
    <dc:date>2026-09-17T12::59:39</dc:date>
    <dc:language>en-US</dc:language>
    <meta:editing-cycles>1</meta:editing-cycles>
    <meta:editing-duration>PT0S</meta:editing-duration>
    <dc:title>wiki:cmp:heatsink:start</dc:title>
  </office:meta>
</office:document-meta>
</file>