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e1668dfff8b4d46848d62e7c92bfb1.png"/>
  <manifest:file-entry manifest:media-type="image/png" manifest:full-path="Pictures/a2c052edeff3275367824eb6cf3d81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freq:start"/><text:bookmark-start text:name="__RefHeading___freq_1"/><text:bookmark-start text:name="freq"/>Freq<text:bookmark-end text:name="__RefHeading___freq_1"/><text:bookmark-end text:name="freq"/></text:h>
      <text:p text:style-name="Text_20_body"><draw:frame draw:style-name="media" draw:name="0" text:anchor-type="as-char" draw:z-index="0" svg:width="16.933333333333cm" svg:height="8.4852747252747cm"><draw:image xlink:href="Pictures/d3e1668dfff8b4d46848d62e7c92bfb1.png" xlink:type="simple" xlink:show="embed" xlink:actuate="onLoad"/></draw:frame></text:p>
      <text:p text:style-name="Text_20_body"><draw:frame draw:style-name="media" draw:name="1" text:anchor-type="as-char" draw:z-index="1" svg:width="16.933333333333cm" svg:height="13.379930051116cm"><draw:image xlink:href="Pictures/a2c052edeff3275367824eb6cf3d817a.png" xlink:type="simple" xlink:show="embed" xlink:actuate="onLoad"/></draw:frame></text:p>
      <text:h text:style-name="Heading_20_3" text:outline-level="3"><text:bookmark-start text:name="__RefHeading___xtal_2"/><text:bookmark-start text:name="xtal"/>XTAL<text:bookmark-end text:name="__RefHeading___xtal_2"/><text:bookmark-end text:name="xtal"/></text:h>
      <text:h text:style-name="Heading_20_3" text:outline-level="3"><text:bookmark-start text:name="__RefHeading___xco_3"/><text:bookmark-start text:name="xco"/>XCO<text:bookmark-end text:name="__RefHeading___xco_3"/><text:bookmark-end text:name="xco"/></text:h>
      <text:h text:style-name="Heading_20_3" text:outline-level="3"><text:bookmark-start text:name="__RefHeading___clk_gen_4"/><text:bookmark-start text:name="clk_gen"/>CLK GEN<text:bookmark-end text:name="__RefHeading___clk_gen_4"/><text:bookmark-end text:name="clk_ge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7">
            <text:p text:style-name="Table_20_Heading"> Diodes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inmys.ru:8181/open&amp;hash=d1e3ecb3e813d2bd5a0e3dbe64aeaed4" text:style-name="Internet_20_link" text:visited-style-name="Visited_20_Internet_20_Link">Diodes_Inc.-PI6CG184Q2ZHQEX-datasheet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I6CG184Q</text:span> 4-Output PCIe Gen 4 Clock Generator for Automotive Applications<text:line-break/>Diodes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rev 2-2 </text:p>
          </table:table-cell>
          <table:table-cell office:value-type="string" table:style-name="tablecell">
            <text:p text:style-name="tablealignleft"> 2020.02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inmys.ru:8181/open&amp;hash=6a8bc517b2fda38520522b0123be31f6" text:style-name="Internet_20_link" text:visited-style-name="Visited_20_Internet_20_Link">Diodes_Inc.-PI6CG18401ZHIEX-datasheet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I6CG18401</text:span> Very Low Power 4-Output PCIe Clock Generator With On-chip Termination 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rev 2-2 </text:p>
          </table:table-cell>
          <table:table-cell office:value-type="string" table:style-name="tablecell">
            <text:p text:style-name="tablealignleft"> 2020.06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s.inmys.ru:8181/open&amp;hash=031001cd4f21d04f9d48cd81f1d01864" text:style-name="Internet_20_link" text:visited-style-name="Visited_20_Internet_20_Link">PI6CG184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PI6CG18401</text:span> Very Low Power 4-Output PCIe Clock Generator With On-chip Termination<text:line-break/>Diodes </text:p>
          </table:table-cell>
          <table:table-cell office:value-type="string" table:style-name="tablecell">
            <text:p text:style-name="tablealignleft"> Diodes </text:p>
          </table:table-cell>
          <table:table-cell office:value-type="string" table:style-name="tablecell">
            <text:p text:style-name="tablealignleft"> rev 3-2 </text:p>
          </table:table-cell>
          <table:table-cell office:value-type="string" table:style-name="tablecell">
            <text:p text:style-name="tablealignleft"> 2022.01 </text:p>
          </table:table-cell>
          <table:table-cell office:value-type="string" table:style-name="tablecell">
            <text:p text:style-name="tablealignleft"> 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9::18:27</meta:creation-date>
    <dc:creator>Generated</dc:creator>
    <dc:date>2026-08-17T19::18:27</dc:date>
    <dc:language>en-US</dc:language>
    <meta:editing-cycles>1</meta:editing-cycles>
    <meta:editing-duration>PT0S</meta:editing-duration>
    <dc:title>wiki:cmp:freq:start</dc:title>
  </office:meta>
</office:document-meta>
</file>