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7578c2f5b7cc3bfe765ee17e48fa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fan:start"/><text:bookmark-start text:name="__RefHeading___fans_1"/><text:bookmark-start text:name="fans"/>FANs<text:bookmark-end text:name="__RefHeading___fans_1"/><text:bookmark-end text:name="fans"/></text:h>
      <text:p text:style-name="Text_20_body"><draw:frame draw:style-name="media" draw:name="0" text:anchor-type="as-char" draw:z-index="0" svg:width="12.7cm" svg:height="12.7cm"><draw:image xlink:href="Pictures/067578c2f5b7cc3bfe765ee17e48fa4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13:42</meta:creation-date>
    <dc:creator>Generated</dc:creator>
    <dc:date>2026-09-16T09::13:42</dc:date>
    <dc:language>en-US</dc:language>
    <meta:editing-cycles>1</meta:editing-cycles>
    <meta:editing-duration>PT0S</meta:editing-duration>
    <dc:title>wiki:cmp:fan:start</dc:title>
  </office:meta>
</office:document-meta>
</file>