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dc19b62cfd701fb8e177795a2b623c.jpg"/>
  <manifest:file-entry manifest:media-type="image/png" manifest:full-path="Pictures/18cd151ca66eb49b41c52d3185d7683a.png"/>
  <manifest:file-entry manifest:media-type="image/png" manifest:full-path="Pictures/1466e1899992a4d0ecc8cee6ba9283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diodes:leds:start"/><text:bookmark-start text:name="__RefHeading___led_1"/><text:bookmark-start text:name="led"/>LED<text:bookmark-end text:name="__RefHeading___led_1"/><text:bookmark-end text:name="led"/></text:h>
      <text:p text:style-name="Text_20_body"><draw:frame draw:style-name="mediacenter" draw:name="0" text:anchor-type="paragraph" draw:z-index="0" svg:width="5.3975cm" style:rel-width="100%" svg:height="7.4083333333333cm" style:rel-height="scale"><draw:image xlink:href="Pictures/3fdc19b62cfd701fb8e177795a2b623c.jpg" xlink:type="simple" xlink:show="embed" xlink:actuate="onLoad"/></draw:frame></text:p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ext:h text:style-name="Heading_20_2" text:outline-level="2"><text:bookmark-start text:name="__RefHeading___rgb_common_anode_3"/><text:bookmark-start text:name="rgb_common_anode"/>RGB common anode<text:bookmark-end text:name="__RefHeading___rgb_common_anode_3"/><text:bookmark-end text:name="rgb_common_anode"/></text:h>
      <text:p text:style-name="Text_20_body">SMD 0603 ( 1608 ) RGB Common Anode Led 0603 RGB LED Diode 4-Bin Size:1.6<text:span text:style-name="Emphasis">0.8</text:span>0.55mm colorful Red/Green/Blue 1608</text:p>
      <text:p text:style-name="Text_20_body"><text:a xlink:type="simple" xlink:href="https://aliexpress.ru/item/33035649689.html?sku_id=67386016256" text:style-name="Internet_20_link" text:visited-style-name="Visited_20_Internet_20_Link">https://aliexpress.ru/item/33035649689.html?sku_id=67386016256</text:a></text:p>
      <text:p text:style-name="Text_20_body">Это - неправильно:<text:line-break/>
<draw:frame draw:style-name="media" draw:name="1" text:anchor-type="as-char" draw:z-index="1" svg:width="16.933333333333cm" svg:height="12.357969094923cm"><draw:image xlink:href="Pictures/18cd151ca66eb49b41c52d3185d7683a.png" xlink:type="simple" xlink:show="embed" xlink:actuate="onLoad"/></draw:frame></text:p>
      <text:p text:style-name="Text_20_body">Правильно:<text:line-break/>
<draw:frame draw:style-name="media" draw:name="2" text:anchor-type="as-char" draw:z-index="2" svg:width="12.7cm" svg:height="5.361954459203cm"><draw:image xlink:href="Pictures/1466e1899992a4d0ecc8cee6ba92835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36:20</meta:creation-date>
    <dc:creator>Generated</dc:creator>
    <dc:date>2026-09-17T15::36:20</dc:date>
    <dc:language>en-US</dc:language>
    <meta:editing-cycles>1</meta:editing-cycles>
    <meta:editing-duration>PT0S</meta:editing-duration>
    <dc:title>wiki:cmp:diodes:leds:start</dc:title>
  </office:meta>
</office:document-meta>
</file>