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558b839855d38c51a9981ccd2f964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diodes:bridge:start"/><text:bookmark-start text:name="__RefHeading___диодные_мосты_1"/><text:bookmark-start text:name="диодные_мосты"/>Диодные мосты<text:bookmark-end text:name="__RefHeading___диодные_мосты_1"/><text:bookmark-end text:name="диодные_мосты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MB10F </text:p>
          </table:table-cell>
          <table:table-cell office:value-type="string" table:style-name="tablecell">
            <text:p text:style-name="tablealignleft"> 1000V </text:p>
          </table:table-cell>
          <table:table-cell office:value-type="string" table:style-name="tablecell">
            <text:p text:style-name="tablealignleft"> 0.8A </text:p>
          </table:table-cell>
          <table:table-cell office:value-type="string" table:style-name="tablecell">
            <text:p text:style-name="tablealignleft"> SOP4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B4S  </text:p>
          </table:table-cell>
          <table:table-cell office:value-type="string" table:style-name="tablecell">
            <text:p text:style-name="tablealignleft"> 400V  </text:p>
          </table:table-cell>
          <table:table-cell office:value-type="string" table:style-name="tablecell">
            <text:p text:style-name="tablealignleft"> 0.5A </text:p>
          </table:table-cell>
          <table:table-cell office:value-type="string" table:style-name="tablecell">
            <text:p text:style-name="tablealignleft"> MBS (TO-269AA)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3.6054027504912cm" style:rel-height="scale"><draw:image xlink:href="Pictures/a558b839855d38c51a9981ccd2f96406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MB6S  </text:p>
          </table:table-cell>
          <table:table-cell office:value-type="string" table:style-name="tablecell">
            <text:p text:style-name="tablealignleft"> 600V  </text:p>
          </table:table-cell>
          <table:table-cell office:value-type="string" table:style-name="tablecell">
            <text:p text:style-name="tablealignleft"> 0.5A </text:p>
          </table:table-cell>
          <table:table-cell office:value-type="string" table:style-name="tablecell">
            <text:p text:style-name="tablealignleft"> MBS (TO-269AA)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3.6054027504912cm" style:rel-height="scale"><draw:image xlink:href="Pictures/a558b839855d38c51a9981ccd2f96406.jpg" xlink:type="simple" xlink:show="embed" xlink:actuate="onLoad"/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50:10</meta:creation-date>
    <dc:creator>Generated</dc:creator>
    <dc:date>2026-09-17T13::50:10</dc:date>
    <dc:language>en-US</dc:language>
    <meta:editing-cycles>1</meta:editing-cycles>
    <meta:editing-duration>PT0S</meta:editing-duration>
    <dc:title>wiki:cmp:diodes:bridge:start</dc:title>
  </office:meta>
</office:document-meta>
</file>