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2d66390e8e4351859bf19b606b1639.jpg"/>
  <manifest:file-entry manifest:media-type="image/jpeg" manifest:full-path="Pictures/2eeb216e19662b9cd9c23bc8345a3661.jpg"/>
  <manifest:file-entry manifest:media-type="image/png" manifest:full-path="Pictures/fad5d8e610cf5950d2470dd941dd75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conn:start"/><text:bookmark-start text:name="__RefHeading___connectors_1"/><text:bookmark-start text:name="connectors"/>Connectors<text:bookmark-end text:name="__RefHeading___connectors_1"/><text:bookmark-end text:name="connectors"/></text:h>
      <text:h text:style-name="Heading_20_2" text:outline-level="2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amphenol-cs.com/" text:style-name="Internet_20_link" text:visited-style-name="Visited_20_Internet_20_Link">https://www.amphenol-cs.com/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antenk.com/" text:style-name="Internet_20_link" text:visited-style-name="Visited_20_Internet_20_Link">https://www.antenk.com/</text:a>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>
            <text:p text:style-name="tablealignleft"> Anten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edac.net/" text:style-name="Internet_20_link" text:visited-style-name="Visited_20_Internet_20_Link">https://edac.net/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elektrodetal.com/catalog/" text:style-name="Internet_20_link" text:visited-style-name="Visited_20_Internet_20_Link">https://www.elektrodetal.com/catalog/</text:a> </text:p>
          </table:table-cell>
          <table:table-cell office:value-type="string" table:style-name="tablecell">
            <text:p text:style-name="tablealignleft">  Карачаев </text:p>
          </table:table-cell>
          <table:table-cell office:value-type="string" table:style-name="tablecell"/>
          <table:table-cell office:value-type="string" table:style-name="tablecell">
            <text:p text:style-name="tablealignleft"> Прямоугольные соединители <text:a xlink:type="simple" xlink:href="https://www.elektrodetal.com/catalog/" text:style-name="Internet_20_link" text:visited-style-name="Visited_20_Internet_20_Link">Каталог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klsele.com/" text:style-name="Internet_20_link" text:visited-style-name="Visited_20_Internet_20_Link">http://www.klsele.com/</text:a>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>
            <text:p text:style-name="tablealignleft"> KL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molex.com/molex/home" text:style-name="Internet_20_link" text:visited-style-name="Visited_20_Internet_20_Link">https://www.molex.com/molex/home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en.ute.com.cn/" text:style-name="Internet_20_link" text:visited-style-name="Visited_20_Internet_20_Link">http://en.ute.com.cn/</text:a>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>
            <text:p text:style-name="tablealignleft"> UTE </text:p>
          </table:table-cell>
          <table:table-cell office:value-type="string" table:style-name="tablecell">
            <text:p text:style-name="tablealignleft"> <text:a xlink:type="simple" xlink:href="http://doc.inmys.ru/open?hash=a7274cfdce13adf1698e4fdce6fd616e" text:style-name="Internet_20_link" text:visited-style-name="Visited_20_Internet_20_Link">UTE Product List.pdf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dragoncity.com.hk/dcpoja.html" text:style-name="Internet_20_link" text:visited-style-name="Visited_20_Internet_20_Link">http://www.dragoncity.com.hk/dcpoja.html</text:a> </text:p>
          </table:table-cell>
          <table:table-cell office:value-type="string" table:style-name="tablecell">
            <text:p text:style-name="tablealignleft">  China  </text:p>
          </table:table-cell>
          <table:table-cell office:value-type="string" table:style-name="tablecell">
            <text:p text:style-name="tablealignleft"> Dragon City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gct.co/" text:style-name="Internet_20_link" text:visited-style-name="Visited_20_Internet_20_Link">https://gct.co/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belfuse.com/" text:style-name="Internet_20_link" text:visited-style-name="Visited_20_Internet_20_Link">https://www.belfuse.com/</text:a><text:line-break/><text:a xlink:type="simple" xlink:href="https://www.cui.com/" text:style-name="Internet_20_link" text:visited-style-name="Visited_20_Internet_20_Link">https://www.cui.com/</text:a> </text:p>
          </table:table-cell>
          <table:table-cell office:value-type="string" table:style-name="tablecell"/>
          <table:table-cell office:value-type="string" table:style-name="tablecell">
            <text:p text:style-name="tablealignleft"> also stewart connecto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ww.starconn.com/ENG/Home.aspx" text:style-name="Internet_20_link" text:visited-style-name="Visited_20_Internet_20_Link">http://www.starconn.com/ENG/Home.aspx</text:a> </text:p>
          </table:table-cell>
          <table:table-cell office:value-type="string" table:style-name="tablecell">
            <text:p text:style-name="tablealignleft">  Taiwan </text:p>
          </table:table-cell>
          <table:table-cell office:value-type="string" table:style-name="tablecell">
            <text:p text:style-name="tablealignleft"> Starcon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singatron.com.tw/" text:style-name="Internet_20_link" text:visited-style-name="Visited_20_Internet_20_Link">https://www.singatron.com.tw/</text:a> </text:p>
          </table:table-cell>
          <table:table-cell office:value-type="string" table:style-name="tablecell">
            <text:p text:style-name="tablealignleft">  Taiwan </text:p>
          </table:table-cell>
          <table:table-cell office:value-type="string" table:style-name="tablecell">
            <text:p text:style-name="tablealignleft"> Singatr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keyelco.com/index.cfm" text:style-name="Internet_20_link" text:visited-style-name="Visited_20_Internet_20_Link">https://www.keyelco.com/index.cfm</text:a> </text:p>
          </table:table-cell>
          <table:table-cell office:value-type="string" table:style-name="tablecell">
            <text:p text:style-name="tablealignleft">  USA </text:p>
          </table:table-cell>
          <table:table-cell office:value-type="string" table:style-name="tablecell">
            <text:p text:style-name="tablealignleft"> Keystone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cp_3"/><text:bookmark-start text:name="ocp"/>OCP<text:bookmark-end text:name="__RefHeading___ocp_3"/><text:bookmark-end text:name="ocp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doc.inmys.ru/open?hash=b5f520c1d10ba60b64cb58f04b3bff7d&amp;fn=ATK-me10168x340x10.pdf" text:style-name="Internet_20_link" text:visited-style-name="Visited_20_Internet_20_Link">ATK-me10168x340x10</text:a> </text:p>
          </table:table-cell>
          <table:table-cell office:value-type="string" table:style-name="tablecell">
            <text:p text:style-name="tablealignleft"> ANTENK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doc.inmys.ru/open?hash=a6b710c403246455644cde2611771e57&amp;fn=AGNZA131-P001CC.pdf" text:style-name="Internet_20_link" text:visited-style-name="Visited_20_Internet_20_Link">AGNZA131-P001CC</text:a>       </text:p>
          </table:table-cell>
          <table:table-cell office:value-type="string" table:style-name="tablecell">
            <text:p text:style-name="tablealignleft"> LOT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doc.inmys.ru/open?hash=eb1016fb3568abf8f323ff182141db49&amp;fn=ENG_CD_2340321_K2.pdf" text:style-name="Internet_20_link" text:visited-style-name="Visited_20_Internet_20_Link">2340321-1</text:a>           </text:p>
          </table:table-cell>
          <table:table-cell office:value-type="string" table:style-name="tablecell">
            <text:p text:style-name="tablealignleft"> TE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hdmi_4"/><text:bookmark-start text:name="hdmi"/>HDMI<text:bookmark-end text:name="__RefHeading___hdmi_4"/><text:bookmark-end text:name="hdm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ase </text:p>
          </table:table-cell>
          <table:table-cell office:value-type="string" table:style-name="tableheader">
            <text:p text:style-name="Table_20_Heading"> P\N 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N-HDMI-0.5MM-19P-RA-FLAG-TH </text:p>
          </table:table-cell>
          <table:table-cell office:value-type="string" table:style-name="tablecell">
            <text:p text:style-name="tablealignleft"> 2007435-3 </text:p>
          </table:table-cell>
          <table:table-cell office:value-type="string" table:style-name="tablecell">
            <text:p text:style-name="tablealignleft"> TE </text:p>
          </table:table-cell>
          <table:table-cell office:value-type="string" table:style-name="tablecell">
            <text:p text:style-name="tablealignleft"> FLAG, RA </text:p>
          </table:table-cell>
        </table:table-row>
        <table:table-row>
          <table:table-cell office:value-type="string" table:style-name="tablecell">
            <text:p text:style-name="tablealignleft"> CONN-HDMI-0.5MM-19P-RA-FLAG-TH </text:p>
          </table:table-cell>
          <table:table-cell office:value-type="string" table:style-name="tablecell">
            <text:p text:style-name="tablealignleft"> 2HE1542-120112F </text:p>
          </table:table-cell>
          <table:table-cell office:value-type="string" table:style-name="tablecell">
            <text:p text:style-name="tablealignleft"> Singatron </text:p>
          </table:table-cell>
          <table:table-cell office:value-type="string" table:style-name="tablecell">
            <text:p text:style-name="tablealignleft"> Flag, RA </text:p>
          </table:table-cell>
        </table:table-row>
        <table:table-row>
          <table:table-cell office:value-type="string" table:style-name="tablecell">
            <text:p text:style-name="tablealignleft"> CONN-HDMI-0.5MM-19P-RA-FLAG-TH </text:p>
          </table:table-cell>
          <table:table-cell office:value-type="string" table:style-name="tablecell">
            <text:p text:style-name="tablealignleft"> <text:a xlink:type="simple" xlink:href="https://aliexpress.ru/item/1005002731406658.html" text:style-name="Internet_20_link" text:visited-style-name="Visited_20_Internet_20_Link">aliexpress</text:a> </text:p>
          </table:table-cell>
          <table:table-cell office:value-type="string" table:style-name="tablecell"/>
          <table:table-cell office:value-type="string" table:style-name="tablecell">
            <text:p text:style-name="tablealignleft"> Flag, RA </text:p>
          </table:table-cell>
        </table:table-row>
        <table:table-row>
          <table:table-cell office:value-type="string" table:style-name="tablecell">
            <text:p text:style-name="tablealignleft"> CONN-HDMI-0.5MM-19P-RA-FLAG-TH </text:p>
          </table:table-cell>
          <table:table-cell office:value-type="string" table:style-name="tablecell">
            <text:p text:style-name="tablealignleft"> <text:a xlink:type="simple" xlink:href="https://aliexpress.ru/item/1005004846733908.html?sku_id=12000030725511385&amp;spm=a2g2w.productlist.search_results.8.62674aa66II4EW" text:style-name="Internet_20_link" text:visited-style-name="Visited_20_Internet_20_Link">aliexpress</text:a> </text:p>
          </table:table-cell>
          <table:table-cell office:value-type="string" table:style-name="tablecell"/>
          <table:table-cell office:value-type="string" table:style-name="tablecell">
            <text:p text:style-name="tablealignleft"> Flag, RA, 5шт. 150р. </text:p>
          </table:table-cell>
        </table:table-row>
      </table:table>
      <text:h text:style-name="Heading_20_2" text:outline-level="2"><text:bookmark-start text:name="__RefHeading___usb_5"/><text:bookmark-start text:name="usb"/>USB<text:bookmark-end text:name="__RefHeading___usb_5"/><text:bookmark-end text:name="usb"/></text:h>
      <text:h text:style-name="Heading_20_3" text:outline-level="3"><text:bookmark-start text:name="__RefHeading___usb_pinouts_6"/><text:bookmark-start text:name="usb_pinouts"/>USB PINOUTS<text:bookmark-end text:name="__RefHeading___usb_pinouts_6"/><text:bookmark-end text:name="usb_pinouts"/></text:h>
      <text:h text:style-name="Heading_20_3" text:outline-level="3"><text:bookmark-start text:name="__RefHeading___usb_2.0_upright_flag_7"/><text:bookmark-start text:name="usb_2.0_upright_flag"/>USB 2.0 Upright (FLAG)<text:bookmark-end text:name="__RefHeading___usb_2.0_upright_flag_7"/><text:bookmark-end text:name="usb_2.0_upright_flag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Normal</text:span><text:line-break/>USBA-1U<text:line-break/>UBAU-04SW01<text:line-break/>3210SR<text:line-break/>DS1095-01-W (белый, Connfly)<text:line-break/>DS1095-01-BNR0 (чёрный, Connfly)<text:line-break/>USB-A1SSW6 (белый, On Shore)<text:line-break/>292336-1 (чёрный, TE)<text:line-break/>1-1734775-1 (чёрный, TE)<text:line-break/>L-KLS1-191-4P-W (белый, KLS)<text:line-break/>USB-A-111 (белый, KLS)<text:line-break/>205F-DAN0-R (белый, ATTEND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draw:frame draw:style-name="media" draw:name="0" text:anchor-type="as-char" draw:z-index="0" svg:width="3.3866666666667cm" style:rel-width="100%" svg:height="3.3866666666667cm" style:rel-height="scale"><draw:image xlink:href="/storage/data/media/popup/wiki/cmp/conn/usb2-footprint-normal.jpg" xlink:type="simple" xlink:show="embed" xlink:actuate="onLoad"/></draw:frame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Reversed</text:span><text:line-break/>48204-0001 (Molex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ower_jack_8"/><text:bookmark-start text:name="power_jack"/>Power Jack<text:bookmark-end text:name="__RefHeading___power_jack_8"/><text:bookmark-end text:name="power_jack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\N                </text:p>
          </table:table-cell>
          <table:table-cell office:value-type="string" table:style-name="tableheader">
            <text:p text:style-name="Table_20_Heading"> ID  </text:p>
          </table:table-cell>
          <table:table-cell office:value-type="string" table:style-name="tableheader">
            <text:p text:style-name="Table_20_Heading"> OD      </text:p>
          </table:table-cell>
          <table:table-cell office:value-type="string" table:style-name="tableheader">
            <text:p text:style-name="Table_20_Heading"> Current </text:p>
          </table:table-cell>
          <table:table-cell office:value-type="string" table:style-name="tableheader">
            <text:p text:style-name="Table_20_Heading"> Voltage </text:p>
          </table:table-cell>
          <table:table-cell office:value-type="string" table:style-name="tableheader">
            <text:p text:style-name="Table_20_Heading"> Company     </text:p>
          </table:table-cell>
        </table:table-row>
        <table:table-row>
          <table:table-cell office:value-type="string" table:style-name="tablecell">
            <text:p text:style-name="tablealignleft"> DJK-05D            </text:p>
          </table:table-cell>
          <table:table-cell office:value-type="string" table:style-name="tablecell">
            <text:p text:style-name="tablealignleft"> 1.3 </text:p>
          </table:table-cell>
          <table:table-cell office:value-type="string" table:style-name="tablecell">
            <text:p text:style-name="tablealignleft"> 3.4\3.8 </text:p>
          </table:table-cell>
          <table:table-cell office:value-type="string" table:style-name="tablecell">
            <text:p text:style-name="tablealignleft"> 2A      </text:p>
          </table:table-cell>
          <table:table-cell office:value-type="string" table:style-name="tablecell">
            <text:p text:style-name="tablealignleft"> 16V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TD-00020          </text:p>
          </table:table-cell>
          <table:table-cell office:value-type="string" table:style-name="tablecell">
            <text:p text:style-name="tablealignleft"> 1.3 </text:p>
          </table:table-cell>
          <table:table-cell office:value-type="string" table:style-name="tablecell">
            <text:p text:style-name="tablealignleft"> 3.4\3.8 </text:p>
          </table:table-cell>
          <table:table-cell office:value-type="string" table:style-name="tablecell">
            <text:p text:style-name="tablealignleft"> 2A      </text:p>
          </table:table-cell>
          <table:table-cell office:value-type="string" table:style-name="tablecell">
            <text:p text:style-name="tablealignleft"> 16V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-KLS1-DC-002A-1.3 </text:p>
          </table:table-cell>
          <table:table-cell office:value-type="string" table:style-name="tablecell">
            <text:p text:style-name="tablealignleft"> 1.3 </text:p>
          </table:table-cell>
          <table:table-cell office:value-type="string" table:style-name="tablecell">
            <text:p text:style-name="tablealignleft"> 3.4\3.8 </text:p>
          </table:table-cell>
          <table:table-cell office:value-type="string" table:style-name="tablecell">
            <text:p text:style-name="tablealignleft"> 2A      </text:p>
          </table:table-cell>
          <table:table-cell office:value-type="string" table:style-name="tablecell">
            <text:p text:style-name="tablealignleft"> 16V     </text:p>
          </table:table-cell>
          <table:table-cell office:value-type="string" table:style-name="tablecell">
            <text:p text:style-name="tablealignleft"> KLS         </text:p>
          </table:table-cell>
        </table:table-row>
        <table:table-row>
          <table:table-cell office:value-type="string" table:style-name="tablecell">
            <text:p text:style-name="tablealignleft"> DS-313             </text:p>
          </table:table-cell>
          <table:table-cell office:value-type="string" table:style-name="tablecell">
            <text:p text:style-name="tablealignleft"> 1.3 </text:p>
          </table:table-cell>
          <table:table-cell office:value-type="string" table:style-name="tablecell">
            <text:p text:style-name="tablealignleft"> 3.4\3.8 </text:p>
          </table:table-cell>
          <table:table-cell office:value-type="string" table:style-name="tablecell">
            <text:p text:style-name="tablealignleft"> 2A      </text:p>
          </table:table-cell>
          <table:table-cell office:value-type="string" table:style-name="tablecell">
            <text:p text:style-name="tablealignleft"> 16V     </text:p>
          </table:table-cell>
          <table:table-cell office:value-type="string" table:style-name="tablecell">
            <text:p text:style-name="tablealignleft"> Dragon City </text:p>
          </table:table-cell>
        </table:table-row>
        <table:table-row>
          <table:table-cell office:value-type="string" table:style-name="tablecell">
            <text:p text:style-name="tablealignleft"> DJK-02A         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6.4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375A           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6.4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S-210B         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6.4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Dragon City </text:p>
          </table:table-cell>
        </table:table-row>
        <table:table-row>
          <table:table-cell office:value-type="string" table:style-name="tablecell">
            <text:p text:style-name="tablealignleft"> DS-261B-HC      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6.4     </text:p>
          </table:table-cell>
          <table:table-cell office:value-type="string" table:style-name="tablecell">
            <text:p text:style-name="tablealignleft"> 4A      </text:p>
          </table:table-cell>
          <table:table-cell office:value-type="string" table:style-name="tablecell">
            <text:p text:style-name="tablealignleft"> 20V     </text:p>
          </table:table-cell>
          <table:table-cell office:value-type="string" table:style-name="tablecell">
            <text:p text:style-name="tablealignleft"> Dragon City </text:p>
          </table:table-cell>
        </table:table-row>
        <table:table-row>
          <table:table-cell office:value-type="string" table:style-name="tablecell">
            <text:p text:style-name="tablealignleft"> L-KLS1-DC-005A-2.0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6.4     </text:p>
          </table:table-cell>
          <table:table-cell office:value-type="string" table:style-name="tablecell">
            <text:p text:style-name="tablealignleft"> 5A      </text:p>
          </table:table-cell>
          <table:table-cell office:value-type="string" table:style-name="tablecell"/>
          <table:table-cell office:value-type="string" table:style-name="tablecell">
            <text:p text:style-name="tablealignleft"> KLS         </text:p>
          </table:table-cell>
        </table:table-row>
      </table:table>
      <text:h text:style-name="Heading_20_2" text:outline-level="2"><text:bookmark-start text:name="__RefHeading___pcie_9"/><text:bookmark-start text:name="pcie"/>PCIe<text:bookmark-end text:name="__RefHeading___pcie_9"/><text:bookmark-end text:name="pcie"/></text:h>
      <text:h text:style-name="Heading_20_3" text:outline-level="3"><text:bookmark-start text:name="__RefHeading___gen2_3_x4_v_th_10"/><text:bookmark-start text:name="gen2_3_x4_v_th"/>Gen2&amp;3 X4 V TH<text:bookmark-end text:name="__RefHeading___gen2_3_x4_v_th_10"/><text:bookmark-end text:name="gen2_3_x4_v_th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1734774-7   </text:p>
          </table:table-cell>
          <table:table-cell office:value-type="string" table:style-name="tablecell">
            <text:p text:style-name="tablealignleft"> 3.1mm </text:p>
          </table:table-cell>
          <table:table-cell office:value-type="string" table:style-name="tablecell">
            <text:p text:style-name="tablealignleft"> 0.3$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-1775801-1 </text:p>
          </table:table-cell>
          <table:table-cell office:value-type="string" table:style-name="tablecell">
            <text:p text:style-name="tablealignleft"> 2.3mm </text:p>
          </table:table-cell>
          <table:table-cell office:value-type="string" table:style-name="tablecell">
            <text:p text:style-name="tablealignleft"> 1$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71058-2   </text:p>
          </table:table-cell>
          <table:table-cell office:value-type="string" table:style-name="tablecell">
            <text:p text:style-name="tablealignleft"> 2mm   </text:p>
          </table:table-cell>
          <table:table-cell office:value-type="string" table:style-name="tablecell">
            <text:p text:style-name="tablealignleft"> 6.2$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-1734774-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-1734774-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-1734774-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-1734774-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-1734774-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-1734774-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-1734774-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-1734774-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34774-8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34774-6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34774-5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gen2_x4_v_th_11"/><text:bookmark-start text:name="gen2_x4_v_th"/>Gen2 X4 V TH<text:bookmark-end text:name="__RefHeading___gen2_x4_v_th_11"/><text:bookmark-end text:name="gen2_x4_v_th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9-1734774-3 </text:p>
          </table:table-cell>
          <table:table-cell office:value-type="string" table:style-name="tablecell">
            <text:p text:style-name="tablealignleft"> 2.3mm </text:p>
          </table:table-cell>
          <table:table-cell office:value-type="string" table:style-name="tablecell">
            <text:p text:style-name="tablealignleft">1.5$ </text:p>
          </table:table-cell>
          <table:table-cell office:value-type="string" table:style-name="tablecell">
            <text:p text:style-name="tablealignleft"> 25дн     </text:p>
          </table:table-cell>
        </table:table-row>
        <table:table-row>
          <table:table-cell office:value-type="string" table:style-name="tablecell">
            <text:p text:style-name="tablealignleft"> 8-1734774-1 </text:p>
          </table:table-cell>
          <table:table-cell office:value-type="string" table:style-name="tablecell">
            <text:p text:style-name="tablealignleft"> 2.3mm </text:p>
          </table:table-cell>
          <table:table-cell office:value-type="string" table:style-name="tablecell">
            <text:p text:style-name="tablealignleft">1$   </text:p>
          </table:table-cell>
          <table:table-cell office:value-type="string" table:style-name="tablecell">
            <text:p text:style-name="tablealignleft"> 25дн     </text:p>
          </table:table-cell>
        </table:table-row>
        <table:table-row>
          <table:table-cell office:value-type="string" table:style-name="tablecell">
            <text:p text:style-name="tablealignleft"> 8-1734774-0 </text:p>
          </table:table-cell>
          <table:table-cell office:value-type="string" table:style-name="tablecell">
            <text:p text:style-name="tablealignleft"> 2.3mm </text:p>
          </table:table-cell>
          <table:table-cell office:value-type="string" table:style-name="tablecell">
            <text:p text:style-name="tablealignleft">1.2$ </text:p>
          </table:table-cell>
          <table:table-cell office:value-type="string" table:style-name="tablecell">
            <text:p text:style-name="tablealignleft"> 25дн     </text:p>
          </table:table-cell>
        </table:table-row>
        <table:table-row>
          <table:table-cell office:value-type="string" table:style-name="tablecell">
            <text:p text:style-name="tablealignleft"> 6-1734774-9 </text:p>
          </table:table-cell>
          <table:table-cell office:value-type="string" table:style-name="tablecell">
            <text:p text:style-name="tablealignleft"> 3.1mm </text:p>
          </table:table-cell>
          <table:table-cell office:value-type="string" table:style-name="tablecell">
            <text:p text:style-name="tablealignleft">1.5$ </text:p>
          </table:table-cell>
          <table:table-cell office:value-type="string" table:style-name="tablecell">
            <text:p text:style-name="tablealignleft"> 2шт. 4дн </text:p>
          </table:table-cell>
        </table:table-row>
        <table:table-row>
          <table:table-cell office:value-type="string" table:style-name="tablecell">
            <text:p text:style-name="tablealignleft"> 5-1734774-6 </text:p>
          </table:table-cell>
          <table:table-cell office:value-type="string" table:style-name="tablecell">
            <text:p text:style-name="tablealignleft"> 3.1mm </text:p>
          </table:table-cell>
          <table:table-cell office:value-type="string" table:style-name="tablecell">
            <text:p text:style-name="tablealignleft">1.1$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-1734774-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-1734774-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-1734774-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-1734774-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-1734774-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-1734774-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-1734774-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qsfp_12"/><text:bookmark-start text:name="qsfp"/>QSFP<text:bookmark-end text:name="__RefHeading___qsfp_12"/><text:bookmark-end text:name="qsfp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xt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anufacturer  </text:p>
          </table:table-cell>
          <table:table-cell office:value-type="string" table:style-name="tableheader">
            <text:p text:style-name="Table_20_Heading"> version  </text:p>
          </table:table-cell>
          <table:table-cell office:value-type="string" table:style-name="tableheader">
            <text:p text:style-name="Table_20_Heading"> date  </text:p>
          </table:table-cell>
          <table:table-cell office:value-type="string" table:style-name="tableheader">
            <text:p text:style-name="Table_20_Heading"> lang  </text:p>
          </table:table-cell>
        </table:table-row>
        <table:table-row>
          <table:table-cell office:value-type="string" table:style-name="tableheader" table:number-columns-spanned="7">
            <text:p text:style-name="Table_20_Heading"> 1×1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eaab7ff1b5fede2b21453c1326866d46" text:style-name="Internet_20_link" text:visited-style-name="Visited_20_Internet_20_Link">ATK10-5011292-20S.pdf</text:a>                   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ATK10-5011292-20S</text:span> QSFP+ 28G 1×1 CAGE 2LP+HEATSINK<text:line-break/>ANTENK                                                                                                  </text:p>
          </table:table-cell>
          <table:table-cell office:value-type="string" table:style-name="tablecell">
            <text:p text:style-name="tablealignleft"> Antenk        </text:p>
          </table:table-cell>
          <table:table-cell office:value-type="string" table:style-name="tablecell">
            <text:p text:style-name="tablealignleft"> rev/ A   </text:p>
          </table:table-cell>
          <table:table-cell office:value-type="string" table:style-name="tablecell"/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e366b3ebb4aa35053f66cb291c3744b1" text:style-name="Internet_20_link" text:visited-style-name="Visited_20_Internet_20_Link">ENG_CD_2170705_D.pdf</text:a>                    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X-2170705-Y</text:span> QSFP28 CAGE+HEATSINK+LIGHTPIPE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E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8ee49525a54b6b31184c542e141af689" text:style-name="Internet_20_link" text:visited-style-name="Visited_20_Internet_20_Link">LQ-004.pdf</text:a>                              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LQ-004</text:span> - LINK-PP QSFP-28 1×1 CAGE quad Lightpipe, heatsink                                                                                                  </text:p>
          </table:table-cell>
          <table:table-cell office:value-type="string" table:style-name="tablecell">
            <text:p text:style-name="tablealignleft"> LINK-PP       </text:p>
          </table:table-cell>
          <table:table-cell office:value-type="string" table:style-name="tablecell">
            <text:p text:style-name="tablealignleft"> rev A    </text:p>
          </table:table-cell>
          <table:table-cell office:value-type="string" table:style-name="tablecell"/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header" table:number-columns-spanned="7">
            <text:p text:style-name="Table_20_Heading"> 2×1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c609bcc9d390343a8cf125713bed2038" text:style-name="Internet_20_link" text:visited-style-name="Visited_20_Internet_20_Link">ENG_CD_2227669_F.pdf</text:a>                    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X-2227669-Y</text:span> QSFP 2×1 Cage+connector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E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header" table:number-columns-spanned="7">
            <text:p text:style-name="Table_20_Heading"> 2×2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d38b7a130d342cda510709b8e8634d1d" text:style-name="Internet_20_link" text:visited-style-name="Visited_20_Internet_20_Link">ENG_CD_2289129_E.pdf</text:a>                    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2289129</text:span> QSFP 2×2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E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807cc3050d81be4abf0a7358ab996130" text:style-name="Internet_20_link" text:visited-style-name="Visited_20_Internet_20_Link">c-2289129-2-a-3d.stp</text:a>                                                     </text:p>
          </table:table-cell>
          <table:table-cell office:value-type="string" table:style-name="tablecell">
            <text:p text:style-name="tablealignleft"> stp   </text:p>
          </table:table-cell>
          <table:table-cell office:value-type="string" table:style-name="tablecell">
            <text:p text:style-name="tablealignleft"> <text:span text:style-name="Strong_20_Emphasis">2289129-2</text:span> zQSFP+/QSFP28, QSFP, QSFP+ &amp; zQSPF+, Cage Assembly with Integrated Connector, 2 x 2, Internal/External EMI Springs, Included Lightpipe, Standard  </text:p>
          </table:table-cell>
          <table:table-cell office:value-type="string" table:style-name="tablecell">
            <text:p text:style-name="tablealignleft"> TE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7e7e28b0d8e957b2669c6b2209f89795" text:style-name="Internet_20_link" text:visited-style-name="Visited_20_Internet_20_Link">1619_B054_05100_QSFP56_CAGE_压接式_2X2_带导光柱（左上右下）_镀金30U.pdf</text:a>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1619.B054.05100</text:span> QSFP 2×2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UTE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7">
            <text:p text:style-name="Table_20_Heading"> Connector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40e26fdcd4c298211eae095d09c99a10" text:style-name="Internet_20_link" text:visited-style-name="Visited_20_Internet_20_Link">ENG_CD_1551920_M.pdf</text:a>                    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1551920-X</text:span> zQSFP+ connector 38 POS TE Connectivity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E            </text:p>
          </table:table-cell>
          <table:table-cell office:value-type="string" table:style-name="tablecell">
            <text:p text:style-name="tablealignleft"> rev. M   </text:p>
          </table:table-cell>
          <table:table-cell office:value-type="string" table:style-name="tablecell"/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133b10ff625fd4cc554c564af095cbf3" text:style-name="Internet_20_link" text:visited-style-name="Visited_20_Internet_20_Link">ENG_CD_1551920_N.pdf</text:a>                    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X-1551920-Y</text:span> zQSFP+ connector 38 POS TE Connectivity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E            </text:p>
          </table:table-cell>
          <table:table-cell office:value-type="string" table:style-name="tablecell">
            <text:p text:style-name="tablealignleft"> rev. N   </text:p>
          </table:table-cell>
          <table:table-cell office:value-type="string" table:style-name="tablecell"/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97bfc44f5b6761b5df394b26fbff0d94" text:style-name="Internet_20_link" text:visited-style-name="Visited_20_Internet_20_Link">LP11F004 (QSFP 38PIN).pdf</text:a>               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LP11F004</text:span> - LINK-PP QSFP 1×1 38PIN SMD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INK-PP       </text:p>
          </table:table-cell>
          <table:table-cell office:value-type="string" table:style-name="tablecell">
            <text:p text:style-name="tablealignleft"> rev A    </text:p>
          </table:table-cell>
          <table:table-cell office:value-type="string" table:style-name="tablecell"/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header" table:number-columns-spanned="7">
            <text:p text:style-name="Table_20_Heading"> INFO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680b1216b5c29398b06fa11b10001a07" text:style-name="Internet_20_link" text:visited-style-name="Visited_20_Internet_20_Link">ENG_DS_5-1773463-0_zQSFP_Plus_Connector_0519.pdf</text:a>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QSFP28/56 and zQSFP+ Interconnects<text:line-break/>TE Connectivity Catalog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E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N    </text:p>
          </table:table-cell>
        </table:table-row>
      </table:table>
      <text:h text:style-name="Heading_20_3" text:outline-level="3"><text:bookmark-start text:name="__RefHeading___qsfp_cross_ref_13"/><text:bookmark-start text:name="qsfp_cross_ref"/>QSFP Cross Ref<text:bookmark-end text:name="__RefHeading___qsfp_cross_ref_13"/><text:bookmark-end text:name="qsfp_cross_ref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P/N  Original  </text:p>
          </table:table-cell>
          <table:table-cell office:value-type="string" table:style-name="tableheader" table:number-rows-spanned="2">
            <text:p text:style-name="Table_20_Heading">  Descriptio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 table:number-columns-spanned="4">
            <text:p text:style-name="Table_20_Heading">  P/N replacement                                                                   </text:p>
          </table:table-cell>
          <table:covered-table-cell/>
          <table:covered-table-cell/>
          <table:covered-table-cell/>
          <table:table-cell office:value-type="string" table:style-name="tableheader">
            <text:p text:style-name="Table_20_Heading">  QTY   </text:p>
          </table:table-cell>
          <table:table-cell office:value-type="string" table:style-name="tableheader" table:number-columns-spanned="5">
            <text:p text:style-name="Table_20_Heading">  Price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UTE              </text:p>
          </table:table-cell>
          <table:table-cell office:value-type="string" table:style-name="tableheader">
            <text:p text:style-name="Table_20_Heading">  ANTENK                   </text:p>
          </table:table-cell>
          <table:table-cell office:value-type="string" table:style-name="tableheader">
            <text:p text:style-name="Table_20_Heading">  Most Well       </text:p>
          </table:table-cell>
          <table:table-cell office:value-type="string" table:style-name="tableheader">
            <text:p text:style-name="Table_20_Heading">  LINK-PP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 UTE    </text:p>
          </table:table-cell>
          <table:table-cell office:value-type="string" table:style-name="tableheader">
            <text:p text:style-name="Table_20_Heading">  ANTENK             </text:p>
          </table:table-cell>
          <table:table-cell office:value-type="string" table:style-name="tableheader">
            <text:p text:style-name="Table_20_Heading">  Most Well  </text:p>
          </table:table-cell>
          <table:table-cell office:value-type="string" table:style-name="tableheader">
            <text:p text:style-name="Table_20_Heading">  LINK-PP  </text:p>
          </table:table-cell>
          <table:table-cell office:value-type="string" table:style-name="tableheader">
            <text:p text:style-name="Table_20_Heading">  UTE     </text:p>
          </table:table-cell>
        </table:table-row>
        <table:table-row>
          <table:table-cell office:value-type="string" table:style-name="tableheader" table:number-columns-spanned="12">
            <text:p text:style-name="Table_20_Heading"> 1×1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 table:number-rows-spanned="2">
            <text:p text:style-name="tablealignleft"> 2-2170705-1     </text:p>
          </table:table-cell>
          <table:table-cell office:value-type="string" table:style-name="tablecell" table:number-rows-spanned="2">
            <text:p text:style-name="tablealignleft"> Position ZQSFP+ Cage with Heat Sink Connector Press-Fit Through Hole, Right Angle.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 table:number-rows-spanned="2">
            <text:p text:style-name="tablealignleft"> N/A               </text:p>
          </table:table-cell>
          <table:table-cell office:value-type="string" table:style-name="tablecell" table:number-rows-spanned="2">
            <text:p text:style-name="tablealignleft"> ATK10-5011292-20S         </text:p>
          </table:table-cell>
          <table:table-cell office:value-type="string" table:style-name="tablecell" table:number-rows-spanned="2">
            <text:p text:style-name="tablealignleft"> RMWFQ11KS-0C-11  </text:p>
          </table:table-cell>
          <table:table-cell office:value-type="string" table:style-name="tablecell" table:number-rows-spanned="2">
            <text:p text:style-name="tablealignleft"> I'm waiting still  </text:p>
          </table:table-cell>
          <table:table-cell office:value-type="string" table:style-name="tablecell">
            <text:p text:style-name="tablealignleft"> 5 000  </text:p>
          </table:table-cell>
          <table:table-cell office:value-type="string" table:style-name="tablecell"/>
          <table:table-cell office:value-type="string" table:style-name="tablecell">
            <text:p text:style-name="tablealignleft"> 2,72                </text:p>
          </table:table-cell>
          <table:table-cell office:value-type="string" table:style-name="tablecell">
            <text:p text:style-name="tablealignleft"> 5,5-6,0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50   </text:p>
          </table:table-cell>
          <table:table-cell office:value-type="string" table:style-name="tablecell"/>
          <table:table-cell office:value-type="string" table:style-name="tablecell">
            <text:p text:style-name="tablealignleft"> 2,86 - MOQ:2000pc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12">
            <text:p text:style-name="Table_20_Heading"> 2×2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 table:number-rows-spanned="2">
            <text:p text:style-name="tablealignleft"> 2289129-2       </text:p>
          </table:table-cell>
          <table:table-cell office:value-type="string" table:style-name="tablecell" table:number-rows-spanned="2">
            <text:p text:style-name="tablealignleft"> zQSFP+/QSFP28, QSFP, QSFP+ &amp; zQSPF+, Cage Assembly with Integrated Connector, 2 x 2, Internal/External EMI Springs, Included Lightpipe, UP 4 LP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 table:number-rows-spanned="2">
            <text:p text:style-name="tablealignleft"> N/A               </text:p>
          </table:table-cell>
          <table:table-cell office:value-type="string" table:style-name="tablecell" table:number-rows-spanned="2">
            <text:p text:style-name="tablealignleft"> N/A                       </text:p>
          </table:table-cell>
          <table:table-cell office:value-type="string" table:style-name="tablecell" table:number-rows-spanned="2">
            <text:p text:style-name="tablealignleft"> N/A              </text:p>
          </table:table-cell>
          <table:table-cell office:value-type="string" table:style-name="tablecell" table:number-rows-spanned="2">
            <text:p text:style-name="tablealignleft"> N/A                </text:p>
          </table:table-cell>
          <table:table-cell office:value-type="string" table:style-name="tablecell">
            <text:p text:style-name="tablealignleft"> 5 00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 25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 2289129-3       </text:p>
          </table:table-cell>
          <table:table-cell office:value-type="string" table:style-name="tablecell" table:number-rows-spanned="2">
            <text:p text:style-name="tablealignleft"> zQSFP+/QSFP28, QSFP, QSFP+ &amp; zQSPF+, Cage Assembly with Integrated Connector, 2 x 2, Internal/External EMI Springs, Included Lightpipe, Standard, DOWN, 4 LP                                                                                                                                                       </text:p>
          </table:table-cell>
          <table:table-cell office:value-type="string" table:style-name="tablecell" table:number-rows-spanned="2">
            <text:p text:style-name="tablealignleft"> N/A               </text:p>
          </table:table-cell>
          <table:table-cell office:value-type="string" table:style-name="tablecell" table:number-rows-spanned="2">
            <text:p text:style-name="tablealignleft"> 160587-00111              </text:p>
          </table:table-cell>
          <table:table-cell office:value-type="string" table:style-name="tablecell" table:number-rows-spanned="2">
            <text:p text:style-name="tablealignleft"> RMW160587-00111  </text:p>
          </table:table-cell>
          <table:table-cell office:value-type="string" table:style-name="tablecell" table:number-rows-spanned="2">
            <text:p text:style-name="tablealignleft"> N/A                </text:p>
          </table:table-cell>
          <table:table-cell office:value-type="string" table:style-name="tablecell">
            <text:p text:style-name="tablealignleft"> 5 000  </text:p>
          </table:table-cell>
          <table:table-cell office:value-type="string" table:style-name="tablecell"/>
          <table:table-cell office:value-type="string" table:style-name="tablecell">
            <text:p text:style-name="tablealignleft"> 30,80               </text:p>
          </table:table-cell>
          <table:table-cell office:value-type="string" table:style-name="tablecell">
            <text:p text:style-name="tablealignleft"> 32,50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 250  </text:p>
          </table:table-cell>
          <table:table-cell office:value-type="string" table:style-name="tablecell"/>
          <table:table-cell office:value-type="string" table:style-name="tablecell">
            <text:p text:style-name="tablealignleft"> 32,50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 2289129-4       </text:p>
          </table:table-cell>
          <table:table-cell office:value-type="string" table:style-name="tablecell" table:number-rows-spanned="2">
            <text:p text:style-name="tablealignleft"> zQSFP+/QSFP28, QSFP, QSFP+ &amp; zQSPF+, Cage Assembly with Integrated Connector, 2 x 2, EMI Springs, Included Lightpipe, Standard, UP 4 LP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 table:number-rows-spanned="2">
            <text:p text:style-name="tablealignleft"> N/A               </text:p>
          </table:table-cell>
          <table:table-cell office:value-type="string" table:style-name="tablecell" table:number-rows-spanned="2">
            <text:p text:style-name="tablealignleft"> N/A                       </text:p>
          </table:table-cell>
          <table:table-cell office:value-type="string" table:style-name="tablecell" table:number-rows-spanned="2">
            <text:p text:style-name="tablealignleft"> N/A              </text:p>
          </table:table-cell>
          <table:table-cell office:value-type="string" table:style-name="tablecell" table:number-rows-spanned="2">
            <text:p text:style-name="tablealignleft"> N/A                </text:p>
          </table:table-cell>
          <table:table-cell office:value-type="string" table:style-name="tablecell">
            <text:p text:style-name="tablealignleft"> 5 00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 25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 171722-2002     </text:p>
          </table:table-cell>
          <table:table-cell office:value-type="string" table:style-name="tablecell" table:number-rows-spanned="2">
            <text:p text:style-name="tablealignleft"> zQSFP+® Interconnect System, Data Rate: QSFP+: 10 Gbps zQSFP: 100 Gbps Ethernet; InfiniBand EDR  ,  zQuad Small Form Factor Pluggable Plus (zQSFP+) Stacked Integrated 2-by-2, Connector and Cage with Metal EMI Gasket, 152 Circuit, Gold (Au) Over Nickel Plated, Up/Down Light Pipe Indicators                  </text:p>
          </table:table-cell>
          <table:table-cell office:value-type="string" table:style-name="tablecell" table:number-rows-spanned="2">
            <text:p text:style-name="tablealignleft"> 1619.B054.05100   </text:p>
          </table:table-cell>
          <table:table-cell office:value-type="string" table:style-name="tablecell" table:number-rows-spanned="2">
            <text:p text:style-name="tablealignleft"> ESF200612-C 10738422F020  </text:p>
          </table:table-cell>
          <table:table-cell office:value-type="string" table:style-name="tablecell" table:number-rows-spanned="2">
            <text:p text:style-name="tablealignleft"> RMW49021-02M311  </text:p>
          </table:table-cell>
          <table:table-cell office:value-type="string" table:style-name="tablecell" table:number-rows-spanned="2">
            <text:p text:style-name="tablealignleft"> I'm waiting still  </text:p>
          </table:table-cell>
          <table:table-cell office:value-type="string" table:style-name="tablecell">
            <text:p text:style-name="tablealignleft"> 5 000  </text:p>
          </table:table-cell>
          <table:table-cell office:value-type="string" table:style-name="tablecell">
            <text:p text:style-name="tablealignleft"> 21,43   </text:p>
          </table:table-cell>
          <table:table-cell office:value-type="string" table:style-name="tablecell">
            <text:p text:style-name="tablealignleft"> 18,90               </text:p>
          </table:table-cell>
          <table:table-cell office:value-type="string" table:style-name="tablecell">
            <text:p text:style-name="tablealignleft"> 30,50       </text:p>
          </table:table-cell>
          <table:table-cell office:value-type="string" table:style-name="tablecell"/>
          <table:table-cell office:value-type="string" table:style-name="tablecell">
            <text:p text:style-name="tablealignleft"> 8 weeks  </text:p>
          </table:table-cell>
        </table:table-row>
        <table:table-row>
          <table:table-cell office:value-type="string" table:style-name="tablecell">
            <text:p text:style-name="tablealignleft"> 1 250  </text:p>
          </table:table-cell>
          <table:table-cell office:value-type="string" table:style-name="tablecell"/>
          <table:table-cell office:value-type="string" table:style-name="tablecell">
            <text:p text:style-name="tablealignleft"> 19,90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 171722-2003     </text:p>
          </table:table-cell>
          <table:table-cell office:value-type="string" table:style-name="tablecell" table:number-rows-spanned="2">
            <text:p text:style-name="tablealignleft"> zQSFP+ and QSFP+ Integrated Product Solutions, Data Rate: QSFP+: 10 Gbps, zQSFP: 100 Gbps Ethernet; InfiniBand EDR , zQuad Small Form Factor Pluggable Plus (zQSFP+) Stacked Integrated 2-by-2 Connector and Cage with Metal EMI Gasket, 152 Circuit, Gold (Au) Over Nickel Plated, Up/Down Light Pipe Indicators  </text:p>
          </table:table-cell>
          <table:table-cell office:value-type="string" table:style-name="tablecell" table:number-rows-spanned="2">
            <text:p text:style-name="tablealignleft"> 1619.B064.05100   </text:p>
          </table:table-cell>
          <table:table-cell office:value-type="string" table:style-name="tablecell" table:number-rows-spanned="2">
            <text:p text:style-name="tablealignleft"> ESF200612-C 10738422F024  </text:p>
          </table:table-cell>
          <table:table-cell office:value-type="string" table:style-name="tablecell" table:number-rows-spanned="2">
            <text:p text:style-name="tablealignleft"> RMW49021-00M311  </text:p>
          </table:table-cell>
          <table:table-cell office:value-type="string" table:style-name="tablecell" table:number-rows-spanned="2">
            <text:p text:style-name="tablealignleft"> I'm waiting still  </text:p>
          </table:table-cell>
          <table:table-cell office:value-type="string" table:style-name="tablecell">
            <text:p text:style-name="tablealignleft"> 5 000  </text:p>
          </table:table-cell>
          <table:table-cell office:value-type="string" table:style-name="tablecell">
            <text:p text:style-name="tablealignleft"> 21,43   </text:p>
          </table:table-cell>
          <table:table-cell office:value-type="string" table:style-name="tablecell">
            <text:p text:style-name="tablealignleft"> 18,50               </text:p>
          </table:table-cell>
          <table:table-cell office:value-type="string" table:style-name="tablecell">
            <text:p text:style-name="tablealignleft"> 30,50       </text:p>
          </table:table-cell>
          <table:table-cell office:value-type="string" table:style-name="tablecell"/>
          <table:table-cell office:value-type="string" table:style-name="tablecell">
            <text:p text:style-name="tablealignleft"> 8 weeks  </text:p>
          </table:table-cell>
        </table:table-row>
        <table:table-row>
          <table:table-cell office:value-type="string" table:style-name="tablecell">
            <text:p text:style-name="tablealignleft"> 1250   </text:p>
          </table:table-cell>
          <table:table-cell office:value-type="string" table:style-name="tablecell"/>
          <table:table-cell office:value-type="string" table:style-name="tablecell">
            <text:p text:style-name="tablealignleft"> 19,50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12">
            <text:p text:style-name="Table_20_Heading"> Connector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 table:number-rows-spanned="2">
            <text:p text:style-name="tablealignleft"> 1551920-1       </text:p>
          </table:table-cell>
          <table:table-cell office:value-type="string" table:style-name="tablecell" table:number-rows-spanned="2">
            <text:p text:style-name="tablealignleft"> zQSPF+Connector, Data Rate (Max) 25 Gb/s, Cable-to-Board, 38 Position, .032 in [.8 mm], Connector System: Cable-to-Board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 table:number-rows-spanned="2">
            <text:p text:style-name="tablealignleft"> N/A               </text:p>
          </table:table-cell>
          <table:table-cell office:value-type="string" table:style-name="tablecell" table:number-rows-spanned="2">
            <text:p text:style-name="tablealignleft"> 49000-04M311              </text:p>
          </table:table-cell>
          <table:table-cell office:value-type="string" table:style-name="tablecell" table:number-rows-spanned="2">
            <text:p text:style-name="tablealignleft"> RMW49091-00M311  </text:p>
          </table:table-cell>
          <table:table-cell office:value-type="string" table:style-name="tablecell" table:number-rows-spanned="2">
            <text:p text:style-name="tablealignleft"> LP11F004           </text:p>
          </table:table-cell>
          <table:table-cell office:value-type="string" table:style-name="tablecell">
            <text:p text:style-name="tablealignleft"> 5 000  </text:p>
          </table:table-cell>
          <table:table-cell office:value-type="string" table:style-name="tablecell">
            <text:p text:style-name="tablealignleft"> 1,56    </text:p>
          </table:table-cell>
          <table:table-cell office:value-type="string" table:style-name="tablecell">
            <text:p text:style-name="tablealignleft"> 2,30                </text:p>
          </table:table-cell>
          <table:table-cell office:value-type="string" table:style-name="tablecell">
            <text:p text:style-name="tablealignleft"> 1,90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 250  </text:p>
          </table:table-cell>
          <table:table-cell office:value-type="string" table:style-name="tablecell"/>
          <table:table-cell office:value-type="string" table:style-name="tablecell">
            <text:p text:style-name="tablealignleft"> 2,39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QSFP 2×2 TE 2289129                             </text:p>
          </table:table-cell>
          <table:table-cell office:value-type="string" table:style-name="tableheader">
            <text:p text:style-name="Table_20_Heading">  QSFP 2×2 NONAME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8.4666666666667cm" style:rel-width="100%" svg:height="7.265251396648cm" style:rel-height="scale"><draw:image xlink:href="Pictures/fa2d66390e8e4351859bf19b606b1639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8.4666666666667cm" style:rel-width="100%" svg:height="11.414997431947cm" style:rel-height="scale"><draw:image xlink:href="Pictures/2eeb216e19662b9cd9c23bc8345a3661.jpg" xlink:type="simple" xlink:show="embed" xlink:actuate="onLoad"/></draw:frame> </text:p>
          </table:table-cell>
        </table:table-row>
      </table:table>
      <text:h text:style-name="Heading_20_2" text:outline-level="2"><text:bookmark-start text:name="__RefHeading___sfp_14"/><text:bookmark-start text:name="sfp"/>SFP<text:bookmark-end text:name="__RefHeading___sfp_14"/><text:bookmark-end text:name="sfp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xt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anufacturer  </text:p>
          </table:table-cell>
          <table:table-cell office:value-type="string" table:style-name="tableheader">
            <text:p text:style-name="Table_20_Heading"> version  </text:p>
          </table:table-cell>
          <table:table-cell office:value-type="string" table:style-name="tableheader">
            <text:p text:style-name="Table_20_Heading"> date        </text:p>
          </table:table-cell>
          <table:table-cell office:value-type="string" table:style-name="tableheader">
            <text:p text:style-name="Table_20_Heading"> lang  </text:p>
          </table:table-cell>
        </table:table-row>
        <table:table-row>
          <table:table-cell office:value-type="string" table:style-name="tableheader" table:number-columns-spanned="7">
            <text:p text:style-name="Table_20_Heading"> 1×2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821049e2d255399b0c01a39a9d5f897a" text:style-name="Internet_20_link" text:visited-style-name="Visited_20_Internet_20_Link">LP12F001.pdf</text:a>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LP12F001</text:span> - LINK-PP SFP+ Cage 1×2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INK-PP       </text:p>
          </table:table-cell>
          <table:table-cell office:value-type="string" table:style-name="tablecell">
            <text:p text:style-name="tablealignleft"> rev A    </text:p>
          </table:table-cell>
          <table:table-cell office:value-type="string" table:style-name="tablecell">
            <text:p text:style-name="tablealignleft"> 2012.07.27  </text:p>
          </table:table-cell>
          <table:table-cell office:value-type="string" table:style-name="tablecell">
            <text:p text:style-name="tablealignleft"> EN    </text:p>
          </table:table-cell>
        </table:table-row>
        <table:table-row>
          <table:table-cell office:value-type="string" table:style-name="tableheader" table:number-columns-spanned="7">
            <text:p text:style-name="Table_20_Heading"> 2×4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f34c86dfda058ce7ab90d12310eb834a" text:style-name="Internet_20_link" text:visited-style-name="Visited_20_Internet_20_Link">ENG_CD_2007394_D1.pdf</text:a>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2007394</text:span> 2×4 SFP+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E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70138c2a5c1ac70725ca01f9b7248732" text:style-name="Internet_20_link" text:visited-style-name="Visited_20_Internet_20_Link">c-2007394-5-e-3d.stp</text:a>                         </text:p>
          </table:table-cell>
          <table:table-cell office:value-type="string" table:style-name="tablecell">
            <text:p text:style-name="tablealignleft"> stp   </text:p>
          </table:table-cell>
          <table:table-cell office:value-type="string" table:style-name="tablecell">
            <text:p text:style-name="tablealignleft"> <text:span text:style-name="Strong_20_Emphasis">2007394-5</text:span> SFP, SFP+ &amp; zSFP+, Cage Assembly with Integrated Connector, Data Rate (Max) 16 Gb/s, External Springs, SFP+, Included Lightpipe, 2 x 4  </text:p>
          </table:table-cell>
          <table:table-cell office:value-type="string" table:style-name="tablecell">
            <text:p text:style-name="tablealignleft"> TE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58ec6446c0ff7b6dc11a20c86481b1fb" text:style-name="Internet_20_link" text:visited-style-name="Visited_20_Internet_20_Link">RTS29-DT019-D1S01(SFP+ 2X4 15U__)_Rev A.pdf</text:a>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RTS29-DT019-D1S01</text:span> 2×4 SFP+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ntenk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af3759b398fdff11a80065fa8563fe1f" text:style-name="Internet_20_link" text:visited-style-name="Visited_20_Internet_20_Link">RTS29-DT019-D1S01_3D-20220331_Rev1.STEP</text:a>      </text:p>
          </table:table-cell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span text:style-name="Strong_20_Emphasis">RTS29-DT019-D1S01</text:span> 2×4 SFP+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ntenk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7">
            <text:p text:style-name="Table_20_Heading"> Connector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eb15929abaad1633e83690534baa1110" text:style-name="Internet_20_link" text:visited-style-name="Visited_20_Internet_20_Link">LP11F003.pdf</text:a>                                 </text:p>
          </table:table-cell>
          <table:table-cell office:value-type="string" table:style-name="tablecell">
            <text:p text:style-name="tablealignleft"> pdf   </text:p>
          </table:table-cell>
          <table:table-cell office:value-type="string" table:style-name="tablecell">
            <text:p text:style-name="tablealignleft"> <text:span text:style-name="Strong_20_Emphasis">LP11F003</text:span> - Link-PP SFP\SFP+ connector 20PIN SMD                                                                                                   </text:p>
          </table:table-cell>
          <table:table-cell office:value-type="string" table:style-name="tablecell">
            <text:p text:style-name="tablealignleft"> LINK-PP       </text:p>
          </table:table-cell>
          <table:table-cell office:value-type="string" table:style-name="tablecell">
            <text:p text:style-name="tablealignleft"> rev A    </text:p>
          </table:table-cell>
          <table:table-cell office:value-type="string" table:style-name="tablecell">
            <text:p text:style-name="tablealignleft"> 2012.08.27  </text:p>
          </table:table-cell>
          <table:table-cell office:value-type="string" table:style-name="tablecell">
            <text:p text:style-name="tablealignleft"> EN    </text:p>
          </table:table-cell>
        </table:table-row>
      </table:table>
      <text:h text:style-name="Heading_20_2" text:outline-level="2"><text:bookmark-start text:name="__RefHeading___rj-45_15"/><text:bookmark-start text:name="rj-45"/>RJ-45<text:bookmark-end text:name="__RefHeading___rj-45_15"/><text:bookmark-end text:name="rj-45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ec053d2022b9d8031e26d51aab0ff0fa" text:style-name="Internet_20_link" text:visited-style-name="Visited_20_Internet_20_Link">31133.A1142.994900(5963-S-2X1-正全开窗带8弹-LED（左绿右绿黄）-8C 扁针15U)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31133.A1142.994900</text:span> RJ-45 2×1 (RxC) 2x(G+G\Y) UTE<text:line-break/>RJSAE5384A2 </text:p>
          </table:table-cell>
          <table:table-cell office:value-type="string" table:style-name="tablecell">
            <text:p text:style-name="tablealignleft"> UTE </text:p>
          </table:table-cell>
          <table:table-cell office:value-type="string" table:style-name="tablecell">
            <text:p text:style-name="tablealignleft"> rev. A </text:p>
          </table:table-cell>
          <table:table-cell office:value-type="string" table:style-name="tablecell"/>
          <table:table-cell office:value-type="string" table:style-name="tablecell">
            <text:p text:style-name="tablealignleft"> EN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Amphenol </text:p>
          </table:table-cell>
          <table:table-cell office:value-type="string" table:style-name="tablecell">
            <text:p text:style-name="tablealignleft"> RJHSE5484  </text:p>
          </table:table-cell>
          <table:table-cell office:value-type="string" table:style-name="tablecell">
            <text:p text:style-name="tablealignleft"> CONN-RJ45-1000-2LED-TUP </text:p>
          </table:table-cell>
        </table:table-row>
        <table:table-row>
          <table:table-cell office:value-type="string" table:style-name="tablecell">
            <text:p text:style-name="tablealignleft"> TE       </text:p>
          </table:table-cell>
          <table:table-cell office:value-type="string" table:style-name="tablecell">
            <text:p text:style-name="tablealignleft"> 2-406549-1 </text:p>
          </table:table-cell>
          <table:table-cell office:value-type="string" table:style-name="tablecell">
            <text:p text:style-name="tablealignleft"> CONN-RJ45-1000-2LED-TUP </text:p>
          </table:table-cell>
        </table:table-row>
      </table:table>
      <text:p text:style-name="Text_20_body"><text:a xlink:type="simple" xlink:href="https://www.electronshik.ru/news/show/13596?auth_token=d07dc932ac24b399d96f1703f4a4f23a&amp;utm_campaign=Electron-2023-01-18&amp;utm_source=Sendsay&amp;utm_medium=email&amp;utm_term=Electron-2023-01-18&amp;utm_content=news_version" text:style-name="Internet_20_link" text:visited-style-name="Visited_20_Internet_20_Link">https://www.electronshik.ru/news/show/13596?auth_token=d07dc932ac24b399d96f1703f4a4f23a&amp;utm_campaign=Electron-2023-01-18&amp;utm_source=Sendsay&amp;utm_medium=email&amp;utm_term=Electron-2023-01-18&amp;utm_content=news_version</text:a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-PP<text:line-break/>Розетки RJ45 </text:p>
          </table:table-cell>
          <table:table-cell office:value-type="string" table:style-name="tableheader" table:number-columns-spanned="2">
            <text:p text:style-name="Table_20_Heading"> Описание </text:p>
          </table:table-cell>
          <table:covered-table-cell/>
          <table:table-cell office:value-type="string" table:style-name="tableheader">
            <text:p text:style-name="Table_20_Heading"> Замена/ Производитель </text:p>
          </table:table-cell>
        </table:table-row>
        <table:table-row>
          <table:table-cell office:value-type="string" table:style-name="tablecell">
            <text:p text:style-name="tablealignleft"> LPJ4012GDNL	  </text:p>
          </table:table-cell>
          <table:table-cell office:value-type="string" table:style-name="tablecell" table:number-rows-spanned="7">
            <text:p text:style-name="tablealignleft"> 1 порт; 10/100 Base-T;<text:line-break/>THT; \желтый и зеленый                       </text:p>
          </table:table-cell>
          <table:table-cell office:value-type="string" table:style-name="tablecell">
            <text:p text:style-name="tablealignleft"> защелка внизу; угловая             </text:p>
          </table:table-cell>
          <table:table-cell office:value-type="string" table:style-name="tablecell">
            <text:p text:style-name="tablealignleft"> 7499011125/ Wurth<text:line-break/>SI-60182-F/ Belfuse </text:p>
          </table:table-cell>
        </table:table-row>
        <table:table-row>
          <table:table-cell office:value-type="string" table:style-name="tablecell">
            <text:p text:style-name="tablealignleft"> LPJ1014AHNL     </text:p>
          </table:table-cell>
          <table:table-cell office:value-type="string" table:style-name="tablecell">
            <text:p text:style-name="tablealignleft"> защелка сверху; угловая            </text:p>
          </table:table-cell>
          <table:table-cell office:value-type="string" table:style-name="tablecell">
            <text:p text:style-name="tablealignleft"> 480254000/ Molex<text:line-break/>SI-50154-F, SI-50170-G/ Belfuse </text:p>
          </table:table-cell>
        </table:table-row>
        <table:table-row>
          <table:table-cell office:value-type="string" table:style-name="tablecell">
            <text:p text:style-name="tablealignleft"> LPJ0514GENL	  </text:p>
          </table:table-cell>
          <table:table-cell office:value-type="string" table:style-name="tablecell">
            <text:p text:style-name="tablealignleft"> защелка внизу; угловая; POE+       </text:p>
          </table:table-cell>
          <table:table-cell office:value-type="string" table:style-name="tablecell">
            <text:p text:style-name="tablealignleft"> XFVOIP5E-CLGY1-4MS/ XFMRS </text:p>
          </table:table-cell>
        </table:table-row>
        <table:table-row>
          <table:table-cell office:value-type="string" table:style-name="tablecell">
            <text:p text:style-name="tablealignleft"> LPJD5011BENL    </text:p>
          </table:table-cell>
          <table:table-cell office:value-type="string" table:style-name="tablecell" table:number-rows-spanned="3">
            <text:p text:style-name="tablealignleft"> защелка вверху; вертикальная       </text:p>
          </table:table-cell>
          <table:table-cell office:value-type="string" table:style-name="tablecell">
            <text:p text:style-name="tablealignleft"> 7499010122/ Wurth<text:line-break/>HFJV1-E2450-L12/ Halo </text:p>
          </table:table-cell>
        </table:table-row>
        <table:table-row>
          <table:table-cell office:value-type="string" table:style-name="tablecell">
            <text:p text:style-name="tablealignleft"> LPJD0012BENL    </text:p>
          </table:table-cell>
          <table:table-cell office:value-type="string" table:style-name="tablecell">
            <text:p text:style-name="tablealignleft"> JD2-0010NL,<text:line-break/>JD2-0001NL/ Pulse </text:p>
          </table:table-cell>
        </table:table-row>
        <table:table-row>
          <table:table-cell office:value-type="string" table:style-name="tablecell">
            <text:p text:style-name="tablealignleft"> LPJD4012-9BENL  </text:p>
          </table:table-cell>
          <table:table-cell office:value-type="string" table:style-name="tablecell">
            <text:p text:style-name="tablealignleft"> SI-46001-F/ Belfuse </text:p>
          </table:table-cell>
        </table:table-row>
        <table:table-row>
          <table:table-cell office:value-type="string" table:style-name="tablecell">
            <text:p text:style-name="tablealignleft"> LPJD4514BENL    </text:p>
          </table:table-cell>
          <table:table-cell office:value-type="string" table:style-name="tablecell">
            <text:p text:style-name="tablealignleft"> защелка вверху; вертикальная; POE+	</text:p>
          </table:table-cell>
          <table:table-cell office:value-type="string" table:style-name="tablecell">
            <text:p text:style-name="tablealignleft"> XRJV-11-01-8-8-4-MD12-2,<text:line-break/>XRJV-01V-4-D12-380/ X Multiple </text:p>
          </table:table-cell>
        </table:table-row>
        <table:table-row>
          <table:table-cell office:value-type="string" table:style-name="tablecell">
            <text:p text:style-name="tablealignleft"> LPJ3011ABNL	  </text:p>
          </table:table-cell>
          <table:table-cell office:value-type="string" table:style-name="tablecell">
            <text:p text:style-name="tablealignleft"> 1 порт; 10/100 Base-T; SMD; желтый и зеленый                           </text:p>
          </table:table-cell>
          <table:table-cell office:value-type="string" table:style-name="tablecell">
            <text:p text:style-name="tablealignleft"> защелка сверху; угловая            </text:p>
          </table:table-cell>
          <table:table-cell office:value-type="string" table:style-name="tablecell">
            <text:p text:style-name="tablealignleft"> JB0-1002NL,<text:line-break/>J3011G21DNL/ Pulse<text:line-break/>7498010210A/ Wurth </text:p>
          </table:table-cell>
        </table:table-row>
        <table:table-row>
          <table:table-cell office:value-type="string" table:style-name="tablecell">
            <text:p text:style-name="tablealignleft"> LPJ17633AFNL	  </text:p>
          </table:table-cell>
          <table:table-cell office:value-type="string" table:style-name="tablecell">
            <text:p text:style-name="tablealignleft"> 2 порта; 10/100 Base-T; THT; желтый и зеленый	                   </text:p>
          </table:table-cell>
          <table:table-cell office:value-type="string" table:style-name="tablecell">
            <text:p text:style-name="tablealignleft"> угловая; защелка вверху и внизу    </text:p>
          </table:table-cell>
          <table:table-cell office:value-type="string" table:style-name="tablecell">
            <text:p text:style-name="tablealignleft"> 0845-2G1T-H5/ Belfuse </text:p>
          </table:table-cell>
        </table:table-row>
        <table:table-row>
          <table:table-cell office:value-type="string" table:style-name="tablecell">
            <text:p text:style-name="tablealignleft"> LPJG0820HENL	  </text:p>
          </table:table-cell>
          <table:table-cell office:value-type="string" table:style-name="tablecell">
            <text:p text:style-name="tablealignleft"> 1 порт; 100/1000 Base-T; THT; зеленый и желтый                         </text:p>
          </table:table-cell>
          <table:table-cell office:value-type="string" table:style-name="tablecell">
            <text:p text:style-name="tablealignleft"> защелка внизу; угловая             </text:p>
          </table:table-cell>
          <table:table-cell office:value-type="string" table:style-name="tablecell">
            <text:p text:style-name="tablealignleft"> JXD0-0001NL, JKM-0001NL, JD0-0001NL/ Pulse </text:p>
          </table:table-cell>
        </table:table-row>
        <table:table-row>
          <table:table-cell office:value-type="string" table:style-name="tablecell">
            <text:p text:style-name="tablealignleft"> LPJ16204BENL    </text:p>
          </table:table-cell>
          <table:table-cell office:value-type="string" table:style-name="tablecell" table:number-rows-spanned="3">
            <text:p text:style-name="tablealignleft"> 1 порт; 10/100/1000 Base-T; THT; желтый и зеленый                      </text:p>
          </table:table-cell>
          <table:table-cell office:value-type="string" table:style-name="tablecell">
            <text:p text:style-name="tablealignleft"> угловая; защелка вверху            </text:p>
          </table:table-cell>
          <table:table-cell office:value-type="string" table:style-name="tablecell">
            <text:p text:style-name="tablealignleft"> RT9-ZZ-0011/ UDE </text:p>
          </table:table-cell>
        </table:table-row>
        <table:table-row>
          <table:table-cell office:value-type="string" table:style-name="tablecell">
            <text:p text:style-name="tablealignleft"> LPJG0926HENL    </text:p>
          </table:table-cell>
          <table:table-cell office:value-type="string" table:style-name="tablecell">
            <text:p text:style-name="tablealignleft"> угловая; защелка внизу; POE+       </text:p>
          </table:table-cell>
          <table:table-cell office:value-type="string" table:style-name="tablecell">
            <text:p text:style-name="tablealignleft"> 5-2337992-8/ TE </text:p>
          </table:table-cell>
        </table:table-row>
        <table:table-row>
          <table:table-cell office:value-type="string" table:style-name="tablecell">
            <text:p text:style-name="tablealignleft"> LPJD0713BDNL	  </text:p>
          </table:table-cell>
          <table:table-cell office:value-type="string" table:style-name="tablecell">
            <text:p text:style-name="tablealignleft"> вертикальная; защелка вверху	</text:p>
          </table:table-cell>
          <table:table-cell office:value-type="string" table:style-name="tablecell">
            <text:p text:style-name="tablealignleft"> 203343/ Erni<text:line-break/>HFJV1-1G01-L12RL,<text:line-break/>HFJV1-E1G01-L12RL/ Halo </text:p>
          </table:table-cell>
        </table:table-row>
        <table:table-row>
          <table:table-cell office:value-type="string" table:style-name="tablecell">
            <text:p text:style-name="tablealignleft"> LPJK6071AONL	  </text:p>
          </table:table-cell>
          <table:table-cell office:value-type="string" table:style-name="tablecell" table:number-rows-spanned="2">
            <text:p text:style-name="tablealignleft"> 1 порт; THT; 10/100/1000 Base-T; угловая;<text:line-break/>оранжевый и зеленый/желтый </text:p>
          </table:table-cell>
          <table:table-cell office:value-type="string" table:style-name="tablecell">
            <text:p text:style-name="tablealignleft"> защелка вверху; POE++              </text:p>
          </table:table-cell>
          <table:table-cell office:value-type="string" table:style-name="tablecell">
            <text:p text:style-name="tablealignleft"> 0826-1X4T-GH-F/ Belfuse<text:line-break/>JXD7-0601NL/ Pulse </text:p>
          </table:table-cell>
        </table:table-row>
        <table:table-row>
          <table:table-cell office:value-type="string" table:style-name="tablecell">
            <text:p text:style-name="tablealignleft"> LPJK7036-8A98NL </text:p>
          </table:table-cell>
          <table:table-cell office:value-type="string" table:style-name="tablecell">
            <text:p text:style-name="tablealignleft"> низкопрофильная; защелка вверху    </text:p>
          </table:table-cell>
          <table:table-cell office:value-type="string" table:style-name="tablecell">
            <text:p text:style-name="tablealignleft"> L829-1J1T-43/ Belfuse<text:line-break/>7499111615/ Wurth </text:p>
          </table:table-cell>
        </table:table-row>
        <table:table-row>
          <table:table-cell office:value-type="string" table:style-name="tablecell">
            <text:p text:style-name="tablealignleft"> LPJ9011-7KONL	  </text:p>
          </table:table-cell>
          <table:table-cell office:value-type="string" table:style-name="tablecell" table:number-rows-spanned="2">
            <text:p text:style-name="tablealignleft"> 1 порт; THT; угловая; защелка вверху; оранжевый/зеленый и желтый       </text:p>
          </table:table-cell>
          <table:table-cell office:value-type="string" table:style-name="tablecell">
            <text:p text:style-name="tablealignleft"> 10/100 Base-T                      </text:p>
          </table:table-cell>
          <table:table-cell office:value-type="string" table:style-name="tablecell">
            <text:p text:style-name="tablealignleft"> 08B0-1X1T-36-F/ Belfuse </text:p>
          </table:table-cell>
        </table:table-row>
        <table:table-row>
          <table:table-cell office:value-type="string" table:style-name="tablecell">
            <text:p text:style-name="tablealignleft"> LPJK0036AONL	  </text:p>
          </table:table-cell>
          <table:table-cell office:value-type="string" table:style-name="tablecell">
            <text:p text:style-name="tablealignleft"> 10/100/1000 Base-T                 </text:p>
          </table:table-cell>
          <table:table-cell office:value-type="string" table:style-name="tablecell">
            <text:p text:style-name="tablealignleft"> 0826-1X1T-43-F/ Belfuse </text:p>
          </table:table-cell>
        </table:table-row>
      </table:table>
      <text:h text:style-name="Heading_20_2" text:outline-level="2"><text:bookmark-start text:name="__RefHeading___rj-45_usb_16"/><text:bookmark-start text:name="rj-45_usb"/>RJ-45 + USB<text:bookmark-end text:name="__RefHeading___rj-45_usb_16"/><text:bookmark-end text:name="rj-45_usb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ff0c7220ad61573b05616d3a04ed18bd" text:style-name="Internet_20_link" text:visited-style-name="Visited_20_Internet_20_Link">ENG_CD_1909119_C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1909119</text:span> RJ-45 over USB2.0<text:line-break/>1909119-1<text:line-break/>1909119-4<text:line-break/>1-1909119-4<text:line-break/>2-1909119-4<text:line-break/>cross = TE 1-1909119-4 → UTE 143.1012.11500 </text:p>
          </table:table-cell>
          <table:table-cell office:value-type="string" table:style-name="tablecell">
            <text:p text:style-name="tablealignleft"> TE </text:p>
          </table:table-cell>
          <table:table-cell office:value-type="string" table:style-name="tablecell">
            <text:p text:style-name="tablealignleft"> rev. C </text:p>
          </table:table-cell>
          <table:table-cell office:value-type="string" table:style-name="tablecell"/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255fbd779c5150d54aac9d03ca5341b4" text:style-name="Internet_20_link" text:visited-style-name="Visited_20_Internet_20_Link">c-1-1909119-4-b-3d.stp</text:a> </text:p>
          </table:table-cell>
          <table:table-cell office:value-type="string" table:style-name="tablecell">
            <text:p text:style-name="tablealignleft"> stp </text:p>
          </table:table-cell>
          <table:table-cell office:value-type="string" table:style-name="tablecell">
            <text:p text:style-name="tablealignleft"> <text:span text:style-name="Strong_20_Emphasis">1-1909119-4</text:span> RJ-45 over USB2.0 w 2LED G\Y <text:line-break/>cross = TE 1-1909119-4 → UTE 143.1012.11500 </text:p>
          </table:table-cell>
          <table:table-cell office:value-type="string" table:style-name="tablecell">
            <text:p text:style-name="tablealignleft"> T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d14f1b9ceb7de1c37f3dc6ba897e32f5" text:style-name="Internet_20_link" text:visited-style-name="Visited_20_Internet_20_Link">LPJE305-0BHNL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LPJE305-0BHNL</text:span> - LINK-PP RJ45 + USB2 w LEDS<text:line-break/>substitututes: TE 1-1909119-4, UTE 143.1012.11500 </text:p>
          </table:table-cell>
          <table:table-cell office:value-type="string" table:style-name="tablecell">
            <text:p text:style-name="tablealignleft"> LINK-PP </text:p>
          </table:table-cell>
          <table:table-cell office:value-type="string" table:style-name="tablecell">
            <text:p text:style-name="tablealignleft"> rev A </text:p>
          </table:table-cell>
          <table:table-cell office:value-type="string" table:style-name="tablecell">
            <text:p text:style-name="tablealignleft"> 2013.09.05 </text:p>
          </table:table-cell>
          <table:table-cell office:value-type="string" table:style-name="tablecell">
            <text:p text:style-name="tablealignleft"> EN </text:p>
          </table:table-cell>
        </table:table-row>
      </table:table>
      <text:h text:style-name="Heading_20_2" text:outline-level="2"><text:bookmark-start text:name="__RefHeading___rj-45_w_mag_2xusb_17"/><text:bookmark-start text:name="rj-45_w_mag_2xusb"/>RJ-45(w MAG) + 2xUSB<text:bookmark-end text:name="__RefHeading___rj-45_w_mag_2xusb_17"/><text:bookmark-end text:name="rj-45_w_mag_2xusb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inmys.ru/open?hash=a19ee42d6ab545b2b72256219f1d0c24&amp;fn=2206151201_UDE-Corp-RU4-ZZ-0105_C2934912.pdf" text:style-name="Internet_20_link" text:visited-style-name="Visited_20_Internet_20_Link">2206151201_UDE-Corp-RU4-ZZ-0105_C2934912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RU4-ZZ-0105</text:span> 2.5G RJ-45 + 2 USB2.0 </text:p>
          </table:table-cell>
          <table:table-cell office:value-type="string" table:style-name="tablecell">
            <text:p text:style-name="tablealignleft"> UD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#wiki:cmp:conn:start" text:style-name="Local_20_link" text:visited-style-name="Visited_20_Local_20_Link">JW0-0009NL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JW0-0009NL</text:span> 100M RJ-45 + 2 USB2.0 </text:p>
          </table:table-cell>
          <table:table-cell office:value-type="string" table:style-name="tablecell">
            <text:p text:style-name="tablealignleft"> Puls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edge_slot_18"/><text:bookmark-start text:name="edge_slot"/>Edge Slot<text:bookmark-end text:name="__RefHeading___edge_slot_18"/><text:bookmark-end text:name="edge_slo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6011abfc3a887dac0efbbe316006252b" text:style-name="Internet_20_link" text:visited-style-name="Visited_20_Internet_20_Link">ECM-10-B-H-7-G3-P-A-01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2.54mm EDGE Slot SMT Straddle Mount Connectors </text:p>
          </table:table-cell>
          <table:table-cell office:value-type="string" table:style-name="tablecell">
            <text:p text:style-name="tablealignleft"> Antenk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aliexpress.ru/item/1005003404836617.html?spm=a2g2w.productlist.i29.1.45387dc6yyYtSB&amp;sku_id=12000025637807136" text:style-name="Internet_20_link" text:visited-style-name="Visited_20_Internet_20_Link">SL-XXR</text:a> </text:p>
          </table:table-cell>
          <table:table-cell office:value-type="string" table:style-name="tablecell">
            <text:p text:style-name="tablealignleft"> ali </text:p>
          </table:table-cell>
          <table:table-cell office:value-type="string" table:style-name="tablecell">
            <text:p text:style-name="tablealignleft"> 2.54mm EDGE Slot TH RA Connectors </text:p>
          </table:table-cell>
          <table:table-cell office:value-type="string" table:style-name="tablecell">
            <text:p text:style-name="tablealignleft"> Chin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promelec.ru/fs/sources/b4/53/81/c8/da0ee238b2b42aeb48c11fe3.pdf" text:style-name="Internet_20_link" text:visited-style-name="Visited_20_Internet_20_Link">KLS1-603C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EDGE CARD SLOT 2.54mm Connector Straight and Right Pin Type </text:p>
          </table:table-cell>
          <table:table-cell office:value-type="string" table:style-name="tablecell">
            <text:p text:style-name="tablealignleft"> KL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header_machined_цанговые_19"/><text:bookmark-start text:name="header_machined_цанговые"/>2.54 header machined (цанговые)<text:bookmark-end text:name="__RefHeading___header_machined_цанговые_19"/><text:bookmark-end text:name="header_machined_цанговые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dart.ru/cataloguenew/connectors/board-to-board/254-mpin/html/4797-ds1002-01-1xxxr.shtml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web </text:p>
          </table:table-cell>
          <table:table-cell office:value-type="string" table:style-name="tablecell">
            <text:p text:style-name="tablealignleft"> 2.54mm machined header </text:p>
          </table:table-cell>
          <table:table-cell office:value-type="string" table:style-name="tablecell">
            <text:p text:style-name="tablealignleft"> china, Connfly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ilm_lga2011_20"/><text:bookmark-start text:name="ilm_lga2011"/>ILM LGA2011<text:bookmark-end text:name="__RefHeading___ilm_lga2011_20"/><text:bookmark-end text:name="ilm_lga2011"/></text:h>
      <text:p text:style-name="Text_20_body"><draw:frame draw:style-name="media" draw:name="3" text:anchor-type="as-char" draw:z-index="3" svg:width="16.933333333333cm" svg:height="10.204856512141cm"><draw:image xlink:href="Pictures/fad5d8e610cf5950d2470dd941dd75e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1::51:52</meta:creation-date>
    <dc:creator>Generated</dc:creator>
    <dc:date>2026-09-16T21::51:52</dc:date>
    <dc:language>en-US</dc:language>
    <meta:editing-cycles>1</meta:editing-cycles>
    <meta:editing-duration>PT0S</meta:editing-duration>
    <dc:title>wiki:cmp:conn:start</dc:title>
  </office:meta>
</office:document-meta>
</file>