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3eeed8380494cb6eba43e8980ec2b0.jpg"/>
  <manifest:file-entry manifest:media-type="image/jpeg" manifest:full-path="Pictures/983cd3e3f768a96f47dafda7345ac764.jpg"/>
  <manifest:file-entry manifest:media-type="image/jpeg" manifest:full-path="Pictures/f85955954265e5c2adcd63564b280c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capacitors:start"/><text:bookmark-start text:name="__RefHeading___capacitors_1"/><text:bookmark-start text:name="capacitors"/>Capacitors<text:bookmark-end text:name="__RefHeading___capacitors_1"/><text:bookmark-end text:name="capacitors"/></text:h>
      <text:h text:style-name="Heading_20_3" text:outline-level="3"><text:bookmark-start text:name="__RefHeading___cap-cer_2"/><text:bookmark-start text:name="cap-cer"/>CAP-CER<text:bookmark-end text:name="__RefHeading___cap-cer_2"/><text:bookmark-end text:name="cap-cer"/></text:h>
      <text:p text:style-name="Text_20_body">Керамические многослойные (MLCC - multilayer ceramic capacitor)</text:p>
      <text:h text:style-name="Heading_20_3" text:outline-level="3"><text:bookmark-start text:name="__RefHeading___cap-tant_3"/><text:bookmark-start text:name="cap-tant"/>CAP-TANT<text:bookmark-end text:name="__RefHeading___cap-tant_3"/><text:bookmark-end text:name="cap-tant"/></text:h>
      <text:p text:style-name="Text_20_body">Танталовые (Tantalum)</text:p>
      <text:h text:style-name="Heading_20_3" text:outline-level="3"><text:bookmark-start text:name="__RefHeading___cap-al_4"/><text:bookmark-start text:name="cap-al"/>CAP-AL<text:bookmark-end text:name="__RefHeading___cap-al_4"/><text:bookmark-end text:name="cap-al"/></text:h>
      <text:p text:style-name="Text_20_body">Алюминиевые электролитические</text:p>
      <text:h text:style-name="Heading_20_3" text:outline-level="3"><text:bookmark-start text:name="__RefHeading___cap-alpol_5"/><text:bookmark-start text:name="cap-alpol"/>CAP-ALPOL<text:bookmark-end text:name="__RefHeading___cap-alpol_5"/><text:bookmark-end text:name="cap-alpol"/></text:h>
      <text:p text:style-name="Text_20_body">Алюминиевые полимерные</text:p>
      <text:p text:style-name="Text_20_body"><draw:frame draw:style-name="medialeft" draw:name="0" text:anchor-type="paragraph" draw:z-index="0" svg:width="8.4666666666667cm" style:rel-width="100%" svg:height="5.2184486373166cm" style:rel-height="scale"><draw:image xlink:href="Pictures/3d3eeed8380494cb6eba43e8980ec2b0.jpg" xlink:type="simple" xlink:show="embed" xlink:actuate="onLoad"/></draw:frame> <draw:frame draw:style-name="medialeft" draw:name="1" text:anchor-type="paragraph" draw:z-index="1" svg:width="8.4666666666667cm" style:rel-width="100%" svg:height="5.350462962963cm" style:rel-height="scale"><draw:image xlink:href="Pictures/983cd3e3f768a96f47dafda7345ac764.jpg" xlink:type="simple" xlink:show="embed" xlink:actuate="onLoad"/></draw:frame></text:p>
      <text:h text:style-name="Heading_20_4" text:outline-level="4"><text:bookmark-start text:name="__RefHeading___manufacturers_6"/><text:bookmark-start text:name="manufacturers"/>Manufacturers<text:bookmark-end text:name="__RefHeading___manufacturers_6"/><text:bookmark-end text:name="manufacture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Panasonic </text:p>
          </table:table-cell>
          <table:table-cell office:value-type="string" table:style-name="tablecell">
            <text:p text:style-name="tablealignleft"> Japan </text:p>
          </table:table-cell>
          <table:table-cell office:value-type="string" table:style-name="tablecell">
            <text:p text:style-name="tablealignleft"> <text:a xlink:type="simple" xlink:href="https://industrial.panasonic.com/ww/products/capacitors/polymer-capacitors" text:style-name="Internet_20_link" text:visited-style-name="Visited_20_Internet_20_Link">https://industrial.panasonic.com/ww/products/capacitors/polymer-capacitors</text:a> SP-CAP (brick), OS-CON (barrel), Hybrid (barrel)  </text:p>
          </table:table-cell>
        </table:table-row>
        <table:table-row>
          <table:table-cell office:value-type="string" table:style-name="tablecell">
            <text:p text:style-name="tablealignleft"> Murata    </text:p>
          </table:table-cell>
          <table:table-cell office:value-type="string" table:style-name="tablecell">
            <text:p text:style-name="tablealignleft"> Japan </text:p>
          </table:table-cell>
          <table:table-cell office:value-type="string" table:style-name="tablecell">
            <text:p text:style-name="tablealignleft"> <text:a xlink:type="simple" xlink:href="https://www.murata.com/en-global/products/capacitor/polymer/overview/lineup/ecas" text:style-name="Internet_20_link" text:visited-style-name="Visited_20_Internet_20_Link">https://www.murata.com/en-global/products/capacitor/polymer/overview/lineup/ecas</text:a> ECAS (brick) </text:p>
          </table:table-cell>
        </table:table-row>
        <table:table-row>
          <table:table-cell office:value-type="string" table:style-name="tablecell">
            <text:p text:style-name="tablealignleft"> Rubycon   </text:p>
          </table:table-cell>
          <table:table-cell office:value-type="string" table:style-name="tablecell">
            <text:p text:style-name="tablealignleft"> Japan </text:p>
          </table:table-cell>
          <table:table-cell office:value-type="string" table:style-name="tablecell">
            <text:p text:style-name="tablealignleft"> <text:a xlink:type="simple" xlink:href="https://tools.rubycon.co.jp/product-search/?series=PSV" text:style-name="Internet_20_link" text:visited-style-name="Visited_20_Internet_20_Link">https://tools.rubycon.co.jp/product-search/?series=PSV</text:a> </text:p>
          </table:table-cell>
        </table:table-row>
        <table:table-row>
          <table:table-cell office:value-type="string" table:style-name="tablecell">
            <text:p text:style-name="tablealignleft"> Wurth     </text:p>
          </table:table-cell>
          <table:table-cell office:value-type="string" table:style-name="tablecell">
            <text:p text:style-name="tablealignleft"> Germany </text:p>
          </table:table-cell>
          <table:table-cell office:value-type="string" table:style-name="tablecell">
            <text:p text:style-name="tablealignleft"> <text:a xlink:type="simple" xlink:href="https://www.we-online.com/catalog/en/WCAP-PTHT" text:style-name="Internet_20_link" text:visited-style-name="Visited_20_Internet_20_Link">https://www.we-online.com/catalog/en/WCAP-PTHT</text:a> </text:p>
          </table:table-cell>
        </table:table-row>
        <table:table-row>
          <table:table-cell office:value-type="string" table:style-name="tablecell">
            <text:p text:style-name="tablealignleft"> Kemet (Yageo) </text:p>
          </table:table-cell>
          <table:table-cell office:value-type="string" table:style-name="tablecell">
            <text:p text:style-name="tablealignleft"> USA (Taiwan) </text:p>
          </table:table-cell>
          <table:table-cell office:value-type="string" table:style-name="tablecell">
            <text:p text:style-name="tablealignleft"> <text:a xlink:type="simple" xlink:href="https://www.kemet.com/en/us/capacitors/polymer.html?t=694" text:style-name="Internet_20_link" text:visited-style-name="Visited_20_Internet_20_Link">SMD</text:a> <text:a xlink:type="simple" xlink:href="https://www.kemet.com/en/us/capacitors/polymer.html?t=695" text:style-name="Internet_20_link" text:visited-style-name="Visited_20_Internet_20_Link">Radial</text:a> </text:p>
          </table:table-cell>
        </table:table-row>
        <table:table-row>
          <table:table-cell office:value-type="string" table:style-name="tablecell">
            <text:p text:style-name="tablealignleft"> Nichicon  </text:p>
          </table:table-cell>
          <table:table-cell office:value-type="string" table:style-name="tablecell">
            <text:p text:style-name="tablealignleft"> Japan </text:p>
          </table:table-cell>
          <table:table-cell office:value-type="string" table:style-name="tablecell">
            <text:p text:style-name="tablealignleft"> <text:a xlink:type="simple" xlink:href="https://www.nichicon.co.jp/english/products/solid/default.htm" text:style-name="Internet_20_link" text:visited-style-name="Visited_20_Internet_20_Link">https://www.nichicon.co.jp/english/products/solid/default.htm</text:a> </text:p>
          </table:table-cell>
        </table:table-row>
        <table:table-row>
          <table:table-cell office:value-type="string" table:style-name="tablecell">
            <text:p text:style-name="tablealignleft"> NIPPON    </text:p>
          </table:table-cell>
          <table:table-cell office:value-type="string" table:style-name="tablecell">
            <text:p text:style-name="tablealignleft"> Japan </text:p>
          </table:table-cell>
          <table:table-cell office:value-type="string" table:style-name="tablecell">
            <text:p text:style-name="tablealignleft"> <text:a xlink:type="simple" xlink:href="https://www.chemi-con.co.jp/en/" text:style-name="Internet_20_link" text:visited-style-name="Visited_20_Internet_20_Link">https://www.chemi-con.co.jp/en/</text:a> <text:a xlink:type="simple" xlink:href="https://www.chemi-con.co.jp/en/products/list-condenser.php?&amp;s_series_code=PSG&amp;page=1" text:style-name="Internet_20_link" text:visited-style-name="Visited_20_Internet_20_Link">example</text:a>  </text:p>
          </table:table-cell>
        </table:table-row>
        <table:table-row>
          <table:table-cell office:value-type="string" table:style-name="tablecell">
            <text:p text:style-name="tablealignleft"> Samwha    </text:p>
          </table:table-cell>
          <table:table-cell office:value-type="string" table:style-name="tablecell">
            <text:p text:style-name="tablealignleft"> Korea </text:p>
          </table:table-cell>
          <table:table-cell office:value-type="string" table:style-name="tablecell">
            <text:p text:style-name="tablealignleft"> <text:a xlink:type="simple" xlink:href="https://www.compel.ru/producer/samwha-capacitor" text:style-name="Internet_20_link" text:visited-style-name="Visited_20_Internet_20_Link">https://www.compel.ru/producer/samwha-capacitor</text:a> <text:a xlink:type="simple" xlink:href="http://www.samwha.com" text:style-name="Internet_20_link" text:visited-style-name="Visited_20_Internet_20_Link">www.samwha.com</text:a> <text:a xlink:type="simple" xlink:href="https://www.compel.ru/infosheet/SAMWHA/FB1C277M08012" text:style-name="Internet_20_link" text:visited-style-name="Visited_20_Internet_20_Link">example</text:a>  </text:p>
          </table:table-cell>
        </table:table-row>
        <table:table-row>
          <table:table-cell office:value-type="string" table:style-name="tablecell">
            <text:p text:style-name="tablealignleft"> Xuanx?    </text:p>
          </table:table-cell>
          <table:table-cell office:value-type="string" table:style-name="tablecell">
            <text:p text:style-name="tablealignleft"> China </text:p>
          </table:table-cell>
          <table:table-cell office:value-type="string" table:style-name="tablecell">
            <text:p text:style-name="tablealignleft"> <text:a xlink:type="simple" xlink:href="https://www.xuanxcapacitors.com/product-category/capacitor/solid-capacitor" text:style-name="Internet_20_link" text:visited-style-name="Visited_20_Internet_20_Link">https://www.xuanxcapacitors.com/product-category/capacitor/solid-capacitor</text:a>  </text:p>
          </table:table-cell>
        </table:table-row>
        <table:table-row>
          <table:table-cell office:value-type="string" table:style-name="tablecell">
            <text:p text:style-name="tablealignleft"> TopMay?   </text:p>
          </table:table-cell>
          <table:table-cell office:value-type="string" table:style-name="tablecell">
            <text:p text:style-name="tablealignleft"> China </text:p>
          </table:table-cell>
          <table:table-cell office:value-type="string" table:style-name="tablecell">
            <text:p text:style-name="tablealignleft"> <text:a xlink:type="simple" xlink:href="https://topmayelectronic.en.made-in-china.com/product/BXanyWYlLwVS/China-Conductive-Polymer-Aluminum-Solid-Capacitor-CS-Cap-Tmce31.html" text:style-name="Internet_20_link" text:visited-style-name="Visited_20_Internet_20_Link">https://topmayelectronic.en.made-in-china.com/product/BXanyWYlLwVS/China-Conductive-Polymer-Aluminum-Solid-Capacitor-CS-Cap-Tmce31.html</text:a> </text:p>
          </table:table-cell>
        </table:table-row>
      </table:table>
      <text:h text:style-name="Heading_20_3" text:outline-level="3"><text:bookmark-start text:name="__RefHeading___cap-pol_7"/><text:bookmark-start text:name="cap-pol"/>CAP-POL<text:bookmark-end text:name="__RefHeading___cap-pol_7"/><text:bookmark-end text:name="cap-pol"/></text:h>
      <text:p text:style-name="Text_20_body">Полимерные (Танталовые-полимерные?)</text:p>
      <text:p text:style-name="Text_20_body"><draw:frame draw:style-name="medialeft" draw:name="2" text:anchor-type="paragraph" draw:z-index="2" svg:width="8.4666666666667cm" style:rel-width="100%" svg:height="8.4666666666667cm" style:rel-height="scale"><draw:image xlink:href="Pictures/f85955954265e5c2adcd63564b280c5e.jpg" xlink:type="simple" xlink:show="embed" xlink:actuate="onLoad"/></draw:frame></text:p>
      <text:h text:style-name="Heading_20_4" text:outline-level="4"><text:bookmark-start text:name="__RefHeading___manufacturers_8"/><text:bookmark-start text:name="manufacturers1"/>Manufacturers<text:bookmark-end text:name="__RefHeading___manufacturers_8"/><text:bookmark-end text:name="manufacturers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Panasonic     </text:p>
          </table:table-cell>
          <table:table-cell office:value-type="string" table:style-name="tablecell">
            <text:p text:style-name="tablealignleft"> Japan </text:p>
          </table:table-cell>
          <table:table-cell office:value-type="string" table:style-name="tablecell">
            <text:p text:style-name="tablealignleft"> <text:a xlink:type="simple" xlink:href="https://industrial.panasonic.com/ww/products/capacitors" text:style-name="Internet_20_link" text:visited-style-name="Visited_20_Internet_20_Link">https://industrial.panasonic.com/ww/products/capacitors</text:a>  </text:p>
          </table:table-cell>
        </table:table-row>
        <table:table-row>
          <table:table-cell office:value-type="string" table:style-name="tablecell">
            <text:p text:style-name="tablealignleft"> Kyocera AVX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ww.kyocera-avx.com/products/polymer/" text:style-name="Internet_20_link" text:visited-style-name="Visited_20_Internet_20_Link">https://www.kyocera-avx.com/products/polymer/</text:a>  </text:p>
          </table:table-cell>
        </table:table-row>
        <table:table-row>
          <table:table-cell office:value-type="string" table:style-name="tablecell">
            <text:p text:style-name="tablealignleft"> Kemet (Yageo) </text:p>
          </table:table-cell>
          <table:table-cell office:value-type="string" table:style-name="tablecell">
            <text:p text:style-name="tablealignleft"> USA (Taiwan) </text:p>
          </table:table-cell>
          <table:table-cell office:value-type="string" table:style-name="tablecell">
            <text:p text:style-name="tablealignleft"> <text:a xlink:type="simple" xlink:href="https://www.kemet.com/en/us/capacitors/polymer.html?t=692" text:style-name="Internet_20_link" text:visited-style-name="Visited_20_Internet_20_Link">https://www.kemet.com/en/us/capacitors/polymer.html?t=692</text:a> </text:p>
          </table:table-cell>
        </table:table-row>
      </table:table>
      <text:h text:style-name="Heading_20_3" text:outline-level="3"><text:bookmark-start text:name="__RefHeading___cap-super_9"/><text:bookmark-start text:name="cap-super"/>CAP-SUPER<text:bookmark-end text:name="__RefHeading___cap-super_9"/><text:bookmark-end text:name="cap-super"/></text:h>
      <text:p text:style-name="Text_20_body">Суперконденсаторы</text:p>
      <text:h text:style-name="Heading_20_4" text:outline-level="4"><text:bookmark-start text:name="__RefHeading___manufacturers_10"/><text:bookmark-start text:name="manufacturers2"/>Manufacturers<text:bookmark-end text:name="__RefHeading___manufacturers_10"/><text:bookmark-end text:name="manufacturers2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vinatech.com/eng/product/supercapacitor.php" text:style-name="Internet_20_link" text:visited-style-name="Visited_20_Internet_20_Link">https://www.vinatech.com/eng/product/supercapacitor.php</text:a>  </text:p>
          </table:table-cell>
          <table:table-cell office:value-type="string" table:style-name="tablecell">
            <text:p text:style-name="tablealignleft"> Vinatech </text:p>
          </table:table-cell>
          <table:table-cell office:value-type="string" table:style-name="tablecell">
            <text:p text:style-name="tablealignleft"> Korea </text:p>
          </table:table-cell>
          <table:table-cell office:value-type="string" table:style-name="tablecell">
            <text:p text:style-name="tablealignleft"> Supercap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44:12</meta:creation-date>
    <dc:creator>Generated</dc:creator>
    <dc:date>2026-08-27T18::44:12</dc:date>
    <dc:language>en-US</dc:language>
    <meta:editing-cycles>1</meta:editing-cycles>
    <meta:editing-duration>PT0S</meta:editing-duration>
    <dc:title>wiki:cmp:capacitors:start</dc:title>
  </office:meta>
</office:document-meta>
</file>