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8fd3e26d79dcd975758b3646681b2b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mys:prj:smart_home:dev:px30_evb:start"/><text:bookmark-start text:name="__RefHeading___отладочная_плата_с_модулем_px30_1"/><text:bookmark-start text:name="отладочная_плата_с_модулем_px30"/>Отладочная плата с модулем PX30<text:bookmark-end text:name="__RefHeading___отладочная_плата_с_модулем_px30_1"/><text:bookmark-end text:name="отладочная_плата_с_модулем_px30"/></text:h>
      <text:h text:style-name="Heading_20_2" text:outline-level="2"><text:bookmark-start text:name="__RefHeading___техническое_описание_2"/><text:bookmark-start text:name="техническое_описание"/>Техническое описание<text:bookmark-end text:name="__RefHeading___техническое_описание_2"/><text:bookmark-end text:name="техническое_описание"/></text:h>
      <text:list text:style-name="List_20_1" text:continue-numbering="false">
        <text:list-item>
          <text:p text:style-name="List_20_1_Content_First">Процессор Rockchip PX30</text:p>
        </text:list-item>
        <text:list-item>
          <text:p text:style-name="List_20_1_Content">WiFi ac</text:p>
        </text:list-item>
        <text:list-item>
          <text:p text:style-name="List_20_1_Content">Bluetooth 5.0</text:p>
        </text:list-item>
        <text:list-item>
          <text:p text:style-name="List_20_1_Content">100Mbps Ethernet с возможностью PoE</text:p>
        </text:list-item>
        <text:list-item>
          <text:p text:style-name="List_20_1_Content">Zigbee на основе CC2652</text:p>
        </text:list-item>
        <text:list-item>
          <text:p text:style-name="List_20_1_Content">Интерфейс RS232</text:p>
        </text:list-item>
        <text:list-item>
          <text:p text:style-name="List_20_1_Content">Два интерфейса RS485</text:p>
        </text:list-item>
        <text:list-item>
          <text:p text:style-name="List_20_1_Content">3 линии реле 3А</text:p>
        </text:list-item>
        <text:list-item>
          <text:p text:style-name="List_20_1_Content">4 входного контакта</text:p>
        </text:list-item>
        <text:list-item>
          <text:p text:style-name="List_20_1_Content">Выход 5 Вольт</text:p>
        </text:list-item>
        <text:list-item>
          <text:p text:style-name="List_20_1_Content">Встроенный аккумулятор</text:p>
        </text:list-item>
        <text:list-item>
          <text:p text:style-name="List_20_1_Content_Last">USB 2.0</text:p>
        </text:list-item>
      </text:list>
      <text:h text:style-name="Heading_20_2" text:outline-level="2"><text:bookmark-start text:name="__RefHeading___возможности_монтажа_3"/><text:bookmark-start text:name="возможности_монтажа"/>Возможности монтажа<text:bookmark-end text:name="__RefHeading___возможности_монтажа_3"/><text:bookmark-end text:name="возможности_монтажа"/></text:h>
      <text:p text:style-name="Text_20_body">Устройство предназначено для установки DIN-рейку.</text:p>
      <text:h text:style-name="Heading_20_2" text:outline-level="2"><text:bookmark-start text:name="__RefHeading___быстрый_старт_4"/><text:bookmark-start text:name="быстрый_старт"/>Быстрый старт<text:bookmark-end text:name="__RefHeading___быстрый_старт_4"/><text:bookmark-end text:name="быстрый_старт"/></text:h>
      <text:p text:style-name="Text_20_body">Вы можете использовать уже собранный образ операционной системы, на данный момент, поддерживаются Buildroot и Diet Pi. Скачайте архив с образами по <text:a xlink:type="simple" xlink:href="https://doc.inmys.ru/open?path=.%5CSmart%20Home%5CPX30_DIN_Burn.tar.xz" text:style-name="Internet_20_link" text:visited-style-name="Visited_20_Internet_20_Link">этой ссылке</text:a> и распакуйте его. Инструкция предназначена для прошивки в линуксе, например Ubuntu.</text:p>
      <text:h text:style-name="Heading_20_3" text:outline-level="3"><text:bookmark-start text:name="__RefHeading___запуск_линукса_на_основе_buildroot_5"/><text:bookmark-start text:name="запуск_линукса_на_основе_buildroot"/>Запуск линукса на основе buildroot<text:bookmark-end text:name="__RefHeading___запуск_линукса_на_основе_buildroot_5"/><text:bookmark-end text:name="запуск_линукса_на_основе_buildroot"/></text:h>
      <text:p text:style-name="Text_20_body"><text:span text:style-name="Emphasis">Убедитесь что плата выключена.</text:span></text:p>
      <text:list text:style-name="List_20_1" text:continue-numbering="false">
        <text:list-item>
          <text:p text:style-name="List_20_1_Content_First">Поставьте джампер X6.</text:p>
        </text:list-item>
        <text:list-item>
          <text:p text:style-name="List_20_1_Content">Подключите кабель для прошивки устройства к компьютеру и к плате умного хаба.</text:p>
        </text:list-item>
        <text:list-item>
          <text:p text:style-name="List_20_1_Content">Подайте питание на устройство и снимите джампер <text:span text:style-name="Emphasis">X6</text:span>.</text:p>
        </text:list-item>
        <text:list-item>
          <text:p text:style-name="List_20_1_Content">Перейдите в папку <text:span text:style-name="Emphasis">burn_buildroot</text:span></text:p>
        </text:list-item>
        <text:list-item>
          <text:p text:style-name="List_20_1_Content_Last">Выполните скрипт <text:span text:style-name="Emphasis">burn_br.sh</text:span></text:p>
        </text:list-item>
      </text:list>
      <text:p text:style-name="Text_20_body">Если устройство успешно вошло в режим прошивки, на экране, вы увидите надпись «maskrom: OK». Если прошивка прошла успешно, вы увидите надпись «Success». <text:line-break/>
В сборке предустановлен Docker.</text:p>
      <text:h text:style-name="Heading_20_3" text:outline-level="3"><text:bookmark-start text:name="__RefHeading___запуск_diet_pi_6"/><text:bookmark-start text:name="запуск_diet_pi"/>Запуск Diet Pi<text:bookmark-end text:name="__RefHeading___запуск_diet_pi_6"/><text:bookmark-end text:name="запуск_diet_pi"/></text:h>
      <text:p text:style-name="Text_20_body"><text:span text:style-name="Emphasis">Убедитесь что плата выключена.</text:span></text:p>
      <text:list text:style-name="List_20_1" text:continue-numbering="false">
        <text:list-item>
          <text:p text:style-name="List_20_1_Content_First">Поставьте джампер X6.</text:p>
        </text:list-item>
        <text:list-item>
          <text:p text:style-name="List_20_1_Content">Подключите кабель для прошивки устройства к компьютеру и к плате умного хаба.</text:p>
        </text:list-item>
        <text:list-item>
          <text:p text:style-name="List_20_1_Content">Подайте питание на устройство и снимите джампер <text:span text:style-name="Emphasis">X6</text:span>.</text:p>
        </text:list-item>
        <text:list-item>
          <text:p text:style-name="List_20_1_Content">Перейдите в папку <text:span text:style-name="Emphasis">burn_dietpi</text:span></text:p>
        </text:list-item>
        <text:list-item>
          <text:p text:style-name="List_20_1_Content_Last">Выполните скрипт <text:span text:style-name="Emphasis">burn_dietpi.sh</text:span></text:p>
        </text:list-item>
      </text:list>
      <text:p text:style-name="Text_20_body">Логин и пароль по умолчанию: <text:line-break/>
<text:span text:style-name="Strong_20_Emphasis">Логин: root</text:span> <text:line-break/>
<text:span text:style-name="Strong_20_Emphasis">Пароль: dietpi</text:span> <text:line-break/></text:p>
      <text:h text:style-name="Heading_20_2" text:outline-level="2"><text:bookmark-start text:name="__RefHeading___подача_питания_7"/><text:bookmark-start text:name="подача_питания"/>Подача питания<text:bookmark-end text:name="__RefHeading___подача_питания_7"/><text:bookmark-end text:name="подача_питания"/></text:h>
      <text:p text:style-name="Text_20_body">Хаб можно запитать двумя способами: подав 12 вольт (3 ампера) на клеммы снизу (подписано PWR), либо через Ehternet разьем по технологии PoE. <text:line-break/>
На плате хаба предусмотрен разьем для подключение батарейки, однако обратите внимание <text:span text:style-name="Strong_20_Emphasis">шелкография неправильная</text:span>. <text:line-break/>
<draw:frame draw:style-name="medialeft" draw:name="0" text:anchor-type="paragraph" draw:z-index="0" svg:width="10.583333333333cm" svg:height="12.46261682243cm"><draw:image xlink:href="Pictures/c8fd3e26d79dcd975758b3646681b2b0.png" xlink:type="simple" xlink:show="embed" xlink:actuate="onLoad"/></draw:frame></text:p>
      <text:h text:style-name="Heading_20_2" text:outline-level="2"><text:bookmark-start text:name="__RefHeading___запуск_устройства_8"/><text:bookmark-start text:name="запуск_устройства"/>Запуск устройства<text:bookmark-end text:name="__RefHeading___запуск_устройства_8"/><text:bookmark-end text:name="запуск_устройства"/></text:h>
      <text:p text:style-name="Text_20_body">На плате хаба, на правой стороне устройства нанесены метки <text:span text:style-name="Emphasis">RDX, GND, TXD</text:span>. Это разъем UART к которому можно подключить для взаимодействия с устройством. <text:span text:style-name="Emphasis">БОД 152000</text:span>. Для открытия терминала, на своем компьютере воспользуйтесь утилитой picocom</text:p>
      <text:p text:style-name="Preformatted_20_Text">picocom -b 115200 /dev/ttyUSB0</text:p>
      <text:h text:style-name="Heading_20_2" text:outline-level="2"><text:bookmark-start text:name="__RefHeading___работа_с_периферией_9"/><text:bookmark-start text:name="работа_с_периферией"/>Работа с периферией<text:bookmark-end text:name="__RefHeading___работа_с_периферией_9"/><text:bookmark-end text:name="работа_с_периферией"/></text:h>
      <text:h text:style-name="Heading_20_3" text:outline-level="3"><text:bookmark-start text:name="__RefHeading___wifi_10"/><text:bookmark-start text:name="wifi"/>WiFi<text:bookmark-end text:name="__RefHeading___wifi_10"/><text:bookmark-end text:name="wifi"/></text:h>
      <text:p text:style-name="Text_20_body">Включить wifi можно командой </text:p>
      <text:p text:style-name="Preformatted_20_Text">connmanctl enable wifi</text:p>
      <text:p text:style-name="Text_20_body">Чтобы проверить что wifi сети обнаруживаются, выполите две команды</text:p>
      <text:p text:style-name="Preformatted_20_Text">connmanctl scan wifi<text:line-break/>connmanctl services</text:p>
      <text:h text:style-name="Heading_20_3" text:outline-level="3"><text:bookmark-start text:name="__RefHeading___zigbee_11"/><text:bookmark-start text:name="zigbee"/>Zigbee<text:bookmark-end text:name="__RefHeading___zigbee_11"/><text:bookmark-end text:name="zigbee"/></text:h>
      <text:p text:style-name="Text_20_body">Zigbee модуль CC2652 R74 по пути: /dev/ttyS5</text:p>
      <text:p text:style-name="Text_20_body">Для проверки версии zigbee, воспользуйтесь следующей командой:</text:p>
      <text:p text:style-name="Preformatted_20_Text">/mnt/store/cc2652/check.sh</text:p>
      <text:h text:style-name="Heading_20_3" text:outline-level="3"><text:bookmark-start text:name="__RefHeading___usb_2.0_12"/><text:bookmark-start text:name="usb_2.0"/>USB 2.0<text:bookmark-end text:name="__RefHeading___usb_2.0_12"/><text:bookmark-end text:name="usb_2.0"/></text:h>
      <text:p text:style-name="Text_20_body">Разьем USB на верхней части устроства, позволяет подключать флешки и прочую периферию к хабу умного дома. По умолчанию USB разьем активен. Для проверки разъема, вставьте флешку и выполните команду </text:p>
      <text:p text:style-name="Preformatted_20_Text">cat <text:line-break/>/proc/partitions</text:p>
      <text:p text:style-name="Text_20_body">. Должно появиться новое устройство.</text:p>
      <text:h text:style-name="Heading_20_3" text:outline-level="3"><text:bookmark-start text:name="__RefHeading___pmic_13"/><text:bookmark-start text:name="pmic"/>PMIC<text:bookmark-end text:name="__RefHeading___pmic_13"/><text:bookmark-end text:name="pmic"/></text:h>
      <text:p text:style-name="Text_20_body">Проверить состояние аккумулятора можно командой </text:p>
      <text:p text:style-name="Preformatted_20_Text">cat /sys/class/power_supply/battery/uevent</text:p>
      <text:p text:style-name="Text_20_body">Пример вывода:</text:p>
      <text:p text:style-name="Preformatted_20_Text">POWER_SUPPLY_NAME=battery<text:line-break/>POWER_SUPPLY_STATUS=Discharging<text:line-break/>POWER_SUPPLY_CURRENT_NOW=1000<text:line-break/>POWER_SUPPLY_VOLTAGE_NOW=4230000<text:line-break/>POWER_SUPPLY_HEALTH=Good<text:line-break/>POWER_SUPPLY_CAPACITY=96<text:line-break/>POWER_SUPPLY_CAPACITY_LEVEL=Full<text:line-break/>POWER_SUPPLY_TEMP=188<text:line-break/>POWER_SUPPLY_CHARGE_COUNTER=0<text:line-break/>POWER_SUPPLY_CHARGE_FULL=5000000<text:line-break/>POWER_SUPPLY_CHARGE_FULL_DESIGN=5000000<text:line-break/>POWER_SUPPLY_TIME_TO_FULL_NOW=0</text:p>
      <text:h text:style-name="Heading_20_3" text:outline-level="3"><text:bookmark-start text:name="__RefHeading___последовательные_интерфейсы_14"/><text:bookmark-start text:name="последовательные_интерфейсы"/>Последовательные интерфейсы<text:bookmark-end text:name="__RefHeading___последовательные_интерфейсы_14"/><text:bookmark-end text:name="последовательные_интерфейсы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Интерфейс  </text:p>
          </table:table-cell>
          <table:table-cell office:value-type="string" table:style-name="tableheader">
            <text:p text:style-name="Table_20_Heading"> Устройство /dev  </text:p>
          </table:table-cell>
        </table:table-row>
        <table:table-row>
          <table:table-cell office:value-type="string" table:style-name="tablecell">
            <text:p text:style-name="tablealignleft"> RS232      </text:p>
          </table:table-cell>
          <table:table-cell office:value-type="string" table:style-name="tablecell">
            <text:p text:style-name="tablealignleft"> /dev/ttyS2       </text:p>
          </table:table-cell>
        </table:table-row>
        <table:table-row>
          <table:table-cell office:value-type="string" table:style-name="tablecell">
            <text:p text:style-name="tablealignleft"> RS485_1    </text:p>
          </table:table-cell>
          <table:table-cell office:value-type="string" table:style-name="tablecell">
            <text:p text:style-name="tablealignleft"> /dev/ttyS0       </text:p>
          </table:table-cell>
        </table:table-row>
        <table:table-row>
          <table:table-cell office:value-type="string" table:style-name="tablecell">
            <text:p text:style-name="tablealignleft"> RS485_2    </text:p>
          </table:table-cell>
          <table:table-cell office:value-type="string" table:style-name="tablecell">
            <text:p text:style-name="tablealignleft"> /dev/ttyS4       </text:p>
          </table:table-cell>
        </table:table-row>
        <table:table-row>
          <table:table-cell office:value-type="string" table:style-name="tablecell">
            <text:p text:style-name="tablealignleft"> Console    </text:p>
          </table:table-cell>
          <table:table-cell office:value-type="string" table:style-name="tablecell">
            <text:p text:style-name="tablealignleft"> /dev/ttyS3       </text:p>
          </table:table-cell>
        </table:table-row>
        <table:table-row>
          <table:table-cell office:value-type="string" table:style-name="tablecell">
            <text:p text:style-name="tablealignleft"> Zigbee     </text:p>
          </table:table-cell>
          <table:table-cell office:value-type="string" table:style-name="tablecell">
            <text:p text:style-name="tablealignleft"> /dev/ttyS5       </text:p>
          </table:table-cell>
        </table:table-row>
      </table:table>
      <text:list text:style-name="List_20_1" text:continue-numbering="false">
        <text:list-item>
          <text:p text:style-name="LastListParagraph_List_20_1_Content_First">Dietpi по умолчанию запускает getty сервис на ttyS2. Если не работает UART, надо сделать disable сервиса</text:p>
        </text:list-item>
      </text:list>
      <text:p text:style-name="Preformatted_20_Text">systemctl | grep ttyS2<text:line-break/>systemctl disable SERVICE_NAME</text:p>
      <text:h text:style-name="Heading_20_3" text:outline-level="3"><text:bookmark-start text:name="__RefHeading___сухие_контакты_15"/><text:bookmark-start text:name="сухие_контакты"/>Сухие контакты<text:bookmark-end text:name="__RefHeading___сухие_контакты_15"/><text:bookmark-end text:name="сухие_контакты"/></text:h>
      <text:p text:style-name="Text_20_body">Заведены как gpio. DIG_IN1 … DIG_IN4</text:p>
      <text:p text:style-name="Text_20_body">Скрипт для управления gpio через sysfs
<text:a xlink:type="simple" xlink:href="http://wiki.inmys.ru/inmys:prj:smart_home:dev:px30_evb:gpio.sh" text:style-name="Internet_20_link" text:visited-style-name="Visited_20_Internet_20_Link">gpio.sh</text:a></text:p>
      <text:p text:style-name="Preformatted_20_Text">#read state<text:line-break/>./gpio.sh DIG_IN1</text:p>
      <text:h text:style-name="Heading_20_3" text:outline-level="3"><text:bookmark-start text:name="__RefHeading___реле_и_светодиоды_на_передней_панели_16"/><text:bookmark-start text:name="реле_и_светодиоды_на_передней_панели"/>Реле и Светодиоды на передней панели<text:bookmark-end text:name="__RefHeading___реле_и_светодиоды_на_передней_панели_16"/><text:bookmark-end text:name="реле_и_светодиоды_на_передней_панели"/></text:h>
      <text:p text:style-name="Text_20_body">Заведены как светодиоды. </text:p>
      <text:p text:style-name="Preformatted_20_Text">ls /sys/class/leds/*<text:line-break/><text:line-break/>cat /sys/class/leds/RELAY_1/brightness<text:line-break/>echo 1 &gt; /sys/class/leds/RELAY_1/brightness<text:line-break/></text:p>
      <text:h text:style-name="Heading_20_3" text:outline-level="3"><text:bookmark-start text:name="__RefHeading___кнопки_на_передней_панели_17"/><text:bookmark-start text:name="кнопки_на_передней_панели"/>Кнопки на передней панели<text:bookmark-end text:name="__RefHeading___кнопки_на_передней_панели_17"/><text:bookmark-end text:name="кнопки_на_передней_панели"/></text:h>
      <text:p text:style-name="Text_20_body">Левая кнопка (питание) заведена на PMIC и при долго нажатии отключает устройство.
В линуксе генерирует событие <text:span text:style-name="Strong_20_Emphasis">KEY_POWER</text:span></text:p>
      <text:p text:style-name="Preformatted_20_Text">evtest /dev/input/event0</text:p>
      <text:p text:style-name="Text_20_body">Правая кнопка (PAIR) это GPIO процессора и в линуксе генерируется событие <text:span text:style-name="Strong_20_Emphasis">KEY_UP</text:span></text:p>
      <text:p text:style-name="Preformatted_20_Text">evtest /dev/input/event1</text:p>
      <text:h text:style-name="Heading_20_3" text:outline-level="3"><text:bookmark-start text:name="__RefHeading___i2c_18"/><text:bookmark-start text:name="i2c"/>I2C<text:bookmark-end text:name="__RefHeading___i2c_18"/><text:bookmark-end text:name="i2c"/></text:h>
      <text:h text:style-name="Heading_20_3" text:outline-level="3"><text:bookmark-start text:name="__RefHeading___rtc_19"/><text:bookmark-start text:name="rtc"/>RTC<text:bookmark-end text:name="__RefHeading___rtc_19"/><text:bookmark-end text:name="rtc"/></text:h>
      <text:h text:style-name="Heading_20_2" text:outline-level="2"><text:bookmark-start text:name="__RefHeading___запуск_zigbee2mqtt_20"/><text:bookmark-start text:name="запуск_zigbee2mqtt"/>Запуск Zigbee2MQTT<text:bookmark-end text:name="__RefHeading___запуск_zigbee2mqtt_20"/><text:bookmark-end text:name="запуск_zigbee2mqt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2::44:52</meta:creation-date>
    <dc:creator>Generated</dc:creator>
    <dc:date>2026-09-10T02::44:52</dc:date>
    <dc:language>en-US</dc:language>
    <meta:editing-cycles>1</meta:editing-cycles>
    <meta:editing-duration>PT0S</meta:editing-duration>
    <dc:title>inmys:prj:smart_home:dev:px30_evb:start</dc:title>
  </office:meta>
</office:document-meta>
</file>