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8e1d00f191c73bc90d844f575b5a71d.jpg"/>
  <manifest:file-entry manifest:media-type="image/jpeg" manifest:full-path="Pictures/e77b2781b313cd5d7983c0b723df3e1a.jpg"/>
  <manifest:file-entry manifest:media-type="image/jpeg" manifest:full-path="Pictures/18da8b96a8d1d14e171ff3252d1e39c4.jpg"/>
  <manifest:file-entry manifest:media-type="image/jpeg" manifest:full-path="Pictures/ea4c6944f6905f013d209f63275c5233.jpg"/>
  <manifest:file-entry manifest:media-type="image/jpeg" manifest:full-path="Pictures/fb314650581be7d5f8681da1e3afc98d.jpg"/>
  <manifest:file-entry manifest:media-type="image/svg+xml" manifest:full-path="Pictures/41e4c54c76653a43708700c62dce7b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mys:prj:inmys:brd:nms-nv-rk3568:v1:req:start"/><text:bookmark-start text:name="__RefHeading___тз_на_модуль_nms-nv-rk3568_v1_1"/><text:bookmark-start text:name="тз_на_модуль_nms-nv-rk3568_v1"/>ТЗ на модуль NMS-NV-RK3568 V1<text:bookmark-end text:name="__RefHeading___тз_на_модуль_nms-nv-rk3568_v1_1"/><text:bookmark-end text:name="тз_на_модуль_nms-nv-rk3568_v1"/></text:h>
      <text:h text:style-name="Heading_20_2" text:outline-level="2"><text:bookmark-start text:name="__RefHeading___функциональные_требования_2"/><text:bookmark-start text:name="функциональные_требования"/>Функциональные требования<text:bookmark-end text:name="__RefHeading___функциональные_требования_2"/><text:bookmark-end text:name="функциональные_требования"/></text:h>
      <text:p text:style-name="Text_20_body">Аналог SOM от Nvidia Jetson Nano, Jetson Xavier NX, Jetson TX2 на Процессоре Rockchip RK3568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Jetson Nano                                                          </text:p>
          </table:table-cell>
          <table:table-cell office:value-type="string" table:style-name="tableheader">
            <text:p text:style-name="Table_20_Heading"> Jetson TX2                                                              </text:p>
          </table:table-cell>
          <table:table-cell office:value-type="string" table:style-name="tableheader">
            <text:p text:style-name="Table_20_Heading"> Jetson Xavier NX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69.6 x 45 mm                                                         </text:p>
          </table:table-cell>
          <table:table-cell office:value-type="string" table:style-name="tablecell">
            <text:p text:style-name="tablealignleft"> 69.6 x 45 mm                                                            </text:p>
          </table:table-cell>
          <table:table-cell office:value-type="string" table:style-name="tablecell">
            <text:p text:style-name="tablealignleft"> 69.6 x 45 mm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0" text:anchor-type="as-char" draw:z-index="0" svg:width="17.568333333333cm" style:rel-width="100%" svg:height="12.3825cm" style:rel-height="scale"><draw:image xlink:href="Pictures/08e1d00f191c73bc90d844f575b5a71d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7.488958333333cm" style:rel-width="100%" svg:height="11.58875cm" style:rel-height="scale"><draw:image xlink:href="Pictures/e77b2781b313cd5d7983c0b723df3e1a.jp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19.182291666667cm" style:rel-width="100%" svg:height="14.12875cm" style:rel-height="scale"><draw:image xlink:href="Pictures/18da8b96a8d1d14e171ff3252d1e39c4.jpg" xlink:type="simple" xlink:show="embed" xlink:actuate="onLoad"/></draw:frame>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3" text:anchor-type="as-char" draw:z-index="3" svg:width="27.225625cm" style:rel-width="100%" svg:height="29.262916666667cm" style:rel-height="scale"><draw:image xlink:href="Pictures/ea4c6944f6905f013d209f63275c5233.jpg" xlink:type="simple" xlink:show="embed" xlink:actuate="onLoad"/></draw:frame>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27.093333333333cm" style:rel-width="100%" svg:height="14.022916666667cm" style:rel-height="scale"><draw:image xlink:href="Pictures/fb314650581be7d5f8681da1e3afc98d.jpg" xlink:type="simple" xlink:show="embed" xlink:actuate="onLoad"/></draw:frame> </text:p>
          </table:table-cell>
        </table:table-row>
      </table:table>
      <text:h text:style-name="Heading_20_3" text:outline-level="3"><text:bookmark-start text:name="__RefHeading___структурная_схема_3"/><text:bookmark-start text:name="структурная_схема"/>Структурная схема<text:bookmark-end text:name="__RefHeading___структурная_схема_3"/><text:bookmark-end text:name="структурная_схема"/></text:h>
      <text:h text:style-name="Heading_20_3" text:outline-level="3"><text:bookmark-start text:name="__RefHeading___основные_компоненты_4"/><text:bookmark-start text:name="основные_компоненты"/>Основные компоненты<text:bookmark-end text:name="__RefHeading___основные_компоненты_4"/><text:bookmark-end text:name="основные_компоненты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CPU           </text:p>
          </table:table-cell>
          <table:table-cell office:value-type="string" table:style-name="tablecell">
            <text:p text:style-name="tablealignleft"> RockChip  </text:p>
          </table:table-cell>
          <table:table-cell office:value-type="string" table:style-name="tablecell">
            <text:p text:style-name="tablealignleft"> <text:a xlink:type="simple" xlink:href="http://wiki.inmys.ru/wiki:cmp:proc:rockchip-rk3568:start" text:style-name="Internet_20_link" text:visited-style-name="Visited_20_Internet_20_Link">RK3568</text:a>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doc.inmys.ru/open?hash=8e535bb6da8543b126a1358af8451c88" text:style-name="Internet_20_link" text:visited-style-name="Visited_20_Internet_20_Link">Rockchip RK3568 Datasheet V1.2-20210601.pdf</text:a>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MIC          </text:p>
          </table:table-cell>
          <table:table-cell office:value-type="string" table:style-name="tablecell">
            <text:p text:style-name="tablealignleft"> RockChip  </text:p>
          </table:table-cell>
          <table:table-cell office:value-type="string" table:style-name="tablecell">
            <text:p text:style-name="tablealignleft"> <text:a xlink:type="simple" xlink:href="http://wiki.inmys.ru/wiki:cmp:pow:pmic:rockchip-rk809:start" text:style-name="Internet_20_link" text:visited-style-name="Visited_20_Internet_20_Link">rk809-5</text:a>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doc.inmys.ru/open?hash=b56d315854d8f1360d0c6d279788734c" text:style-name="Internet_20_link" text:visited-style-name="Visited_20_Internet_20_Link">Rockchip RK809 Datasheet V1.7 20201014.pdf</text:a>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TH PHY       </text:p>
          </table:table-cell>
          <table:table-cell office:value-type="string" table:style-name="tablecell">
            <text:p text:style-name="tablealignleft"> Broadcom  </text:p>
          </table:table-cell>
          <table:table-cell office:value-type="string" table:style-name="tablecell">
            <text:p text:style-name="tablealignleft"> bcm54210peb1imlg                                         </text:p>
          </table:table-cell>
          <table:table-cell office:value-type="string" table:style-name="tablecell">
            <text:p text:style-name="tablealignleft"> 1 gbit<text:line-break/>RGMII<text:line-break/>-40…85<text:line-break/>48-QFN (7x7x0.85)       </text:p>
          </table:table-cell>
          <table:table-cell office:value-type="string" table:style-name="tablecell">
            <text:p text:style-name="tablealignleft"> <text:a xlink:type="simple" xlink:href="http://doc.inmys.ru/open?hash=7b56c23345c061e716c438ae3b48fd07" text:style-name="Internet_20_link" text:visited-style-name="Visited_20_Internet_20_Link">MCS54210PE-DS01_8x8.pdf</text:a>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PDDR4        </text:p>
          </table:table-cell>
          <table:table-cell office:value-type="string" table:style-name="tablecell">
            <text:p text:style-name="tablealignleft"> Micron    </text:p>
          </table:table-cell>
          <table:table-cell office:value-type="string" table:style-name="tablecell">
            <text:p text:style-name="tablealignleft"> MT53D512M32D2DS-053                                      </text:p>
          </table:table-cell>
          <table:table-cell office:value-type="string" table:style-name="tablecell">
            <text:p text:style-name="tablealignleft"> 16 gbit (2GB)<text:line-break/>-25…85<text:line-break/>200-WFBGA (10×14.5×0.8)  </text:p>
          </table:table-cell>
          <table:table-cell office:value-type="string" table:style-name="tablecell">
            <text:p text:style-name="tablealignleft"> <text:a xlink:type="simple" xlink:href="http://doc.inmys.ru/open?hash=a4f171a91b991cf103a9120c6e1f9cad" text:style-name="Internet_20_link" text:visited-style-name="Visited_20_Internet_20_Link">200b_z11m_non_auto_lpddr4_lpddr4x.pdf</text:a>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MMC          </text:p>
          </table:table-cell>
          <table:table-cell office:value-type="string" table:style-name="tablecell">
            <text:p text:style-name="tablealignleft"> Kioxia    </text:p>
          </table:table-cell>
          <table:table-cell office:value-type="string" table:style-name="tablecell">
            <text:p text:style-name="tablealignleft"> thgamrg7t13bail                                          </text:p>
          </table:table-cell>
          <table:table-cell office:value-type="string" table:style-name="tablecell">
            <text:p text:style-name="tablealignleft"> 128 gbit (16GB)<text:line-break/>-25…85<text:line-break/>153-WFBGA (11.5×13)    </text:p>
          </table:table-cell>
          <table:table-cell office:value-type="string" table:style-name="tablecell">
            <text:p text:style-name="tablealignleft"> <text:a xlink:type="simple" xlink:href="http://doc.inmys.ru/open?hash=45e7b94d4c791f5218b333a0e97c3284" text:style-name="Internet_20_link" text:visited-style-name="Visited_20_Internet_20_Link">Kioxia_THGAMRG7T13BAIL_BiCS3 16GB_5_1_E_rev3_0_20200210.pdf</text:a><text:line-break/><text:a xlink:type="simple" xlink:href="https://www.digikey.com/en/products/detail/kioxia-america-inc/THGAMRG7T13BAIL/10229209" text:style-name="Internet_20_link" text:visited-style-name="Visited_20_Internet_20_Link">Digikey</text:a>  </text:p>
          </table:table-cell>
        </table:table-row>
        <table:table-row>
          <table:table-cell office:value-type="string" table:style-name="tablecell">
            <text:p text:style-name="tablealignleft"> RTC           </text:p>
          </table:table-cell>
          <table:table-cell office:value-type="string" table:style-name="tablecell">
            <text:p text:style-name="tablealignleft"> NXP       </text:p>
          </table:table-cell>
          <table:table-cell office:value-type="string" table:style-name="tablecell">
            <text:p text:style-name="tablealignleft"> PCF8523TK/1,118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doc.inmys.ru/open?hash=6e307ec9dd52004c540d6cbeae5b77e0" text:style-name="Internet_20_link" text:visited-style-name="Visited_20_Internet_20_Link">PCF8523.pdf</text:a>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oost DCDC    </text:p>
          </table:table-cell>
          <table:table-cell office:value-type="string" table:style-name="tablecell">
            <text:p text:style-name="tablealignleft"> Onsemi    </text:p>
          </table:table-cell>
          <table:table-cell office:value-type="string" table:style-name="tablecell">
            <text:p text:style-name="tablealignleft"> FAN48623UC50X                                            </text:p>
          </table:table-cell>
          <table:table-cell office:value-type="string" table:style-name="tablecell">
            <text:p text:style-name="tablealignleft"> 3-5.25V→5V                                         </text:p>
          </table:table-cell>
          <table:table-cell office:value-type="string" table:style-name="tablecell">
            <text:p text:style-name="tablealignleft"> <text:a xlink:type="simple" xlink:href="http://doc.inmys.ru/open?hash=7ef69d49b01ad1f05e0327b19a1d7780" text:style-name="Internet_20_link" text:visited-style-name="Visited_20_Internet_20_Link">FAIR-S-A0000507963-1.pdf</text:a>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uck DCDC     </text:p>
          </table:table-cell>
          <table:table-cell office:value-type="string" table:style-name="tablecell">
            <text:p text:style-name="tablealignleft"> Onsemi    </text:p>
          </table:table-cell>
          <table:table-cell office:value-type="string" table:style-name="tablecell">
            <text:p text:style-name="tablealignleft"> NCP1597BMNTWG                                            </text:p>
          </table:table-cell>
          <table:table-cell office:value-type="string" table:style-name="tablecell">
            <text:p text:style-name="tablealignleft"> 5V→3V3                                             </text:p>
          </table:table-cell>
          <table:table-cell office:value-type="string" table:style-name="tablecell">
            <text:p text:style-name="tablealignleft"> <text:a xlink:type="simple" xlink:href="http://doc.inmys.ru/open?hash=aff45d87fe1b690d769fbdcfc539a7aa" text:style-name="Internet_20_link" text:visited-style-name="Visited_20_Internet_20_Link">NCP1597B-D.PDF</text:a>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uck DCDC     </text:p>
          </table:table-cell>
          <table:table-cell office:value-type="string" table:style-name="tablecell">
            <text:p text:style-name="tablealignleft"> Onsemi    </text:p>
          </table:table-cell>
          <table:table-cell office:value-type="string" table:style-name="tablecell">
            <text:p text:style-name="tablealignleft"> FAN53200UC35X                                            </text:p>
          </table:table-cell>
          <table:table-cell office:value-type="string" table:style-name="tablecell">
            <text:p text:style-name="tablealignleft"> 3-5.25→0.9                                         </text:p>
          </table:table-cell>
          <table:table-cell office:value-type="string" table:style-name="tablecell">
            <text:p text:style-name="tablealignleft"> <text:a xlink:type="simple" xlink:href="http://doc.inmys.ru/open?hash=ea7c84ed349e79bfe49eaf3d83541167" text:style-name="Internet_20_link" text:visited-style-name="Visited_20_Internet_20_Link">FAN53200-D.PDF</text:a> </text:p>
          </table:table-cell>
        </table:table-row>
        <table:table-row>
          <table:table-cell office:value-type="string" table:style-name="tablecell">
            <text:p text:style-name="tablealignleft"> buck DCDC     </text:p>
          </table:table-cell>
          <table:table-cell office:value-type="string" table:style-name="tablecell">
            <text:p text:style-name="tablealignleft"> Diodes    </text:p>
          </table:table-cell>
          <table:table-cell office:value-type="string" table:style-name="tablecell">
            <text:p text:style-name="tablealignleft"> PAM2305CGFADJ                                            </text:p>
          </table:table-cell>
          <table:table-cell office:value-type="string" table:style-name="tablecell">
            <text:p text:style-name="tablealignleft"> 3-5.25→0.6                                         </text:p>
          </table:table-cell>
          <table:table-cell office:value-type="string" table:style-name="tablecell">
            <text:p text:style-name="tablealignleft"> <text:a xlink:type="simple" xlink:href="http://doc.inmys.ru/open?hash=195f5c42ee10a5367787366471f4ba97" text:style-name="Internet_20_link" text:visited-style-name="Visited_20_Internet_20_Link">PAM2305.pdf</text:a> </text:p>
          </table:table-cell>
        </table:table-row>
        <table:table-row>
          <table:table-cell office:value-type="string" table:style-name="tablecell">
            <text:p text:style-name="tablealignleft"> PCIe CLK GEN  </text:p>
          </table:table-cell>
          <table:table-cell office:value-type="string" table:style-name="tablecell">
            <text:p text:style-name="tablealignleft"> Diodes    </text:p>
          </table:table-cell>
          <table:table-cell office:value-type="string" table:style-name="tablecell">
            <text:p text:style-name="tablealignleft"> PI6CG18401                                               </text:p>
          </table:table-cell>
          <table:table-cell office:value-type="string" table:style-name="tablecell">
            <text:p text:style-name="tablealignleft"> 25 MHz XTAL→4x 100MHz                              </text:p>
          </table:table-cell>
          <table:table-cell office:value-type="string" table:style-name="tablecell">
            <text:p text:style-name="tablealignleft"> <text:a xlink:type="simple" xlink:href="http://doc.inmys.ru/open?hash=031001cd4f21d04f9d48cd81f1d01864" text:style-name="Internet_20_link" text:visited-style-name="Visited_20_Internet_20_Link">PI6CG18401.pdf</text:a>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2">
            <text:p text:style-name="tablealignleft"> SATA\USB3 SW  </text:p>
          </table:table-cell>
          <table:table-cell office:value-type="string" table:style-name="tablecell">
            <text:p text:style-name="tablealignleft"> Texas Instruments </text:p>
          </table:table-cell>
          <table:table-cell office:value-type="string" table:style-name="tablecell">
            <text:p text:style-name="tablealignleft"> <text:span text:style-name="del">HD3SS3202</text:span>                             </text:p>
          </table:table-cell>
          <table:table-cell office:value-type="string" table:style-name="tablecell" table:number-rows-spanned="2">
            <text:p text:style-name="tablealignleft"> SATA\USB3 switch 1:2                                </text:p>
          </table:table-cell>
          <table:table-cell office:value-type="string" table:style-name="tablecell">
            <text:p text:style-name="tablealignleft"> <text:a xlink:type="simple" xlink:href="http://doc.inmys.ru/open?hash=4715fa69b31f51d1774f42cd4b6c147e" text:style-name="Internet_20_link" text:visited-style-name="Visited_20_Internet_20_Link">hd3ss3202.pdf</text:a>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XP </text:p>
          </table:table-cell>
          <table:table-cell office:value-type="string" table:style-name="tablecell">
            <text:p text:style-name="tablealignleft"> CBTL02043A </text:p>
          </table:table-cell>
          <table:table-cell office:value-type="string" table:style-name="tablecell">
            <text:p text:style-name="tablealignleft"> <text:a xlink:type="simple" xlink:href="http://doc.inmys.ru/open?hash=857c4ebcc2cc8bc94b264648d7921230" text:style-name="Internet_20_link" text:visited-style-name="Visited_20_Internet_20_Link">CBTL02043BBQ,115.pdf</text:a> </text:p>
          </table:table-cell>
        </table:table-row>
      </table:table>
      <text:h text:style-name="Heading_20_3" text:outline-level="3"><text:bookmark-start text:name="__RefHeading___процессор_5"/><text:bookmark-start text:name="процессор"/>Процессор<text:bookmark-end text:name="__RefHeading___процессор_5"/><text:bookmark-end text:name="процессор"/></text:h>
      <text:p text:style-name="Text_20_body"><text:a xlink:type="simple" xlink:href="http://wiki.inmys.ru/wiki:cmp:proc:rockchip-rk3568:start" text:style-name="Internet_20_link" text:visited-style-name="Visited_20_Internet_20_Link">Rockchip RK3568</text:a></text:p>
      <text:h text:style-name="Heading_20_3" text:outline-level="3"><text:bookmark-start text:name="__RefHeading___ram_6"/><text:bookmark-start text:name="ram"/>RAM<text:bookmark-end text:name="__RefHeading___ram_6"/><text:bookmark-end text:name="ram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://doc.inmys.ru/open?hash=a4f171a91b991cf103a9120c6e1f9cad" text:style-name="Internet_20_link" text:visited-style-name="Visited_20_Internet_20_Link">Micron MT53D512M32D2DS-053</text:a> - 2 ГБ (16гбит) </text:p>
          </table:table-cell>
          <table:table-cell office:value-type="string" table:style-name="tablecell"/>
        </table:table-row>
      </table:table>
      <text:p text:style-name="Text_20_body">Предусмотреть вариант LPDDR4\LPDDR4x - изменение питания 1.1 \ 0.6 В</text:p>
      <text:h text:style-name="Heading_20_3" text:outline-level="3"><text:bookmark-start text:name="__RefHeading___flash_7"/><text:bookmark-start text:name="flash"/>FLASH<text:bookmark-end text:name="__RefHeading___flash_7"/><text:bookmark-end text:name="flash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eMMC <text:a xlink:type="simple" xlink:href="http://doc.inmys.ru/open?hash=45e7b94d4c791f5218b333a0e97c3284" text:style-name="Internet_20_link" text:visited-style-name="Visited_20_Internet_20_Link">Kioxia THGAMRG7T13BAIL</text:a><text:line-break/>16 ГБ <text:line-break/>8bit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sdcard_8"/><text:bookmark-start text:name="sdcard"/>SDCARD<text:bookmark-end text:name="__RefHeading___sdcard_8"/><text:bookmark-end text:name="sdcard"/></text:h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SDIO 3.0 4 bit </text:p>
          </table:table-cell>
          <table:covered-table-cell/>
        </table:table-row>
      </table:table>
      <text:h text:style-name="Heading_20_3" text:outline-level="3"><text:bookmark-start text:name="__RefHeading___rtc_9"/><text:bookmark-start text:name="rtc"/>RTC<text:bookmark-end text:name="__RefHeading___rtc_9"/><text:bookmark-end text:name="rtc"/></text:h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onboard discrete? </text:p>
          </table:table-cell>
          <table:covered-table-cell/>
        </table:table-row>
      </table:table>
      <text:h text:style-name="Heading_20_3" text:outline-level="3"><text:bookmark-start text:name="__RefHeading___видеоинтерфейсы_10"/><text:bookmark-start text:name="видеоинтерфейсы"/>Видеоинтерфейсы<text:bookmark-end text:name="__RefHeading___видеоинтерфейсы_10"/><text:bookmark-end text:name="видеоинтерфейсы"/></text:h>
      <text:p text:style-name="Text_20_body"><draw:frame draw:style-name="media" draw:name="5" text:anchor-type="as-char" draw:z-index="5" svg:width="" svg:rel-width="100%" svg:height="0cm"><draw:image xlink:href="Pictures/41e4c54c76653a43708700c62dce7b63.sv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primary </text:p>
          </table:table-cell>
          <table:table-cell office:value-type="string" table:style-name="tablecell" table:number-columns-spanned="2">
            <text:p text:style-name="tablealignleft"> HDMI </text:p>
          </table:table-cell>
          <table:covered-table-cell/>
        </table:table-row>
        <table:table-row>
          <table:table-cell office:value-type="string" table:style-name="tablecell">
            <text:p text:style-name="tablealignleft"> secondary </text:p>
          </table:table-cell>
          <table:table-cell office:value-type="string" table:style-name="tablecell" table:number-columns-spanned="2">
            <text:p text:style-name="tablealignleft"> MIPI DSI 4 lines </text:p>
          </table:table-cell>
          <table:covered-table-cell/>
        </table:table-row>
        <table:table-row>
          <table:table-cell office:value-type="string" table:style-name="tablecell">
            <text:p text:style-name="tablealignleft"> third </text:p>
          </table:table-cell>
          <table:table-cell office:value-type="string" table:style-name="tablecell" table:number-columns-spanned="2">
            <text:p text:style-name="tablealignleft"> eDP </text:p>
          </table:table-cell>
          <table:covered-table-cell/>
        </table:table-row>
      </table:table>
      <text:h text:style-name="Heading_20_3" text:outline-level="3"><text:bookmark-start text:name="__RefHeading___ethernet_11"/><text:bookmark-start text:name="ethernet"/>Ethernet<text:bookmark-end text:name="__RefHeading___ethernet_11"/><text:bookmark-end text:name="etherne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1 x onboard Gigabit PHY<text:line-break/><text:a xlink:type="simple" xlink:href="#inmys:prj:inmys:brd:nms-nv-rk3568:v1:req:start" text:style-name="Local_20_link" text:visited-style-name="Visited_20_Local_20_Link">DAPU?</text:a> (RGMII)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usb_2.0_12"/><text:bookmark-start text:name="usb_2.0"/>USB 2.0<text:bookmark-end text:name="__RefHeading___usb_2.0_12"/><text:bookmark-end text:name="usb_2.0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?x host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usb_3.0_13"/><text:bookmark-start text:name="usb_3.0"/>USB 3.0<text:bookmark-end text:name="__RefHeading___usb_3.0_13"/><text:bookmark-end text:name="usb_3.0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?x device OTG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cie_2.1_14"/><text:bookmark-start text:name="pcie_2.1"/>PCIe 2.1<text:bookmark-end text:name="__RefHeading___pcie_2.1_14"/><text:bookmark-end text:name="pcie_2.1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? lane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cie_3.0_15"/><text:bookmark-start text:name="pcie_3.0"/>PCIe 3.0<text:bookmark-end text:name="__RefHeading___pcie_3.0_15"/><text:bookmark-end text:name="pcie_3.0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? lane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uart_16"/><text:bookmark-start text:name="uart"/>UART<text:bookmark-end text:name="__RefHeading___uart_16"/><text:bookmark-end text:name="uar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?x (console)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can_17"/><text:bookmark-start text:name="can"/>CAN<text:bookmark-end text:name="__RefHeading___can_17"/><text:bookmark-end text:name="ca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?x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spi_18"/><text:bookmark-start text:name="spi"/>SPI<text:bookmark-end text:name="__RefHeading___spi_18"/><text:bookmark-end text:name="spi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?x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i2c_19"/><text:bookmark-start text:name="i2c"/>I2C<text:bookmark-end text:name="__RefHeading___i2c_19"/><text:bookmark-end text:name="i2c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?x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wm_20"/><text:bookmark-start text:name="pwm"/>PWM<text:bookmark-end text:name="__RefHeading___pwm_20"/><text:bookmark-end text:name="pwm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?x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gpio_21"/><text:bookmark-start text:name="gpio"/>GPIO<text:bookmark-end text:name="__RefHeading___gpio_21"/><text:bookmark-end text:name="gpio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?x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hw_reset_22"/><text:bookmark-start text:name="hw_reset"/>HW Reset<text:bookmark-end text:name="__RefHeading___hw_reset_22"/><text:bookmark-end text:name="hw_reset"/></text:h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+? </text:p>
          </table:table-cell>
          <table:covered-table-cell/>
        </table:table-row>
      </table:table>
      <text:h text:style-name="Heading_20_3" text:outline-level="3"><text:bookmark-start text:name="__RefHeading___on_off_23"/><text:bookmark-start text:name="on_off"/>ON\OFF<text:bookmark-end text:name="__RefHeading___on_off_23"/><text:bookmark-end text:name="on_off"/></text:h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+? </text:p>
          </table:table-cell>
          <table:covered-table-cell/>
        </table:table-row>
      </table:table>
      <text:h text:style-name="Heading_20_3" text:outline-level="3"><text:bookmark-start text:name="__RefHeading___входное_питание_24"/><text:bookmark-start text:name="входное_питание"/>входное питание<text:bookmark-end text:name="__RefHeading___входное_питание_24"/><text:bookmark-end text:name="входное_питание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5В </text:p>
          </table:table-cell>
          <table:table-cell office:value-type="string" table:style-name="tablecell">
            <text:p text:style-name="tablealignleft"> (в SMARC 3-5В) </text:p>
          </table:table-cell>
        </table:table-row>
      </table:table>
      <text:h text:style-name="Heading_20_3" text:outline-level="3"><text:bookmark-start text:name="__RefHeading___pmic_25"/><text:bookmark-start text:name="pmic"/>PMIC<text:bookmark-end text:name="__RefHeading___pmic_25"/><text:bookmark-end text:name="pmic"/></text:h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RK809-5 </text:p>
          </table:table-cell>
          <table:covered-table-cell/>
        </table:table-row>
      </table:table>
      <text:h text:style-name="Heading_20_3" text:outline-level="3"><text:bookmark-start text:name="__RefHeading___rtc_power_26"/><text:bookmark-start text:name="rtc_power"/>RTC power<text:bookmark-end text:name="__RefHeading___rtc_power_26"/><text:bookmark-end text:name="rtc_power"/></text:h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ext </text:p>
          </table:table-cell>
          <table:covered-table-cell/>
        </table:table-row>
      </table:table>
      <text:h text:style-name="Heading_20_2" text:outline-level="2"><text:bookmark-start text:name="__RefHeading___конструктивные_требования_27"/><text:bookmark-start text:name="конструктивные_требования"/>Конструктивные требования<text:bookmark-end text:name="__RefHeading___конструктивные_требования_27"/><text:bookmark-end text:name="конструктивные_требования"/></text:h>
      <text:h text:style-name="Heading_20_3" text:outline-level="3"><text:bookmark-start text:name="__RefHeading___формфактор_28"/><text:bookmark-start text:name="формфактор"/>Формфактор<text:bookmark-end text:name="__RefHeading___формфактор_28"/><text:bookmark-end text:name="формфактор"/></text:h>
      <text:p text:style-name="Text_20_body">Nvidia SOM (Jetson Nano, Jetson Xavier NX, Jetson TX2)</text:p>
      <text:h text:style-name="Heading_20_3" text:outline-level="3"><text:bookmark-start text:name="__RefHeading___охлаждение_29"/><text:bookmark-start text:name="охлаждение"/>Охлаждение<text:bookmark-end text:name="__RefHeading___охлаждение_29"/><text:bookmark-end text:name="охлаждение"/></text:h>
      <text:p text:style-name="Text_20_body">Предусмотреть 2 отверстия рядом с процессором для лучшего прижима\крепления радиатора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25_1"/><table:table-row><table:table-cell office:value-type="string" table:style-name="tablecell"><text:p text:style-name="tablealignleft">???</text:p></table:table-cell></table:table-row></table:table></draw:text-box></draw:frame></text:p>
      <text:list text:style-name="List_20_1" text:continue-numbering="false">
        <text:list-item>
          <text:p text:style-name="List_20_1_Content_First">Диаметр:</text:p>
        </text:list-item>
        <text:list-item>
          <text:p text:style-name="List_20_1_Content_Last">KeepOut:</text:p>
        </text:list-item>
      </text:list>
      <text:h text:style-name="Heading_20_3" text:outline-level="3"><text:bookmark-start text:name="__RefHeading___примерный_внешний_вид_30"/><text:bookmark-start text:name="примерный_внешний_вид"/>Примерный внешний вид<text:bookmark-end text:name="__RefHeading___примерный_внешний_вид_30"/><text:bookmark-end text:name="примерный_внешний_вид"/></text:h>
      <text:h text:style-name="Heading_20_3" text:outline-level="3"><text:bookmark-start text:name="__RefHeading___разъёмы_31"/><text:bookmark-start text:name="разъёмы"/>Разъёмы<text:bookmark-end text:name="__RefHeading___разъёмы_31"/><text:bookmark-end text:name="разъёмы"/></text:h>
      <text:h text:style-name="Heading_20_4" text:outline-level="4"><text:bookmark-start text:name="__RefHeading___system_connector_32"/><text:bookmark-start text:name="system_connector"/>System connector<text:bookmark-end text:name="__RefHeading___system_connector_32"/><text:bookmark-end text:name="system_connector"/></text:h>
      <text:p text:style-name="Text_20_body">Краевой разъём: SO-DIMM 260 PIN</text:p>
      <text:h text:style-name="Heading_20_2" text:outline-level="2"><text:bookmark-start text:name="__RefHeading___эксплуатационные_требования_33"/><text:bookmark-start text:name="эксплуатационные_требования"/>Эксплуатационные? требования<text:bookmark-end text:name="__RefHeading___эксплуатационные_требования_33"/><text:bookmark-end text:name="эксплуатационные_требования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emp range      </text:p>
          </table:table-cell>
          <table:table-cell office:value-type="string" table:style-name="tablecell">
            <text:p text:style-name="tablealignleft"> industrial </text:p>
          </table:table-cell>
          <table:table-cell office:value-type="string" table:style-name="tablecell">
            <text:p text:style-name="tablealignleft"> память, eMMC от -20 - это Industrial? </text:p>
          </table:table-cell>
        </table:table-row>
      </table:table>
      <text:h text:style-name="Heading_20_2" text:outline-level="2"><text:bookmark-start text:name="__RefHeading___разное_34"/><text:bookmark-start text:name="разное"/>Разное<text:bookmark-end text:name="__RefHeading___разное_34"/><text:bookmark-end text:name="разное"/></text:h>
      <text:h text:style-name="Heading_20_3" text:outline-level="3"><text:bookmark-start text:name="__RefHeading___документация_35"/><text:bookmark-start text:name="документация"/>Документация<text:bookmark-end text:name="__RefHeading___документация_35"/><text:bookmark-end text:name="документация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7">
            <text:p text:style-name="Table_20_Heading"> <text:a xlink:type="simple" xlink:href="http://wiki.inmys.ru/wiki:cmp:mem:lpddr4:start" text:style-name="Internet_20_link" text:visited-style-name="Visited_20_Internet_20_Link">IC-MEM-LPDDR4</text:a>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link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xt  </text:p>
          </table:table-cell>
          <table:table-cell office:value-type="string" table:style-name="tableheader">
            <text:p text:style-name="Table_20_Heading"> description                                                                                  </text:p>
          </table:table-cell>
          <table:table-cell office:value-type="string" table:style-name="tableheader">
            <text:p text:style-name="Table_20_Heading"> manufacturer  </text:p>
          </table:table-cell>
          <table:table-cell office:value-type="string" table:style-name="tableheader">
            <text:p text:style-name="Table_20_Heading"> version    </text:p>
          </table:table-cell>
          <table:table-cell office:value-type="string" table:style-name="tableheader">
            <text:p text:style-name="Table_20_Heading"> date         </text:p>
          </table:table-cell>
          <table:table-cell office:value-type="string" table:style-name="tableheader">
            <text:p text:style-name="Table_20_Heading"> lang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a4f171a91b991cf103a9120c6e1f9cad" text:style-name="Internet_20_link" text:visited-style-name="Visited_20_Internet_20_Link">200b_z11m_non_auto_lpddr4_lpddr4x.pdf</text:a>                        </text:p>
          </table:table-cell>
          <table:table-cell office:value-type="string" table:style-name="tablecell">
            <text:p text:style-name="tablealignleft"> pdf  </text:p>
          </table:table-cell>
          <table:table-cell office:value-type="string" table:style-name="tablecell">
            <text:p text:style-name="tablealignleft"> LPDDR4/LPDDR4X SDRAM MT53D512M16D1, MT53D512M32D2, MT53D1024M32D4 200b: x16/x32 Features     </text:p>
          </table:table-cell>
          <table:table-cell office:value-type="string" table:style-name="tablecell">
            <text:p text:style-name="tablealignleft"> Micron        </text:p>
          </table:table-cell>
          <table:table-cell office:value-type="string" table:style-name="tablecell">
            <text:p text:style-name="tablealignleft"> D 3/20 EN  </text:p>
          </table:table-cell>
          <table:table-cell office:value-type="string" table:style-name="tablecell">
            <text:p text:style-name="tablealignleft"> 2017         </text:p>
          </table:table-cell>
          <table:table-cell office:value-type="string" table:style-name="tablecell">
            <text:p text:style-name="tablealignleft"> EN    </text:p>
          </table:table-cell>
        </table:table-row>
        <table:table-row>
          <table:table-cell office:value-type="string" table:style-name="tableheader" table:number-columns-spanned="7">
            <text:p text:style-name="Table_20_Heading"> <text:a xlink:type="simple" xlink:href="http://wiki.inmys.ru/wiki:cmp:mem_emmc:start" text:style-name="Internet_20_link" text:visited-style-name="Visited_20_Internet_20_Link">IC-MEM-eMMC</text:a>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link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xt  </text:p>
          </table:table-cell>
          <table:table-cell office:value-type="string" table:style-name="tableheader">
            <text:p text:style-name="Table_20_Heading"> description                                                                                  </text:p>
          </table:table-cell>
          <table:table-cell office:value-type="string" table:style-name="tableheader">
            <text:p text:style-name="Table_20_Heading"> manufacturer  </text:p>
          </table:table-cell>
          <table:table-cell office:value-type="string" table:style-name="tableheader">
            <text:p text:style-name="Table_20_Heading"> version    </text:p>
          </table:table-cell>
          <table:table-cell office:value-type="string" table:style-name="tableheader">
            <text:p text:style-name="Table_20_Heading"> date         </text:p>
          </table:table-cell>
          <table:table-cell office:value-type="string" table:style-name="tableheader">
            <text:p text:style-name="Table_20_Heading"> lang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45e7b94d4c791f5218b333a0e97c3284" text:style-name="Internet_20_link" text:visited-style-name="Visited_20_Internet_20_Link">Kioxia_THGAMRG7T13BAIL_BiCS3 16GB_5_1_E_rev3_0_20200210.pdf</text:a>  </text:p>
          </table:table-cell>
          <table:table-cell office:value-type="string" table:style-name="tablecell">
            <text:p text:style-name="tablealignleft"> pdf  </text:p>
          </table:table-cell>
          <table:table-cell office:value-type="string" table:style-name="tablecell">
            <text:p text:style-name="tablealignleft"> 16GB EMMC 11.5×13 153ball                                                                    </text:p>
          </table:table-cell>
          <table:table-cell office:value-type="string" table:style-name="tablecell">
            <text:p text:style-name="tablealignleft"> Kioxia        </text:p>
          </table:table-cell>
          <table:table-cell office:value-type="string" table:style-name="tablecell">
            <text:p text:style-name="tablealignleft"> V3.0       </text:p>
          </table:table-cell>
          <table:table-cell office:value-type="string" table:style-name="tablecell">
            <text:p text:style-name="tablealignleft"> 2020.02      </text:p>
          </table:table-cell>
          <table:table-cell office:value-type="string" table:style-name="tablecell">
            <text:p text:style-name="tablealignleft"> EN    </text:p>
          </table:table-cell>
        </table:table-row>
        <table:table-row>
          <table:table-cell office:value-type="string" table:style-name="tableheader" table:number-columns-spanned="7">
            <text:p text:style-name="Table_20_Heading"> <text:a xlink:type="simple" xlink:href="http://wiki.inmys.ru/wiki:cmp:if_eth_phy:start" text:style-name="Internet_20_link" text:visited-style-name="Visited_20_Internet_20_Link">IC-IF-ETH-PHY</text:a>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link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xt  </text:p>
          </table:table-cell>
          <table:table-cell office:value-type="string" table:style-name="tableheader">
            <text:p text:style-name="Table_20_Heading"> description                                                                                  </text:p>
          </table:table-cell>
          <table:table-cell office:value-type="string" table:style-name="tableheader">
            <text:p text:style-name="Table_20_Heading"> manufacturer  </text:p>
          </table:table-cell>
          <table:table-cell office:value-type="string" table:style-name="tableheader">
            <text:p text:style-name="Table_20_Heading"> version    </text:p>
          </table:table-cell>
          <table:table-cell office:value-type="string" table:style-name="tableheader">
            <text:p text:style-name="Table_20_Heading"> date         </text:p>
          </table:table-cell>
          <table:table-cell office:value-type="string" table:style-name="tableheader">
            <text:p text:style-name="Table_20_Heading"> lang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35e47ff56f4aa01bf7b6e7c3347b8c6c" text:style-name="Internet_20_link" text:visited-style-name="Visited_20_Internet_20_Link">BCM54210E-AN102-RDS.pdf</text:a>                                      </text:p>
          </table:table-cell>
          <table:table-cell office:value-type="string" table:style-name="tablecell">
            <text:p text:style-name="tablealignleft"> pdf  </text:p>
          </table:table-cell>
          <table:table-cell office:value-type="string" table:style-name="tablecell">
            <text:p text:style-name="tablealignleft"> BCM54210E Design Guide                                                                       </text:p>
          </table:table-cell>
          <table:table-cell office:value-type="string" table:style-name="tablecell">
            <text:p text:style-name="tablealignleft"> Broadcom      </text:p>
          </table:table-cell>
          <table:table-cell office:value-type="string" table:style-name="tablecell"/>
          <table:table-cell office:value-type="string" table:style-name="tablecell">
            <text:p text:style-name="tablealignleft"> 2015.06      </text:p>
          </table:table-cell>
          <table:table-cell office:value-type="string" table:style-name="tablecell">
            <text:p text:style-name="tablealignleft"> EN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7b56c23345c061e716c438ae3b48fd07" text:style-name="Internet_20_link" text:visited-style-name="Visited_20_Internet_20_Link">MCS54210PE-DS01_8x8.pdf</text:a>                                      </text:p>
          </table:table-cell>
          <table:table-cell office:value-type="string" table:style-name="tablecell">
            <text:p text:style-name="tablealignleft"> pdf  </text:p>
          </table:table-cell>
          <table:table-cell office:value-type="string" table:style-name="tablecell">
            <text:p text:style-name="tablealignleft"> BCM54210E Datasheet                                                                          </text:p>
          </table:table-cell>
          <table:table-cell office:value-type="string" table:style-name="tablecell">
            <text:p text:style-name="tablealignleft"> Broadcom      </text:p>
          </table:table-cell>
          <table:table-cell office:value-type="string" table:style-name="tablecell"/>
          <table:table-cell office:value-type="string" table:style-name="tablecell">
            <text:p text:style-name="tablealignleft"> 2020.03      </text:p>
          </table:table-cell>
          <table:table-cell office:value-type="string" table:style-name="tablecell">
            <text:p text:style-name="tablealignleft"> EN    </text:p>
          </table:table-cell>
        </table:table-row>
        <table:table-row>
          <table:table-cell office:value-type="string" table:style-name="tableheader" table:number-columns-spanned="7">
            <text:p text:style-name="Table_20_Heading"> <text:a xlink:type="simple" xlink:href="http://wiki.inmys.ru/wiki:cmp:ic_if_switch:start" text:style-name="Internet_20_link" text:visited-style-name="Visited_20_Internet_20_Link">IC-IF-SWITCH</text:a>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4715fa69b31f51d1774f42cd4b6c147e" text:style-name="Internet_20_link" text:visited-style-name="Visited_20_Internet_20_Link">hd3ss3202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HD3SS3202</text:span> Two-Channel Differential 2:1/1:2 USB3.1 Mux/Demux<text:line-break/>SLASEO1A –MAY 2018–REVISED SEPTEMBER 2018<text:line-break/><text:line-break/>HD3SS3202IRSVR<text:line-break/>HD3SS3202IRSVT<text:line-break/>HD3SS3202RSVR<text:line-break/>HD3SS3202RSVT<text:line-break/> </text:p>
          </table:table-cell>
          <table:table-cell office:value-type="string" table:style-name="tablecell">
            <text:p text:style-name="tablealignleft"> Texas Instruments </text:p>
          </table:table-cell>
          <table:table-cell office:value-type="string" table:style-name="tablecell">
            <text:p text:style-name="tablealignleft"> rev. A </text:p>
          </table:table-cell>
          <table:table-cell office:value-type="string" table:style-name="tablecell">
            <text:p text:style-name="tablealignleft"> 2018.09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header" table:number-columns-spanned="7">
            <text:p text:style-name="Table_20_Heading"> <text:a xlink:type="simple" xlink:href="http://wiki.inmys.ru/wiki:cmp:freq_clk_gen:start" text:style-name="Internet_20_link" text:visited-style-name="Visited_20_Internet_20_Link">IF-FREQ-CLKGEN</text:a>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031001cd4f21d04f9d48cd81f1d01864" text:style-name="Internet_20_link" text:visited-style-name="Visited_20_Internet_20_Link">PI6CG18401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PI6CG18401</text:span><text:line-break/>Diodes<text:line-break/>Very Low Power 4-Output PCIe Clock Generator With On-chip Termination </text:p>
          </table:table-cell>
          <table:table-cell office:value-type="string" table:style-name="tablecell">
            <text:p text:style-name="tablealignleft"> Diodes </text:p>
          </table:table-cell>
          <table:table-cell office:value-type="string" table:style-name="tablecell">
            <text:p text:style-name="tablealignleft"> rev 3-2 </text:p>
          </table:table-cell>
          <table:table-cell office:value-type="string" table:style-name="tablecell">
            <text:p text:style-name="tablealignleft"> 2022.01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header" table:number-columns-spanned="7">
            <text:p text:style-name="Table_20_Heading"> <text:a xlink:type="simple" xlink:href="http://wiki.inmys.ru/wiki:cmp:freq_rtc:start" text:style-name="Internet_20_link" text:visited-style-name="Visited_20_Internet_20_Link">IC-FREQ-RTC</text:a>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6e307ec9dd52004c540d6cbeae5b77e0" text:style-name="Internet_20_link" text:visited-style-name="Visited_20_Internet_20_Link">PCF8523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PCF8523</text:span><text:line-break/>NXP<text:line-break/>Real-Time Clock (RTC) and calendar<text:line-break/>Rev. 7 — 28 April 2015  </text:p>
          </table:table-cell>
          <table:table-cell office:value-type="string" table:style-name="tablecell">
            <text:p text:style-name="tablealignleft"> NXP </text:p>
          </table:table-cell>
          <table:table-cell office:value-type="string" table:style-name="tablecell">
            <text:p text:style-name="tablealignleft"> rev. 7 </text:p>
          </table:table-cell>
          <table:table-cell office:value-type="string" table:style-name="tablecell">
            <text:p text:style-name="tablealignleft"> 2015.04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header" table:number-columns-spanned="7">
            <text:p text:style-name="Table_20_Heading"> <text:a xlink:type="simple" xlink:href="http://wiki.inmys.ru/wiki:cmp:pow_dcdc:start" text:style-name="Internet_20_link" text:visited-style-name="Visited_20_Internet_20_Link">IC-POW-DCDC</text:a>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ea7c84ed349e79bfe49eaf3d83541167" text:style-name="Internet_20_link" text:visited-style-name="Visited_20_Internet_20_Link">FAN53200-D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FAN53200</text:span><text:line-break/>Onsemi<text:line-break/>TinyBuck Regulator, Digitally Programmable, 5 A, 2.4 MHz<text:line-break/> </text:p>
          </table:table-cell>
          <table:table-cell office:value-type="string" table:style-name="tablecell">
            <text:p text:style-name="tablealignleft"> Onsemi </text:p>
          </table:table-cell>
          <table:table-cell office:value-type="string" table:style-name="tablecell">
            <text:p text:style-name="tablealignleft"> rev. 3 </text:p>
          </table:table-cell>
          <table:table-cell office:value-type="string" table:style-name="tablecell">
            <text:p text:style-name="tablealignleft"> 2020.05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7ef69d49b01ad1f05e0327b19a1d7780" text:style-name="Internet_20_link" text:visited-style-name="Visited_20_Internet_20_Link">FAIR-S-A0000507963-1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FAN48623</text:span><text:line-break/>Onsemi (Fairchild)<text:line-break/>2500 mA Boost DCDC with Bypass Mode </text:p>
          </table:table-cell>
          <table:table-cell office:value-type="string" table:style-name="tablecell">
            <text:p text:style-name="tablealignleft"> Onsemi (Fairchild) </text:p>
          </table:table-cell>
          <table:table-cell office:value-type="string" table:style-name="tablecell">
            <text:p text:style-name="tablealignleft"> rev. 1.7 </text:p>
          </table:table-cell>
          <table:table-cell office:value-type="string" table:style-name="tablecell">
            <text:p text:style-name="tablealignleft"> 2015.03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aff45d87fe1b690d769fbdcfc539a7aa" text:style-name="Internet_20_link" text:visited-style-name="Visited_20_Internet_20_Link">NCP1597B-D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NCP1597B</text:span><text:line-break/>Onsemi<text:line-break/>Buck Regulator - Synchronous 1 MHz, 2 A  </text:p>
          </table:table-cell>
          <table:table-cell office:value-type="string" table:style-name="tablecell">
            <text:p text:style-name="tablealignleft"> Onsemi </text:p>
          </table:table-cell>
          <table:table-cell office:value-type="string" table:style-name="tablecell">
            <text:p text:style-name="tablealignleft"> rev. 2 </text:p>
          </table:table-cell>
          <table:table-cell office:value-type="string" table:style-name="tablecell">
            <text:p text:style-name="tablealignleft"> 2019.08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195f5c42ee10a5367787366471f4ba97" text:style-name="Internet_20_link" text:visited-style-name="Visited_20_Internet_20_Link">PAM2305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PAM2305</text:span><text:line-break/>Diodes<text:line-break/>1A STEP-DOWN DC-DC CONVERTER  </text:p>
          </table:table-cell>
          <table:table-cell office:value-type="string" table:style-name="tablecell">
            <text:p text:style-name="tablealignleft"> Diodes </text:p>
          </table:table-cell>
          <table:table-cell office:value-type="string" table:style-name="tablecell">
            <text:p text:style-name="tablealignleft"> rev. 2-6 </text:p>
          </table:table-cell>
          <table:table-cell office:value-type="string" table:style-name="tablecell">
            <text:p text:style-name="tablealignleft"> 2013.01 </text:p>
          </table:table-cell>
          <table:table-cell office:value-type="string" table:style-name="tablecell">
            <text:p text:style-name="tablealignleft"> EN </text:p>
          </table:table-cell>
        </table:table-row>
      </table:table>
      <text:h text:style-name="Heading_20_3" text:outline-level="3"><text:bookmark-start text:name="__RefHeading___разная_инфа_36"/><text:bookmark-start text:name="разная_инфа"/>Разная инфа<text:bookmark-end text:name="__RefHeading___разная_инфа_36"/><text:bookmark-end text:name="разная_инфа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0::15:36</meta:creation-date>
    <dc:creator>Generated</dc:creator>
    <dc:date>2026-09-07T00::15:36</dc:date>
    <dc:language>en-US</dc:language>
    <meta:editing-cycles>1</meta:editing-cycles>
    <meta:editing-duration>PT0S</meta:editing-duration>
    <dc:title>inmys:prj:inmys:brd:nms-nv-rk3568:v1:req:start</dc:title>
  </office:meta>
</office:document-meta>
</file>