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6dbcbc842b06b11759850231437823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mys:prj:inmys:brd:nms-nv-rk3568:start"/><text:bookmark-start text:name="__RefHeading___nms-nv-rk3568_1"/><text:bookmark-start text:name="nms-nv-rk3568"/>NMS-NV-RK3568<text:bookmark-end text:name="__RefHeading___nms-nv-rk3568_1"/><text:bookmark-end text:name="nms-nv-rk3568"/></text:h>
      <text:p text:style-name="Text_20_body"><draw:frame draw:style-name="mediacenter" draw:name="NMS-NV-RK3568 V1  Legend" text:anchor-type="paragraph" draw:z-index="0" svg:width="12.7cm"><draw:text-box><text:p text:style-name="legendcenter"><draw:frame draw:style-name="mediacenter" draw:name="NMS-NV-RK3568 V1 " text:anchor-type="paragraph" draw:z-index="0" svg:width="12.7cm" svg:height="8.2430188679245cm"><draw:image xlink:href="Pictures/26dbcbc842b06b117598502314378239.jpg" xlink:type="simple" xlink:show="embed" xlink:actuate="onLoad"/></draw:frame>NMS-NV-RK3568 V1 </text:p></draw:text-box></draw:frame><text:line-break/>Документация: <text:a xlink:type="simple" xlink:href="http://wiki.inmys.ru/boards:nms-nv-rk3568:start" text:style-name="Internet_20_link" text:visited-style-name="Visited_20_Internet_20_Link">nms-nv-rk3568</text:a></text:p>
      <text:p text:style-name="Text_20_body">Совместимые материнские платы: Nvidia dev board Nano, TX2-NX, Xavier ???</text:p>
      <text:p text:style-name="Text_20_body"><text:a xlink:type="simple" xlink:href="http://wiki.inmys.ru/inmys:prj:inmys:brd:nms-nv-rk3568:compatible:start" text:style-name="Internet_20_link" text:visited-style-name="Visited_20_Internet_20_Link">Совместимость с отладками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3::24:37</meta:creation-date>
    <dc:creator>Generated</dc:creator>
    <dc:date>2026-09-05T23::24:37</dc:date>
    <dc:language>en-US</dc:language>
    <meta:editing-cycles>1</meta:editing-cycles>
    <meta:editing-duration>PT0S</meta:editing-duration>
    <dc:title>inmys:prj:inmys:brd:nms-nv-rk3568:start</dc:title>
  </office:meta>
</office:document-meta>
</file>