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88:v2_ru:errata:start"/><text:bookmark-start text:name="__RefHeading___errata_nms-sm-k3588_v2_1"/><text:bookmark-start text:name="errata_nms-sm-k3588_v2"/>ERRATA NMS-SM-K3588 V2<text:bookmark-end text:name="__RefHeading___errata_nms-sm-k3588_v2_1"/><text:bookmark-end text:name="errata_nms-sm-k3588_v2"/></text:h>
      <text:h text:style-name="Heading_20_3" text:outline-level="3"><text:bookmark-start text:name="__RefHeading___carrier_pwr_on_и_carrier_stby_2"/><text:bookmark-start text:name="carrier_pwr_on_и_carrier_stby"/>CARRIER_PWR_ON и CARRIER_STBY#<text:bookmark-end text:name="__RefHeading___carrier_pwr_on_и_carrier_stby_2"/><text:bookmark-end text:name="carrier_pwr_on_и_carrier_stby"/></text:h>
      <text:p text:style-name="Text_20_body">I/O Level у сигналов:</text:p>
      <text:list text:style-name="List_20_1" text:continue-numbering="false">
        <text:list-item>
          <text:p text:style-name="List_20_1_Content_First">CARRIER_PWR_ON - S154</text:p>
        </text:list-item>
        <text:list-item>
          <text:p text:style-name="List_20_1_Content_Last">CARRIER_STBY# - S153</text:p>
        </text:list-item>
      </text:list>
      <text:p text:style-name="Text_20_body">4V вместо 1V8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24:44</meta:creation-date>
    <dc:creator>Generated</dc:creator>
    <dc:date>2026-08-11T17::24:44</dc:date>
    <dc:language>en-US</dc:language>
    <meta:editing-cycles>1</meta:editing-cycles>
    <meta:editing-duration>PT0S</meta:editing-duration>
    <dc:title>boards:nms-sm-rk3588:v2_ru:errata:start</dc:title>
  </office:meta>
</office:document-meta>
</file>