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6de7dadd88c9833e97592e87655a7f4.jpg"/>
  <manifest:file-entry manifest:media-type="image/png" manifest:full-path="Pictures/5abab78680262a6d1844a59f99ba8b3d.png"/>
  <manifest:file-entry manifest:media-type="image/png" manifest:full-path="Pictures/47c8154ad480e63c5e829ff07a0edafd.png"/>
  <manifest:file-entry manifest:media-type="image/png" manifest:full-path="Pictures/e3e64dc7dd7c61284cdcc997647c3a93.png"/>
  <manifest:file-entry manifest:media-type="image/png" manifest:full-path="Pictures/a0f94a47c781b0cd6898b101f3bb7210.png"/>
  <manifest:file-entry manifest:media-type="image/png" manifest:full-path="Pictures/e82750edd009f89cde9961366fc325f8.png"/>
  <manifest:file-entry manifest:media-type="image/png" manifest:full-path="Pictures/6e9a50031a8caf0109a3c259de41d2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rk3588:v1_ru:start"/><text:bookmark-start text:name="__RefHeading___nms-sm-rk3588_v1_ds-ru_1"/><text:bookmark-start text:name="nms-sm-rk3588_v1_ds-ru"/>NMS-SM-RK3588 v1 ds-ru<text:bookmark-end text:name="__RefHeading___nms-sm-rk3588_v1_ds-ru_1"/><text:bookmark-end text:name="nms-sm-rk3588_v1_ds-ru"/></text:h>
      <text:p text:style-name="Text_20_body"><draw:frame draw:style-name="mediacenter" draw:name="0" text:anchor-type="paragraph" draw:z-index="0" svg:width="15.875cm" svg:height="9.7201536643026cm"><draw:image xlink:href="Pictures/56de7dadd88c9833e97592e87655a7f4.jpg" xlink:type="simple" xlink:show="embed" xlink:actuate="onLoad"/></draw:frame></text:p>
      <text:p text:style-name="Text_20_body">Процессорный модуль <text:span text:style-name="Strong_20_Emphasis">NMS-SM-RK3588</text:span> выполнен на основе восьмиядерного процессора RK3568 производства <text:span text:style-name="Strong_20_Emphasis">Rockchip</text:span>, который сочетает в себе четыре высокопроизводительных ядра Cortex-A76,
четыре энергоэффективных ядра Cortex-A55, высокопроизводительный NPU и поддержку декодирования видео 8K, благодаря чему обеспечивается высокая вычислительная мощность
и оптимальная производительность для многозадачных операций.</text:p>
      <text:p text:style-name="Text_20_body">Процессорный модуль совместно с основной платой может формировать полноценную
высокопроизводительную материнскую плату для промышленного применения и напрямую применяться к различным интеллектуальным продуктам, ускоряя продвижение продукта.</text:p>
      <text:p text:style-name="Text_20_body">Модуль создан на доступной несанкционной компонентной базе и позволяет стабильно и регулярно выпускать промышленные партии изделий. </text:p>
      <text:h text:style-name="pagebreak_Heading_20_2" text:outline-level="2"><text:bookmark-start text:name="__RefHeading___краткое_описание_возможностей_2"/><text:bookmark-start text:name="краткое_описание_возможностей"/>Краткое описание возможностей<text:bookmark-end text:name="__RefHeading___краткое_описание_возможностей_2"/><text:bookmark-end text:name="краткое_описание_возможностей"/></text:h>
      <text:p text:style-name="Text_20_body">Таблица 1:  Основные технические характеристики 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Внешние разъемы         </text:p>
          </table:table-cell>
          <table:table-cell office:value-type="string" table:style-name="tablecell">
            <text:p text:style-name="tablealignleft"> Краевой разъём в соответствии со <text:a xlink:type="simple" xlink:href="http://wiki.inmys.ru/wiki:ff:smarc:start" text:style-name="Internet_20_link" text:visited-style-name="Visited_20_Internet_20_Link">SMARC</text:a>, по стандарту (2.0\2.1)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rows-spanned="5">
            <text:p text:style-name="Table_20_Heading"> Процессор               </text:p>
          </table:table-cell>
          <table:table-cell office:value-type="string" table:style-name="tablecell">
            <text:p text:style-name="tablealignleft"> <text:a xlink:type="simple" xlink:href="https://www.boardcon.com/download/Rockchip_RK3588_Datasheet.pdf" text:style-name="Internet_20_link" text:visited-style-name="Visited_20_Internet_20_Link">RK3588J</text:a>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Ядра:4х ядра Cortex-A76 с частотой до 2,4 ГГц и 4х ядра Cortex-A55 с частотой 1,8 ГГц в конфигурации DynamIQ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Графический ускоритель: Arm Mali-G610 MP4 «Odin» с поддержкой OpenGLES 1.1, 2.0 и 3.2, OpenCL до 2.2 и Vulkan1.2, 2D-графический механизм до 8192 × 8192 источника, 4096 × 4096 назначения                                               </text:p>
          </table:table-cell>
        </table:table-row>
        <table:table-row>
          <table:table-cell office:value-type="string" table:style-name="tablecell">
            <text:p text:style-name="tablealignleft"> Видеоускоритель: 8Kp60 H.265, VP9, AVS2, 8Kp30 H.264 AVC / MVC, 4Kp60 AV1, 1080p60 MPEG-2 / -1, VC-1, VP8, кодирование 8Kp30 в реальном времени с H.265 / H.264; поддерживается многоканальное кодирование при более низких разрешениях  </text:p>
          </table:table-cell>
        </table:table-row>
        <table:table-row>
          <table:table-cell office:value-type="string" table:style-name="tablecell">
            <text:p text:style-name="tablealignleft"> Нейросопроцессор:  6 TOPS NPU 3.0 (Neural Processing Unit). Поддержка INT8/16, FP16/BFP16. Поддержка фреймворков: TensorFlow, Pytorch, Caffe, ONNX, MXNet, Keras, Darknet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ОЗУ                     </text:p>
          </table:table-cell>
          <table:table-cell office:value-type="string" table:style-name="tablecell">
            <text:p text:style-name="tablealignleft"> Память: 2 канала LPDDR4x-4267 х 32, 4/8/16/32 ГБайт суммарного объема </text:p>
          </table:table-cell>
        </table:table-row>
        <table:table-row>
          <table:table-cell office:value-type="string" table:style-name="tableheader">
            <text:p text:style-name="Table_20_Heading"> Флэш-память             </text:p>
          </table:table-cell>
          <table:table-cell office:value-type="string" table:style-name="tablecell">
            <text:p text:style-name="tablealignleft"> Поддержка eMMC 5.1/5.0/4.51, режимы HS400, HS200, DDR50. Объем 16ГБ/32ГБ/64ГБ и более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ЭСППЗУ                  </text:p>
          </table:table-cell>
          <table:table-cell office:value-type="string" table:style-name="tablecell">
            <text:p text:style-name="tablealignleft"> 2 Кбита, доступ по I2C, уникальный идентификатор 48 бит (<text:a xlink:type="simple" xlink:href="https://doc.inmys.ru/open?hash=337d9a81d946ebb6a12a449130fbedef&amp;fn=24AA02E48-24AA025E48-24AA02E64-24AA025E64-Data-Sheet-20002124H.pdf" text:style-name="Internet_20_link" text:visited-style-name="Visited_20_Internet_20_Link">24AA025</text:a>)                              </text:p>
          </table:table-cell>
        </table:table-row>
        <table:table-row>
          <table:table-cell office:value-type="string" table:style-name="tableheader">
            <text:p text:style-name="Table_20_Heading"> ИС управления питанием  </text:p>
          </table:table-cell>
          <table:table-cell office:value-type="string" table:style-name="tablecell">
            <text:p text:style-name="tablealignleft"> PMIC (<text:a xlink:type="simple" xlink:href="https://doc.inmys.ru/open?hash=cbada9f59c29d339df1a7324db5a2e7a&amp;fn=RK806-1.pdf" text:style-name="Internet_20_link" text:visited-style-name="Visited_20_Internet_20_Link">RK806-1</text:a>)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rows-spanned="6">
            <text:p text:style-name="Table_20_Heading"> Прочие компоненты       </text:p>
          </table:table-cell>
          <table:table-cell office:value-type="string" table:style-name="tablecell">
            <text:p text:style-name="tablealignleft"> Часы реального времени RTC (<text:a xlink:type="simple" xlink:href="https://doc.inmys.ru/open?hash=6e307ec9dd52004c540d6cbeae5b77e0&amp;fn=PCF8523.pdf" text:style-name="Internet_20_link" text:visited-style-name="Visited_20_Internet_20_Link">PCF8523TK</text:a>)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Гигабит ETH PHY (<text:a xlink:type="simple" xlink:href="https://doc.inmys.ru/open?hash=6676d0c51e40251e92242df2ca3afc1e&amp;fn=PHY-DAP8211R-Full%2BV1.2-20220531.pdf" text:style-name="Internet_20_link" text:visited-style-name="Visited_20_Internet_20_Link">DAP8211RI</text:a>)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PIDSIto2LVDS (<text:a xlink:type="simple" xlink:href="https://doc.inmys.ru/open?hash=ff99530d6fd62ed2e06b2458ffa905ea&amp;fn=SN65DSI84ZQER.pdf" text:style-name="Internet_20_link" text:visited-style-name="Visited_20_Internet_20_Link">SN65DSI84ZQER </text:a>)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CIe Gen 4 Clock Generator (<text:a xlink:type="simple" xlink:href="https://doc.inmys.ru/open?hash=d1e3ecb3e813d2bd5a0e3dbe64aeaed4&amp;fn=PI6CG184Q2ZHQEX.pdf" text:style-name="Internet_20_link" text:visited-style-name="Visited_20_Internet_20_Link">PI6CG184Q2</text:a>)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Датчик измерения тока потребления модуля (<text:a xlink:type="simple" xlink:href="https://doc.inmys.ru/open?hash=f10f56f297a4e361077b3a449efd40e9&amp;fn=NCS211RSQT2G-ON-Semiconductor-datasheet-136316867.pdf" text:style-name="Internet_20_link" text:visited-style-name="Visited_20_Internet_20_Link">NCS211RSQT2G</text:a>)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2C-GPIO расширитель (<text:a xlink:type="simple" xlink:href="https://doc.inmys.ru/open?hash=f60191d5763fdf21167b107f88397897&amp;fn=tpt29555.pdf" text:style-name="Internet_20_link" text:visited-style-name="Visited_20_Internet_20_Link">TPT29555-TS5R</text:a>)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rows-spanned="18">
            <text:p text:style-name="Table_20_Heading"> Интерфейсы              </text:p>
          </table:table-cell>
          <table:table-cell office:value-type="string" table:style-name="tablecell">
            <text:p text:style-name="tablealignleft"> 2x USB 2.0 Host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USB 2.0/3.0 OTG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CIe 3.0 (конфигурация 1 x 4, 2 x 2 или 4 х 1 )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CAN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4x UART (SER0 и SER2 4-x проводные (Rx, Tx, RTS, CTS), SER1 и SER3 двухпроводные (Rx, Tx))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SPI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4x I2C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I2S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PWM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SATA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HDMI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DP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LVDS (MIPI DSI→ 2LVDS BRIDGE)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CSI0 2 lanes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CSI1 4 lanes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SDIO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ETH 1GB (ETH PHY)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3x GPIO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Напряжение питания      </text:p>
          </table:table-cell>
          <table:table-cell office:value-type="string" table:style-name="tablecell">
            <text:p text:style-name="tablealignleft"> +5 Вольт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Потребление             </text:p>
          </table:table-cell>
          <table:table-cell office:value-type="string" table:style-name="tablecell">
            <text:p text:style-name="tablealignleft"> <text:span text:style-name="Strong_20_Emphasis">TBD</text:span>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Габаритные размеры      </text:p>
          </table:table-cell>
          <table:table-cell office:value-type="string" table:style-name="tablecell">
            <text:p text:style-name="tablealignleft"> 82×50 мм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файлы_для_загрузки_3"/><text:bookmark-start text:name="файлы_для_загрузки"/>Файлы для загрузки<text:bookmark-end text:name="__RefHeading___файлы_для_загрузки_3"/><text:bookmark-end text:name="файлы_для_загрузки"/></text:h>
      <text:p text:style-name="Text_20_body">Таблица 2:  Файлы для загрузки 
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Название документа                                             </text:p>
          </table:table-cell>
          <table:table-cell office:value-type="string" table:style-name="tableheader">
            <text:p text:style-name="Table_20_Heading">  Краткое описание                                 </text:p>
          </table:table-cell>
          <table:table-cell office:value-type="string" table:style-name="tableheader">
            <text:p text:style-name="Table_20_Heading">  Версия  </text:p>
          </table:table-cell>
          <table:table-cell office:value-type="string" table:style-name="tableheader">
            <text:p text:style-name="Table_20_Heading">  Дата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inmys.ru/boards:nms-sm-evm:v1_ru:nms-sm-evm_v1_prod_sch.pdf" text:style-name="Internet_20_link" text:visited-style-name="Visited_20_Internet_20_Link">nms-sm-evm_v1_prod_sch.pdf</text:a>       </text:p>
          </table:table-cell>
          <table:table-cell office:value-type="string" table:style-name="tablecell">
            <text:p text:style-name="tablealignleft"> Схема электрическая принципиальная отладочной платы SMARC: NMS-SM-EVM v1  </text:p>
          </table:table-cell>
          <table:table-cell office:value-type="string" table:style-name="tablecell">
            <text:p text:style-name="tablealignright">       v1 </text:p>
          </table:table-cell>
          <table:table-cell office:value-type="string" table:style-name="tablecell">
            <text:p text:style-name="tablealignleft"> 2022.09.15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inmys.ru/boards:nms-sm-rk3588:v1_ru:nms_sm_rk3588_v1_prod.step" text:style-name="Internet_20_link" text:visited-style-name="Visited_20_Internet_20_Link">nms_sm_rk3588_v1_prod.step</text:a>    </text:p>
          </table:table-cell>
          <table:table-cell office:value-type="string" table:style-name="tablecell">
            <text:p text:style-name="tablealignleft"> STEP-файл модуля NMS-SM-RK3588 v1                 </text:p>
          </table:table-cell>
          <table:table-cell office:value-type="string" table:style-name="tablecell">
            <text:p text:style-name="tablealignright">       v1 </text:p>
          </table:table-cell>
          <table:table-cell office:value-type="string" table:style-name="tablecell">
            <text:p text:style-name="tablealignleft"> 2024.06.21  </text:p>
          </table:table-cell>
        </table:table-row>
      </table:table>
      <text:h text:style-name="pagebreak_Heading_20_2" text:outline-level="2"><text:bookmark-start text:name="__RefHeading___структурная_схема_модуля_4"/><text:bookmark-start text:name="структурная_схема_модуля"/>Структурная схема модуля<text:bookmark-end text:name="__RefHeading___структурная_схема_модуля_4"/><text:bookmark-end text:name="структурная_схема_модуля"/></text:h>
      <text:p text:style-name="Text_20_body">Рисунок 1:  Структурная схема модуля 
</text:p>
      <text:p text:style-name="Text_20_body"><text:line-break/></text:p>
      <text:h text:style-name="pagebreak_Heading_20_2" text:outline-level="2"><text:bookmark-start text:name="__RefHeading___механические_характеристики_5"/><text:bookmark-start text:name="механические_характеристики"/>Механические характеристики<text:bookmark-end text:name="__RefHeading___механические_характеристики_5"/><text:bookmark-end text:name="механические_характеристики"/></text:h>
      <text:p text:style-name="Text_20_body">Размер платы : 82 х 50 мм. <text:line-break/>
Печатная плата состоит из 12 слоев, часть из которых являются заземляющими для подавления помех.</text:p>
      <text:p text:style-name="Plugin_Wrap_Paragraph_Centered">
<draw:frame draw:style-name="media" draw:name="1" text:anchor-type="as-char" draw:z-index="1" svg:width="27.78125cm" style:rel-width="100%" svg:height="17.004040948276cm" style:rel-height="scale"><draw:image xlink:href="Pictures/5abab78680262a6d1844a59f99ba8b3d.png" xlink:type="simple" xlink:show="embed" xlink:actuate="onLoad"/></draw:frame>
</text:p>
      <text:p text:style-name="Text_20_body">Рисунок 2:  Габаритные размеры 
</text:p>
      <text:p text:style-name="Text_20_body"><text:line-break/></text:p>
      <text:h text:style-name="pagebreak_Heading_20_2" text:outline-level="2"><text:bookmark-start text:name="__RefHeading___основные_аппаратные_компоненты_6"/><text:bookmark-start text:name="основные_аппаратные_компоненты"/>Основные аппаратные компоненты<text:bookmark-end text:name="__RefHeading___основные_аппаратные_компоненты_6"/><text:bookmark-end text:name="основные_аппаратные_компоненты"/></text:h>
      <text:h text:style-name="Heading_20_3" text:outline-level="3"><text:bookmark-start text:name="__RefHeading___расположение_компонентов_на_плате_7"/><text:bookmark-start text:name="расположение_компонентов_на_плате"/>Расположение компонентов на плате<text:bookmark-end text:name="__RefHeading___расположение_компонентов_на_плате_7"/><text:bookmark-end text:name="расположение_компонентов_на_плате"/></text:h>
      <text:h text:style-name="Heading_20_4" text:outline-level="4"><text:bookmark-start text:name="__RefHeading___вид_сверху_8"/><text:bookmark-start text:name="вид_сверху"/>Вид сверху<text:bookmark-end text:name="__RefHeading___вид_сверху_8"/><text:bookmark-end text:name="вид_сверху"/></text:h>
      <text:p text:style-name="Plugin_Wrap_Paragraph_Centered">
<draw:frame draw:style-name="media" draw:name="2" text:anchor-type="as-char" draw:z-index="2" svg:width="18.520833333333cm" style:rel-width="100%" svg:height="11.465277777778cm" style:rel-height="scale"><draw:image xlink:href="Pictures/47c8154ad480e63c5e829ff07a0edafd.png" xlink:type="simple" xlink:show="embed" xlink:actuate="onLoad"/></draw:frame>
</text:p>
      <text:p text:style-name="Text_20_body">Рисунок 3:  Расположение компонентов на плате. Вид сверху 
</text:p>
      <text:p text:style-name="Text_20_body"><text:line-break/></text:p>
      <text:p text:style-name="Text_20_body">Таблица 3:  Наименование компонентов на плате на верхней стороне 
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озиционное <text:line-break/>обозначение  </text:p>
          </table:table-cell>
          <table:table-cell office:value-type="string" table:style-name="tableheader">
            <text:p text:style-name="Table_20_Heading">  P/N                     </text:p>
          </table:table-cell>
          <table:table-cell office:value-type="string" table:style-name="tableheader">
            <text:p text:style-name="Table_20_Heading">  Описание            </text:p>
          </table:table-cell>
        </table:table-row>
        <table:table-row>
          <table:table-cell office:value-type="string" table:style-name="tablecell">
            <text:p text:style-name="tablealigncenter">	D1	</text:p>
          </table:table-cell>
          <table:table-cell office:value-type="string" table:style-name="tablecell">
            <text:p text:style-name="tablealigncenter">	PI6CG184Q2ZHQEX	</text:p>
          </table:table-cell>
          <table:table-cell office:value-type="string" table:style-name="tablecell">
            <text:p text:style-name="tablealigncenter">	PCIe CLK GEN	</text:p>
          </table:table-cell>
        </table:table-row>
        <table:table-row>
          <table:table-cell office:value-type="string" table:style-name="tablecell">
            <text:p text:style-name="tablealigncenter">	D2, D4	</text:p>
          </table:table-cell>
          <table:table-cell office:value-type="string" table:style-name="tablecell">
            <text:p text:style-name="tablealigncenter">	RK860-2	</text:p>
          </table:table-cell>
          <table:table-cell office:value-type="string" table:style-name="tablecell">
            <text:p text:style-name="tablealigncenter">	DCDC 6A	</text:p>
          </table:table-cell>
        </table:table-row>
        <table:table-row>
          <table:table-cell office:value-type="string" table:style-name="tablecell">
            <text:p text:style-name="tablealigncenter">	D3	</text:p>
          </table:table-cell>
          <table:table-cell office:value-type="string" table:style-name="tablecell">
            <text:p text:style-name="tablealigncenter">	RK860-3	</text:p>
          </table:table-cell>
          <table:table-cell office:value-type="string" table:style-name="tablecell">
            <text:p text:style-name="tablealigncenter">	DCDC 7A	</text:p>
          </table:table-cell>
        </table:table-row>
        <table:table-row>
          <table:table-cell office:value-type="string" table:style-name="tablecell">
            <text:p text:style-name="tablealigncenter">	D5	</text:p>
          </table:table-cell>
          <table:table-cell office:value-type="string" table:style-name="tablecell">
            <text:p text:style-name="tablealigncenter">	RT5753AHGQWA	</text:p>
          </table:table-cell>
          <table:table-cell office:value-type="string" table:style-name="tablecell">
            <text:p text:style-name="tablealigncenter">	DCDC 4A	</text:p>
          </table:table-cell>
        </table:table-row>
        <table:table-row>
          <table:table-cell office:value-type="string" table:style-name="tablecell">
            <text:p text:style-name="tablealigncenter">	D6	</text:p>
          </table:table-cell>
          <table:table-cell office:value-type="string" table:style-name="tablecell">
            <text:p text:style-name="tablealigncenter">	SGM2576YN5G	</text:p>
          </table:table-cell>
          <table:table-cell office:value-type="string" table:style-name="tablecell">
            <text:p text:style-name="tablealigncenter">	POW SW	</text:p>
          </table:table-cell>
        </table:table-row>
        <table:table-row>
          <table:table-cell office:value-type="string" table:style-name="tablecell">
            <text:p text:style-name="tablealigncenter">	D7	</text:p>
          </table:table-cell>
          <table:table-cell office:value-type="string" table:style-name="tablecell">
            <text:p text:style-name="tablealigncenter">	PCF8523TK/1,118	</text:p>
          </table:table-cell>
          <table:table-cell office:value-type="string" table:style-name="tablecell">
            <text:p text:style-name="tablealigncenter">	RTC	</text:p>
          </table:table-cell>
        </table:table-row>
        <table:table-row>
          <table:table-cell office:value-type="string" table:style-name="tablecell">
            <text:p text:style-name="tablealigncenter">	D8, D9	</text:p>
          </table:table-cell>
          <table:table-cell office:value-type="string" table:style-name="tablecell">
            <text:p text:style-name="tablealigncenter">	RS2T45XM	</text:p>
          </table:table-cell>
          <table:table-cell office:value-type="string" table:style-name="tablecell">
            <text:p text:style-name="tablealigncenter">	LOGIC BUF	</text:p>
          </table:table-cell>
        </table:table-row>
        <table:table-row>
          <table:table-cell office:value-type="string" table:style-name="tablecell">
            <text:p text:style-name="tablealigncenter">	D16_ETH_A, D16_ETH_B	</text:p>
          </table:table-cell>
          <table:table-cell office:value-type="string" table:style-name="tablecell">
            <text:p text:style-name="tablealigncenter">	DAP8211RI	</text:p>
          </table:table-cell>
          <table:table-cell office:value-type="string" table:style-name="tablecell">
            <text:p text:style-name="tablealigncenter">	ETH PHY 1G	</text:p>
          </table:table-cell>
        </table:table-row>
        <table:table-row>
          <table:table-cell office:value-type="string" table:style-name="tablecell">
            <text:p text:style-name="tablealigncenter">	U1	</text:p>
          </table:table-cell>
          <table:table-cell office:value-type="string" table:style-name="tablecell">
            <text:p text:style-name="tablealigncenter">	RK3588	</text:p>
          </table:table-cell>
          <table:table-cell office:value-type="string" table:style-name="tablecell">
            <text:p text:style-name="tablealigncenter">	CPU	</text:p>
          </table:table-cell>
        </table:table-row>
        <table:table-row>
          <table:table-cell office:value-type="string" table:style-name="tablecell">
            <text:p text:style-name="tablealigncenter">	U2	</text:p>
          </table:table-cell>
          <table:table-cell office:value-type="string" table:style-name="tablecell">
            <text:p text:style-name="tablealigncenter">	RK806-1	</text:p>
          </table:table-cell>
          <table:table-cell office:value-type="string" table:style-name="tablecell">
            <text:p text:style-name="tablealigncenter">	PMIC	</text:p>
          </table:table-cell>
        </table:table-row>
        <table:table-row>
          <table:table-cell office:value-type="string" table:style-name="tablecell">
            <text:p text:style-name="tablealigncenter">	U3	</text:p>
          </table:table-cell>
          <table:table-cell office:value-type="string" table:style-name="tablecell">
            <text:p text:style-name="tablealigncenter">	THGAMRG7T13BAIL	</text:p>
          </table:table-cell>
          <table:table-cell office:value-type="string" table:style-name="tablecell">
            <text:p text:style-name="tablealigncenter">	EMMC	</text:p>
          </table:table-cell>
        </table:table-row>
        <table:table-row>
          <table:table-cell office:value-type="string" table:style-name="tablecell">
            <text:p text:style-name="tablealigncenter">	U6	</text:p>
          </table:table-cell>
          <table:table-cell office:value-type="string" table:style-name="tablecell">
            <text:p text:style-name="tablealigncenter">	RT5789AGQUF	</text:p>
          </table:table-cell>
          <table:table-cell office:value-type="string" table:style-name="tablecell">
            <text:p text:style-name="tablealigncenter">	DCDC 6A	</text:p>
          </table:table-cell>
        </table:table-row>
        <table:table-row>
          <table:table-cell office:value-type="string" table:style-name="tablecell">
            <text:p text:style-name="tablealigncenter">	U7	</text:p>
          </table:table-cell>
          <table:table-cell office:value-type="string" table:style-name="tablecell">
            <text:p text:style-name="tablealigncenter">	SN65DSI84ZQER	</text:p>
          </table:table-cell>
          <table:table-cell office:value-type="string" table:style-name="tablecell">
            <text:p text:style-name="tablealigncenter">	MIPIDSIto2LVDS BRIDGE	</text:p>
          </table:table-cell>
        </table:table-row>
        <table:table-row>
          <table:table-cell office:value-type="string" table:style-name="tablecell">
            <text:p text:style-name="tablealigncenter">	U8	</text:p>
          </table:table-cell>
          <table:table-cell office:value-type="string" table:style-name="tablecell">
            <text:p text:style-name="tablealigncenter">	SGM2578AADYG_TR	</text:p>
          </table:table-cell>
          <table:table-cell office:value-type="string" table:style-name="tablecell">
            <text:p text:style-name="tablealigncenter">	POW SW	</text:p>
          </table:table-cell>
        </table:table-row>
        <table:table-row>
          <table:table-cell office:value-type="string" table:style-name="tablecell">
            <text:p text:style-name="tablealigncenter">	U11, U12	</text:p>
          </table:table-cell>
          <table:table-cell office:value-type="string" table:style-name="tablecell">
            <text:p text:style-name="tablealigncenter">	K4F6E3S4HM-MGCJ000	</text:p>
          </table:table-cell>
          <table:table-cell office:value-type="string" table:style-name="tablecell">
            <text:p text:style-name="tablealigncenter">	LPDDR4	</text:p>
          </table:table-cell>
        </table:table-row>
      </table:table>
      <text:h text:style-name="Heading_20_4" text:outline-level="4"><text:bookmark-start text:name="__RefHeading___вид_снизу_9"/><text:bookmark-start text:name="вид_снизу"/>Вид снизу<text:bookmark-end text:name="__RefHeading___вид_снизу_9"/><text:bookmark-end text:name="вид_снизу"/></text:h>
      <text:p text:style-name="Plugin_Wrap_Paragraph_Centered">
<draw:frame draw:style-name="mediacenter" draw:name="3" text:anchor-type="paragraph" draw:z-index="3" svg:width="18.520833333333cm" style:rel-width="100%" svg:height="11.488037634409cm" style:rel-height="scale"><draw:image xlink:href="Pictures/e3e64dc7dd7c61284cdcc997647c3a93.png" xlink:type="simple" xlink:show="embed" xlink:actuate="onLoad"/></draw:frame>
</text:p>
      <text:p text:style-name="Text_20_body">Рисунок 4:  Расположение компонентов на плате. Вид снизу 
</text:p>
      <text:p text:style-name="Text_20_body"><text:line-break/></text:p>
      <text:p text:style-name="Text_20_body">Таблица 4:  Наименование компонентов на плате на нижней стороне 
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	Позиционное <text:line-break/>обозначение	</text:p>
          </table:table-cell>
          <table:table-cell office:value-type="string" table:style-name="tableheader">
            <text:p text:style-name="Table_20_Heading">	P/N	</text:p>
          </table:table-cell>
          <table:table-cell office:value-type="string" table:style-name="tableheader">
            <text:p text:style-name="Table_20_Heading">	Описание	</text:p>
          </table:table-cell>
        </table:table-row>
        <table:table-row>
          <table:table-cell office:value-type="string" table:style-name="tablecell">
            <text:p text:style-name="tablealigncenter">	U4, U5	</text:p>
          </table:table-cell>
          <table:table-cell office:value-type="string" table:style-name="tablecell">
            <text:p text:style-name="tablealigncenter">	24AA025E48T-I/OT	</text:p>
          </table:table-cell>
          <table:table-cell office:value-type="string" table:style-name="tablecell">
            <text:p text:style-name="tablealigncenter">	EEPROM 2KBIT	</text:p>
          </table:table-cell>
        </table:table-row>
        <table:table-row>
          <table:table-cell office:value-type="string" table:style-name="tablecell">
            <text:p text:style-name="tablealigncenter">	D10	</text:p>
          </table:table-cell>
          <table:table-cell office:value-type="string" table:style-name="tablecell">
            <text:p text:style-name="tablealigncenter">	NCS211RSQT2G	</text:p>
          </table:table-cell>
          <table:table-cell office:value-type="string" table:style-name="tablecell">
            <text:p text:style-name="tablealigncenter">	CURR SENS 	</text:p>
          </table:table-cell>
        </table:table-row>
        <table:table-row>
          <table:table-cell office:value-type="string" table:style-name="tablecell">
            <text:p text:style-name="tablealigncenter">	D11	</text:p>
          </table:table-cell>
          <table:table-cell office:value-type="string" table:style-name="tablecell">
            <text:p text:style-name="tablealigncenter">	TPT29555-TS5R	</text:p>
          </table:table-cell>
          <table:table-cell office:value-type="string" table:style-name="tablecell">
            <text:p text:style-name="tablealigncenter">	16-bit GPIO EXPANDER	</text:p>
          </table:table-cell>
        </table:table-row>
      </table:table>
      <text:h text:style-name="Heading_20_3" text:outline-level="3"><text:bookmark-start text:name="__RefHeading___процессор_10"/><text:bookmark-start text:name="процессор"/>Процессор<text:bookmark-end text:name="__RefHeading___процессор_10"/><text:bookmark-end text:name="процессор"/></text:h>
      <text:p text:style-name="Text_20_body">На рисунке  показаны функциональные модули в процессорной системе RK3568.</text:p>
      <text:p text:style-name="Plugin_Wrap_Paragraph_Centered">
<draw:frame draw:style-name="mediacenter" draw:name="4" text:anchor-type="paragraph" draw:z-index="4" svg:width="18.520833333333cm" style:rel-width="100%" svg:height="17.111639492754cm" style:rel-height="scale"><draw:image xlink:href="Pictures/a0f94a47c781b0cd6898b101f3bb7210.png" xlink:type="simple" xlink:show="embed" xlink:actuate="onLoad"/></draw:frame>
</text:p>
      <text:p text:style-name="Text_20_body">Рисунок 5:  Функциональные модули Rockchip RK3588 
</text:p>
      <text:p text:style-name="Text_20_body"><text:line-break/></text:p>
      <text:p text:style-name="Text_20_body">Основные преимущества процессора:</text:p>
      <text:list text:style-name="List_20_1" text:continue-numbering="false">
        <text:list-item>
          <text:p text:style-name="List_20_1_Content_First">Встроенный графический процессор (GPU) Mali-G610 MP4 обеспечивает высокую производительность в графически интенсивных приложениях, таких как игры, виртуальная реальность и обработка изображений.</text:p>
        </text:list-item>
        <text:list-item>
          <text:p text:style-name="List_20_1_Content">Процессор поддерживает декодирование и кодирование видео 8K, что делает его идеальным для использования в мультимедийных приложениях, включая умные телевизоры, стриминговые устройства и медиаплееры.</text:p>
        </text:list-item>
        <text:list-item>
          <text:p text:style-name="List_20_1_Content">Поддержка множества интерфейсов, включая HDMI 2.1, PCIe 3.0, USB 3.2, и SATA 3.0, позволяет легко интегрировать процессор в различные системы и устройства.</text:p>
        </text:list-item>
        <text:list-item>
          <text:p text:style-name="List_20_1_Content">Встроенный NPU (Neural Processing Unit) обеспечивает ускорение задач машинного обучения и искусственного интеллекта, таких как распознавание лиц, голосовой интерфейс и обработка естественного языка.</text:p>
        </text:list-item>
        <text:list-item>
          <text:p text:style-name="List_20_1_Content">RK3588 разработан с учетом энергоэффективности, что позволяет использовать его в устройствах с ограниченным энергопотреблением, таких как портативные устройства и IoT.</text:p>
        </text:list-item>
        <text:list-item>
          <text:p text:style-name="List_20_1_Content">Процессор поддерживает множество операционных систем, включая Android, Linux, и другие, что обеспечивает гибкость при разработке программного обеспечения.</text:p>
        </text:list-item>
        <text:list-item>
          <text:p text:style-name="List_20_1_Content">Высокая производительность в многозадачных приложениях благодаря архитектуре big.LITTLE, которая позволяет эффективно распределять задачи между высокопроизводительными и энергоэффективными ядрами.</text:p>
        </text:list-item>
        <text:list-item>
          <text:p text:style-name="List_20_1_Content_Last">Процессор поддерживает до 32 ГБ LPDDR4/4x памяти, обеспечивая высокую пропускную способность и быструю работу с большими объемами данных.</text:p>
        </text:list-item>
      </text:list>
      <text:h text:style-name="Heading_20_3" text:outline-level="3"><text:bookmark-start text:name="__RefHeading___расположение_разъемов_на_плате_11"/><text:bookmark-start text:name="расположение_разъемов_на_плате"/>Расположение разъемов на плате<text:bookmark-end text:name="__RefHeading___расположение_разъемов_на_плате_11"/><text:bookmark-end text:name="расположение_разъемов_на_плате"/></text:h>
      <text:h text:style-name="Heading_20_4" text:outline-level="4"><text:bookmark-start text:name="__RefHeading___вид_сверху_12"/><text:bookmark-start text:name="вид_сверху1"/>Вид сверху<text:bookmark-end text:name="__RefHeading___вид_сверху_12"/><text:bookmark-end text:name="вид_сверху1"/></text:h>
      <text:p text:style-name="Plugin_Wrap_Paragraph_Centered">
<draw:frame draw:style-name="media" draw:name="5" text:anchor-type="as-char" draw:z-index="5" svg:width="18.520833333333cm" style:rel-width="100%" svg:height="11.418601052306cm" style:rel-height="scale"><draw:image xlink:href="Pictures/e82750edd009f89cde9961366fc325f8.png" xlink:type="simple" xlink:show="embed" xlink:actuate="onLoad"/></draw:frame>
</text:p>
      <text:p text:style-name="Text_20_body">Рисунок 6:  Расположение разъемов на плате. Вид сверху 
</text:p>
      <text:p text:style-name="Text_20_body"><text:line-break/></text:p>
      <text:h text:style-name="pagebreak_Heading_20_4" text:outline-level="4"><text:bookmark-start text:name="__RefHeading___вид_снизу_13"/><text:bookmark-start text:name="вид_снизу1"/>Вид снизу<text:bookmark-end text:name="__RefHeading___вид_снизу_13"/><text:bookmark-end text:name="вид_снизу1"/></text:h>
      <text:p text:style-name="Text_20_body">На нижней стороне платы разъемы отсутствуют.</text:p>
      <text:h text:style-name="Heading_20_4" text:outline-level="4"><text:bookmark-start text:name="__RefHeading___распиновка_разъемов_14"/><text:bookmark-start text:name="распиновка_разъемов"/>Распиновка разъемов<text:bookmark-end text:name="__RefHeading___распиновка_разъемов_14"/><text:bookmark-end text:name="распиновка_разъемов"/></text:h>
      <text:p text:style-name="Text_20_body"><text:a xlink:type="simple" xlink:href="http://wiki.inmys.ru/wiki:ff:smarc:start#разъем" text:style-name="Internet_20_link" text:visited-style-name="Visited_20_Internet_20_Link"> Распиновка разъема X1 согласно SMARC</text:a></text:p>
      <text:h text:style-name="Heading_20_2" text:outline-level="2"><text:bookmark-start text:name="__RefHeading___информация_для_заказа_15"/><text:bookmark-start text:name="информация_для_заказа"/>Информация для заказа<text:bookmark-end text:name="__RefHeading___информация_для_заказа_15"/><text:bookmark-end text:name="информация_для_заказа"/></text:h>
      <text:p text:style-name="Text_20_body"><draw:frame draw:style-name="media" draw:name="6" text:anchor-type="as-char" draw:z-index="6" svg:width="13.229166666667cm" svg:height="5.5567597944766cm"><draw:image xlink:href="Pictures/6e9a50031a8caf0109a3c259de41d29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02:34</meta:creation-date>
    <dc:creator>Generated</dc:creator>
    <dc:date>2026-08-12T18::02:34</dc:date>
    <dc:language>en-US</dc:language>
    <meta:editing-cycles>1</meta:editing-cycles>
    <meta:editing-duration>PT0S</meta:editing-duration>
    <dc:title>boards:nms-sm-rk3588:v1_ru:start</dc:title>
  </office:meta>
</office:document-meta>
</file>