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88:heatsink"/><text:bookmark-start text:name="__RefHeading___охлаждение_для_rk3588_1"/><text:bookmark-start text:name="охлаждение_для_rk3588"/>Охлаждение для RK3588<text:bookmark-end text:name="__RefHeading___охлаждение_для_rk3588_1"/><text:bookmark-end text:name="охлаждение_для_rk3588"/></text:h>
      <text:p text:style-name="Text_20_body">Для NMS-SM-RK3588 предлагается пассивный и активный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0:43</meta:creation-date>
    <dc:creator>Generated</dc:creator>
    <dc:date>2026-08-11T19::30:43</dc:date>
    <dc:language>en-US</dc:language>
    <meta:editing-cycles>1</meta:editing-cycles>
    <meta:editing-duration>PT0S</meta:editing-duration>
    <dc:title>boards:nms-sm-rk3588:heatsink</dc:title>
  </office:meta>
</office:document-meta>
</file>