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8df61dffb0cd03a3505dc6e7889b56.png"/>
  <manifest:file-entry manifest:media-type="image/png" manifest:full-path="Pictures/5c547ad41ebcd58692fac6334f382e6e.png"/>
  <manifest:file-entry manifest:media-type="image/png" manifest:full-path="Pictures/0ed27911cdb9b605c4cfe51da57e353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ards:nms-sm-rk3588:bringup:start"/><text:bookmark-start text:name="__RefHeading___quick_start_smarc-som_rk3588_1"/><text:bookmark-start text:name="quick_start_smarc-som_rk3588"/>Quick Start SMARC-SOM RK3588<text:bookmark-end text:name="__RefHeading___quick_start_smarc-som_rk3588_1"/><text:bookmark-end text:name="quick_start_smarc-som_rk3588"/></text:h>
      <text:p text:style-name="Text_20_body">Данный раздел посвящен описанию процесса прошивки модулей SMARC RK3588 и обзору программного обеспечения.</text:p>
      <text:p text:style-name="Text_20_body">Бинарные релизы доступны для скачивания на <text:a xlink:type="simple" xlink:href="https://disk.yandex.ru/client/disk/InmysOnlyShared/SOM-RK3588" text:style-name="Internet_20_link" text:visited-style-name="Visited_20_Internet_20_Link">Яндекс Диске</text:a>. </text:p>
      <text:p text:style-name="Text_20_body">Предоставляется 2 варианта программного обеспечения</text:p>
      <text:list text:style-name="List_20_1" text:continue-numbering="false">
        <text:list-item>
          <text:p text:style-name="List_20_1_Content_First">Сборка Debian 12 (с ядром и библиотеками Rockchip) для прототипирования</text:p>
        </text:list-item>
        <text:list-item>
          <text:p text:style-name="List_20_1_Content_Last">Сборка Buildroot. <text:span text:style-name="Emphasis">Рекомендуется для работы конечного прикладного ПО в изделии заказчика.</text:span></text:p>
        </text:list-item>
      </text:list>
      <text:h text:style-name="Heading_20_2" text:outline-level="2"><text:bookmark-start text:name="__RefHeading___прошивка_модулей_2"/><text:bookmark-start text:name="прошивка_модулей"/>Прошивка модулей<text:bookmark-end text:name="__RefHeading___прошивка_модулей_2"/><text:bookmark-end text:name="прошивка_модулей"/></text:h>
      <text:p text:style-name="Text_20_body">Процессорный модуль V1 может загружаться только с EMMC. Прошивка EMMC производится через кабель USB-A-USB-A и Maskrom-режим. </text:p>
      <text:p text:style-name="Text_20_body">Необходимо установить на хост утилиту <text:a xlink:type="simple" xlink:href="https://github.com/xboot/xrock" text:style-name="Internet_20_link" text:visited-style-name="Visited_20_Internet_20_Link">xrock</text:a>:</text:p>
      <text:p text:style-name="Preformatted_20_Text">git clone https://github.com/xboot/xrock<text:line-break/>sudo apt install libusb-1.0-0-dev<text:line-break/>cd xrock<text:line-break/>make<text:line-break/>sudo make install</text:p>
      <text:p text:style-name="Text_20_body">Прошивка в отладочной плате NMS-SM-EVM производится через вертикальный USB3.0 разъем X10. Требуется, <text:a xlink:type="simple" xlink:href="https://www.dns-shop.ru/product/c65e98589c783361/kabel-dexp-usb-20-type-a---usb-20-type-a/?utm_medium=organic&amp;utm_source=google&amp;utm_referrer=https%3A%2F%2Fwww.google.ru%2F" text:style-name="Internet_20_link" text:visited-style-name="Visited_20_Internet_20_Link">например, вот такой кабель</text:a>. <text:span text:style-name="Strong_20_Emphasis">Питание по USB должно быть отрезано</text:span></text:p>
      <text:p text:style-name="Text_20_body">Для отключения загрузки модуля с EMMC небходимо, чтобы при подаче 12V питания на отладку установлен джампер в разъеме X2. </text:p>
      <text:p text:style-name="Text_20_body"><draw:frame draw:style-name="media" draw:name="0" text:anchor-type="as-char" draw:z-index="0" svg:width="21.166666666667cm" style:rel-width="100%" svg:height="15.50346212436cm" style:rel-height="scale"><draw:image xlink:href="Pictures/528df61dffb0cd03a3505dc6e7889b56.png" xlink:type="simple" xlink:show="embed" xlink:actuate="onLoad"/></draw:frame></text:p>
      <text:p text:style-name="Text_20_body">После подачи питания, модуль должен быть виден на шине USB хоста:</text:p>
      <text:p text:style-name="Text_20_body"><draw:frame draw:style-name="media" draw:name="1" text:anchor-type="as-char" draw:z-index="1" svg:width="20.081875cm" style:rel-width="100%" svg:height="1.11125cm" style:rel-height="scale"><draw:image xlink:href="Pictures/5c547ad41ebcd58692fac6334f382e6e.png" xlink:type="simple" xlink:show="embed" xlink:actuate="onLoad"/></draw:frame></text:p>
      <text:h text:style-name="Heading_20_3" text:outline-level="3"><text:bookmark-start text:name="__RefHeading___прошивка_debian_3"/><text:bookmark-start text:name="прошивка_debian"/>Прошивка Debian<text:bookmark-end text:name="__RefHeading___прошивка_debian_3"/><text:bookmark-end text:name="прошивка_debian"/></text:h>
      <text:p text:style-name="Text_20_body"><text:a xlink:type="simple" xlink:href="https://disk.yandex.ru/d/yNjYk8RBwNAMUA" text:style-name="Internet_20_link" text:visited-style-name="Visited_20_Internet_20_Link">Скачать ресурсы</text:a></text:p>
      <text:p text:style-name="Text_20_body">Debian прошивается единым образом с нулевым смещением:</text:p>
      <text:p text:style-name="Preformatted_20_Text">gunzip rk3588-inmys-debian-12.img.gz<text:line-break/>#enter to maskrom mode<text:line-break/>sudo xrock maskrom ./rk3588_ddr_lp4_2112MHz_lp5_2400MHz_v1.16.bin ./rk3588_usbplug_v1.11.bin --rc4-off<text:line-break/>#burn image<text:line-break/>sudo xrock flash write 0 ./rk3588-inmys-debian-12.img</text:p>
      <text:p text:style-name="Text_20_body">Возможно использование скрипта burn_image.sh:</text:p>
      <text:p text:style-name="Text_20_body"><draw:frame draw:style-name="media" draw:name="2" text:anchor-type="as-char" draw:z-index="2" svg:width="19.84375cm" style:rel-width="100%" svg:height="2.460625cm" style:rel-height="scale"><draw:image xlink:href="Pictures/0ed27911cdb9b605c4cfe51da57e3535.png" xlink:type="simple" xlink:show="embed" xlink:actuate="onLoad"/></draw:frame></text:p>
      <text:h text:style-name="Heading_20_3" text:outline-level="3"><text:bookmark-start text:name="__RefHeading___прошивка_сборки_buildroot_4"/><text:bookmark-start text:name="прошивка_сборки_buildroot"/>Прошивка сборки Buildroot<text:bookmark-end text:name="__RefHeading___прошивка_сборки_buildroot_4"/><text:bookmark-end text:name="прошивка_сборки_buildroot"/></text:h>
      <text:p text:style-name="Text_20_body"><text:a xlink:type="simple" xlink:href="https://disk.yandex.ru/d/Gy6LUfTtZtOOzQ" text:style-name="Internet_20_link" text:visited-style-name="Visited_20_Internet_20_Link">Скачать ресурсы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6T13::55:02</meta:creation-date>
    <dc:creator>Generated</dc:creator>
    <dc:date>2026-08-16T13::55:02</dc:date>
    <dc:language>en-US</dc:language>
    <meta:editing-cycles>1</meta:editing-cycles>
    <meta:editing-duration>PT0S</meta:editing-duration>
    <dc:title>boards:nms-sm-rk3588:bringup:start</dc:title>
  </office:meta>
</office:document-meta>
</file>