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78d9f055c60a76bbe59e88904d458a.jpg"/>
  <manifest:file-entry manifest:media-type="image/png" manifest:full-path="Pictures/30f88a8122fea407eb1f39bdce3ef2a3.png"/>
  <manifest:file-entry manifest:media-type="image/png" manifest:full-path="Pictures/175852fea2fa1f03c4e7fce972db2b38.png"/>
  <manifest:file-entry manifest:media-type="image/png" manifest:full-path="Pictures/516ed86a7c3408819ff2e60257e4a0d1.png"/>
  <manifest:file-entry manifest:media-type="image/png" manifest:full-path="Pictures/6adf095fd2bc42f04934c557ff553a34.png"/>
  <manifest:file-entry manifest:media-type="image/png" manifest:full-path="Pictures/3281e747f817ef3e75a9cfd899f3a499.png"/>
  <manifest:file-entry manifest:media-type="image/png" manifest:full-path="Pictures/33335ec40958409207b794157d1976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68:v2_ru:start"/><text:bookmark-start text:name="__RefHeading___nms-sm-rk3568_v2_ds-ru_1"/><text:bookmark-start text:name="nms-sm-rk3568_v2_ds-ru"/>NMS-SM-RK3568 v2 ds-ru<text:bookmark-end text:name="__RefHeading___nms-sm-rk3568_v2_ds-ru_1"/><text:bookmark-end text:name="nms-sm-rk3568_v2_ds-ru"/></text:h>
      <text:p text:style-name="Text_20_body"><draw:frame draw:style-name="mediacenter" draw:name="0" text:anchor-type="paragraph" draw:z-index="0" svg:width="10.583333333333cm" svg:height="6.4326822916667cm"><draw:image xlink:href="Pictures/9c78d9f055c60a76bbe59e88904d458a.jpg" xlink:type="simple" xlink:show="embed" xlink:actuate="onLoad"/></draw:frame></text:p>
      <text:p text:style-name="Text_20_body">Процессорный модуль <text:span text:style-name="Strong_20_Emphasis">NMS-SM-RK3568</text:span> выполнен на основе процессора производства <text:span text:style-name="Strong_20_Emphasis">Rockchip RK3568</text:span>,
который оснащен двухъядерным графическим процессором и высокопроизводительным NPU, поддерживающим до 8 ГБ ОЗУ.</text:p>
      <text:p text:style-name="Text_20_body">Имея различные интерфейсы ввода и вывода видео, он подходит для таких сценариев, как
интеллектуальный сетевой видеорегистратор, облачный терминал, шлюз IoT и промышленное управление.</text:p>
      <text:h text:style-name="pagebreak_Heading_20_2" text:outline-level="2"><text:bookmark-start text:name="__RefHeading___краткое_описание_возможностей_2"/><text:bookmark-start text:name="краткое_описание_возможностей"/>Краткое описание возможностей<text:bookmark-end text:name="__RefHeading___краткое_описание_возможностей_2"/><text:bookmark-end text:name="краткое_описание_возможностей"/></text:h>
      <text:p text:style-name="Text_20_body">Таблица 1:  Основные технические характеристики 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Внешние разъемы         </text:p>
          </table:table-cell>
          <table:table-cell office:value-type="string" table:style-name="tablecell">
            <text:p text:style-name="tablealignleft"> Краевой разъём в соответствии со <text:a xlink:type="simple" xlink:href="http://wiki.inmys.ru/wiki:ff:smarc:start" text:style-name="Internet_20_link" text:visited-style-name="Visited_20_Internet_20_Link">SMARC</text:a>, по стандарту (2.0\2.1)                                         </text:p>
          </table:table-cell>
        </table:table-row>
        <table:table-row>
          <table:table-cell office:value-type="string" table:style-name="tableheader" table:number-rows-spanned="5">
            <text:p text:style-name="Table_20_Heading"> Процессор               </text:p>
          </table:table-cell>
          <table:table-cell office:value-type="string" table:style-name="tablecell">
            <text:p text:style-name="tablealignleft"> <text:a xlink:type="simple" xlink:href="https://www.rock-chips.com/a/en/products/RK35_Series/2021/0113/1276.html" text:style-name="Internet_20_link" text:visited-style-name="Visited_20_Internet_20_Link">RK3568</text:a>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Ядра:4х-ядерный 64х-битный Cortex-A55, 22нм техпроцесс, частота до 2.0ГГц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Графический ускоритель: ARM G52 2EE, поддержка OpenGL ES 1.1/2.0/3.2, OpenCL 2.0, Vulkan 1.1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Видеоускоритель: аппаратное декодирование 4K 60к/с H.265/H.264/VP9, аппаратное кодирование 1080P 100к/с H.265/H.264, 8M ISP, HDR                              </text:p>
          </table:table-cell>
        </table:table-row>
        <table:table-row>
          <table:table-cell office:value-type="string" table:style-name="tablecell">
            <text:p text:style-name="tablealignleft"> Нейросопроцессор: 0.8Tops@INT8, интегрированнный высокопроизводительный AI ускоритель RKNN NPU, поддержка Caffe/TensorFlow/TFLite/ONNX/PyTorch/Keras/Darknet  </text:p>
          </table:table-cell>
        </table:table-row>
        <table:table-row>
          <table:table-cell office:value-type="string" table:style-name="tableheader">
            <text:p text:style-name="Table_20_Heading"> ОЗУ                     </text:p>
          </table:table-cell>
          <table:table-cell office:value-type="string" table:style-name="tablecell">
            <text:p text:style-name="tablealignleft"> Память LPDDR4 2 ГБайт  (512Mbit x 32) (<text:a xlink:type="simple" xlink:href="https://www.micron.com/products/dram/lpdram/part-catalog/mt53d512m32d2ds-053-aut?login" text:style-name="Internet_20_link" text:visited-style-name="Visited_20_Internet_20_Link">MT53D512M32D2DS-053WT:D</text:a>)    </text:p>
          </table:table-cell>
        </table:table-row>
        <table:table-row>
          <table:table-cell office:value-type="string" table:style-name="tableheader">
            <text:p text:style-name="Table_20_Heading"> Флэш-память             </text:p>
          </table:table-cell>
          <table:table-cell office:value-type="string" table:style-name="tablecell">
            <text:p text:style-name="tablealignleft"> Память eMMC 16 ГБайт (<text:a xlink:type="simple" xlink:href="https://datasheet.lcsc.com/lcsc/2108071730_KIOXIA-THGAMRG7T13BAIL_C2837690.pdf" text:style-name="Internet_20_link" text:visited-style-name="Visited_20_Internet_20_Link">THGAMRG7T13BAIL</text:a>)                                     </text:p>
          </table:table-cell>
        </table:table-row>
        <table:table-row>
          <table:table-cell office:value-type="string" table:style-name="tableheader">
            <text:p text:style-name="Table_20_Heading"> ЭСППЗУ                  </text:p>
          </table:table-cell>
          <table:table-cell office:value-type="string" table:style-name="tablecell">
            <text:p text:style-name="tablealignleft"> 2 Кбита, доступ по I2C, уникальный идентификатор 48 бит (<text:a xlink:type="simple" xlink:href="http://ww1.microchip.com/downloads/en/devicedoc/20002124g.pdf" text:style-name="Internet_20_link" text:visited-style-name="Visited_20_Internet_20_Link">24AA025</text:a>)                           </text:p>
          </table:table-cell>
        </table:table-row>
        <table:table-row>
          <table:table-cell office:value-type="string" table:style-name="tableheader">
            <text:p text:style-name="Table_20_Heading"> ИС управления питанием  </text:p>
          </table:table-cell>
          <table:table-cell office:value-type="string" table:style-name="tablecell">
            <text:p text:style-name="tablealignleft"> PMIC (<text:a xlink:type="simple" xlink:href="https://rockchip.fr/RK809%20datasheet%20V1.01.pdf" text:style-name="Internet_20_link" text:visited-style-name="Visited_20_Internet_20_Link">RK809-5</text:a>)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rows-spanned="5">
            <text:p text:style-name="Table_20_Heading"> Прочие компоненты       </text:p>
          </table:table-cell>
          <table:table-cell office:value-type="string" table:style-name="tablecell">
            <text:p text:style-name="tablealignleft"> Часы реального времени RTC (<text:a xlink:type="simple" xlink:href="https://www.nxp.com/docs/en/data-sheet/PCF8523.pdf" text:style-name="Internet_20_link" text:visited-style-name="Visited_20_Internet_20_Link">PCF8523TK</text:a>)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Гигабит ETH PHY (<text:a xlink:type="simple" xlink:href="https://www.ineltek.com/wp-content/uploads/2022/04/PHY-8211R-Brief.pdf" text:style-name="Internet_20_link" text:visited-style-name="Visited_20_Internet_20_Link">DAP8211RI</text:a>)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CIe Gen 4 Clock Generator (<text:a xlink:type="simple" xlink:href="https://www.diodes.com/assets/Datasheets/PI6CG184Q.pdf" text:style-name="Internet_20_link" text:visited-style-name="Visited_20_Internet_20_Link">PI6CG184Q2</text:a>)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Переключатель SATA → USB3 1:2  (<text:a xlink:type="simple" xlink:href="https://www.nxp.com/docs/en/data-sheet/CBTL02043A_CBTL02043B.pdf" text:style-name="Internet_20_link" text:visited-style-name="Visited_20_Internet_20_Link">CBTL02043A</text:a> )                                             </text:p>
          </table:table-cell>
        </table:table-row>
        <table:table-row>
          <table:table-cell office:value-type="string" table:style-name="tablecell">
            <text:p text:style-name="tablealignleft"> Аналоговый 4-канальный переключатель SPDT 2:1 (<text:a xlink:type="simple" xlink:href="https://doc.inmys.ru/open?hash=d7402f7b54ec22a3744d46468a156cdf&amp;fn=RS2299.pdf" text:style-name="Internet_20_link" text:visited-style-name="Visited_20_Internet_20_Link">RS2299XTQC16</text:a>)                 </text:p>
          </table:table-cell>
        </table:table-row>
        <table:table-row>
          <table:table-cell office:value-type="string" table:style-name="tableheader" table:number-rows-spanned="18">
            <text:p text:style-name="Table_20_Heading"> Интерфейсы              </text:p>
          </table:table-cell>
          <table:table-cell office:value-type="string" table:style-name="tablecell">
            <text:p text:style-name="tablealignleft"> 1x USB 2.0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USB 3.0 OTG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USB SS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PCIe 2.1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PCIe 3.0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CAN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3x UART + 1x  отладочный UART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SPI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3x I2C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I2S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PWM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SATA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HDMI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eDP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MIPI DSI or LVDS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x SDIO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x ETH 1GB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20x GPIO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Напряжение питания      </text:p>
          </table:table-cell>
          <table:table-cell office:value-type="string" table:style-name="tablecell">
            <text:p text:style-name="tablealignleft"> +5 Вольт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Потребление             </text:p>
          </table:table-cell>
          <table:table-cell office:value-type="string" table:style-name="tablecell">
            <text:p text:style-name="tablealignleft"> <text:span text:style-name="Strong_20_Emphasis">TBD</text:span>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Габаритные размеры      </text:p>
          </table:table-cell>
          <table:table-cell office:value-type="string" table:style-name="tablecell">
            <text:p text:style-name="tablealignleft"> 82×50 мм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файлы_для_загрузки_3"/><text:bookmark-start text:name="файлы_для_загрузки"/>Файлы для загрузки<text:bookmark-end text:name="__RefHeading___файлы_для_загрузки_3"/><text:bookmark-end text:name="файлы_для_загрузки"/></text:h>
      <text:p text:style-name="Text_20_body">Таблица 2:  Файлы для загрузки 
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Название документа                                             </text:p>
          </table:table-cell>
          <table:table-cell office:value-type="string" table:style-name="tableheader">
            <text:p text:style-name="Table_20_Heading">  Краткое описание                                 </text:p>
          </table:table-cell>
          <table:table-cell office:value-type="string" table:style-name="tableheader">
            <text:p text:style-name="Table_20_Heading">  Версия  </text:p>
          </table:table-cell>
          <table:table-cell office:value-type="string" table:style-name="tableheader">
            <text:p text:style-name="Table_20_Heading">  Дата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inmys.ru/boards:nms-sm-evm:v1_ru:nms-sm-evm_v1_prod_sch.pdf" text:style-name="Internet_20_link" text:visited-style-name="Visited_20_Internet_20_Link">nms-sm-evm_v1_prod_sch.pdf</text:a>       </text:p>
          </table:table-cell>
          <table:table-cell office:value-type="string" table:style-name="tablecell">
            <text:p text:style-name="tablealignleft"> Схема электрическая принципиальная NMS-SM-EVM v1  </text:p>
          </table:table-cell>
          <table:table-cell office:value-type="string" table:style-name="tablecell">
            <text:p text:style-name="tablealignright">       v1 </text:p>
          </table:table-cell>
          <table:table-cell office:value-type="string" table:style-name="tablecell">
            <text:p text:style-name="tablealignleft"> 2022.09.15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iki.inmys.ru/boards:nms-sm-rk3568:v2_ru:nms-sm-rk3568_v2_2-16ai.step" text:style-name="Internet_20_link" text:visited-style-name="Visited_20_Internet_20_Link">nms-sm-rk3568_v2_2-16ai.step</text:a>  </text:p>
          </table:table-cell>
          <table:table-cell office:value-type="string" table:style-name="tablecell">
            <text:p text:style-name="tablealignleft"> STEP-файл модуля NMS-SM-RK3568 v2                 </text:p>
          </table:table-cell>
          <table:table-cell office:value-type="string" table:style-name="tablecell">
            <text:p text:style-name="tablealignright">       v2 </text:p>
          </table:table-cell>
          <table:table-cell office:value-type="string" table:style-name="tablecell">
            <text:p text:style-name="tablealignleft"> 2023.06.01  </text:p>
          </table:table-cell>
        </table:table-row>
      </table:table>
      <text:h text:style-name="pagebreak_Heading_20_2" text:outline-level="2"><text:bookmark-start text:name="__RefHeading___структурная_схема_модуля_4"/><text:bookmark-start text:name="структурная_схема_модуля"/>Структурная схема модуля<text:bookmark-end text:name="__RefHeading___структурная_схема_модуля_4"/><text:bookmark-end text:name="структурная_схема_модуля"/></text:h>
      <text:p text:style-name="Text_20_body">Рисунок 1:  Структурная схема модуля 
</text:p>
      <text:p text:style-name="Text_20_body"><text:line-break/></text:p>
      <text:h text:style-name="pagebreak_Heading_20_2" text:outline-level="2"><text:bookmark-start text:name="__RefHeading___механические_характеристики_5"/><text:bookmark-start text:name="механические_характеристики"/>Механические характеристики<text:bookmark-end text:name="__RefHeading___механические_характеристики_5"/><text:bookmark-end text:name="механические_характеристики"/></text:h>
      <text:p text:style-name="Text_20_body">Размер платы : 82 х 50 мм. <text:line-break/>
Печатная плата состоит из 8 слоев, часть из которых являются заземляющими для подавления помех.</text:p>
      <text:p text:style-name="Plugin_Wrap_Paragraph_Centered">
<draw:frame draw:style-name="media" draw:name="1" text:anchor-type="as-char" draw:z-index="1" svg:width="21.166666666667cm" style:rel-width="100%" svg:height="14.140881387717cm" style:rel-height="scale"><draw:image xlink:href="Pictures/30f88a8122fea407eb1f39bdce3ef2a3.png" xlink:type="simple" xlink:show="embed" xlink:actuate="onLoad"/></draw:frame>
<draw:frame draw:style-name="media" draw:name="2" text:anchor-type="as-char" draw:z-index="2" svg:width="1.8520833333333cm" svg:height="12.138955823293cm"><draw:image xlink:href="Pictures/175852fea2fa1f03c4e7fce972db2b38.png" xlink:type="simple" xlink:show="embed" xlink:actuate="onLoad"/></draw:frame>
</text:p>
      <text:p text:style-name="Text_20_body">Рисунок 2:  Габаритные размеры 
</text:p>
      <text:p text:style-name="Text_20_body"><text:line-break/></text:p>
      <text:h text:style-name="pagebreak_Heading_20_2" text:outline-level="2"><text:bookmark-start text:name="__RefHeading___основные_аппаратные_компоненты_6"/><text:bookmark-start text:name="основные_аппаратные_компоненты"/>Основные аппаратные компоненты<text:bookmark-end text:name="__RefHeading___основные_аппаратные_компоненты_6"/><text:bookmark-end text:name="основные_аппаратные_компоненты"/></text:h>
      <text:h text:style-name="Heading_20_3" text:outline-level="3"><text:bookmark-start text:name="__RefHeading___расположение_компонентов_на_плате_7"/><text:bookmark-start text:name="расположение_компонентов_на_плате"/>Расположение компонентов на плате<text:bookmark-end text:name="__RefHeading___расположение_компонентов_на_плате_7"/><text:bookmark-end text:name="расположение_компонентов_на_плате"/></text:h>
      <text:h text:style-name="Heading_20_4" text:outline-level="4"><text:bookmark-start text:name="__RefHeading___вид_сверху_8"/><text:bookmark-start text:name="вид_сверху"/>Вид сверху<text:bookmark-end text:name="__RefHeading___вид_сверху_8"/><text:bookmark-end text:name="вид_сверху"/></text:h>
      <text:p text:style-name="Plugin_Wrap_Paragraph_Centered">
<draw:frame draw:style-name="media" draw:name="3" text:anchor-type="as-char" draw:z-index="3" svg:width="18.520833333333cm" style:rel-width="100%" svg:height="11.301097189075cm" style:rel-height="scale"><draw:image xlink:href="Pictures/516ed86a7c3408819ff2e60257e4a0d1.png" xlink:type="simple" xlink:show="embed" xlink:actuate="onLoad"/></draw:frame>
</text:p>
      <text:p text:style-name="Text_20_body">Рисунок 3:  Расположение компонентов на плате. Вид сверху 
</text:p>
      <text:p text:style-name="Text_20_body"><text:line-break/></text:p>
      <text:p text:style-name="Text_20_body">Таблица 3:  Наименование компонентов на плате на верхней стороне 
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озиционное <text:line-break/>обозначение  </text:p>
          </table:table-cell>
          <table:table-cell office:value-type="string" table:style-name="tableheader">
            <text:p text:style-name="Table_20_Heading">  P/N                 </text:p>
          </table:table-cell>
          <table:table-cell office:value-type="string" table:style-name="tableheader">
            <text:p text:style-name="Table_20_Heading">  Описание                        </text:p>
          </table:table-cell>
        </table:table-row>
        <table:table-row>
          <table:table-cell office:value-type="string" table:style-name="tablecell">
            <text:p text:style-name="tablealignleft"> D1	        </text:p>
          </table:table-cell>
          <table:table-cell office:value-type="string" table:style-name="tablecell">
            <text:p text:style-name="tablealignleft"> RK3568	            </text:p>
          </table:table-cell>
          <table:table-cell office:value-type="string" table:style-name="tablecell">
            <text:p text:style-name="tablealignleft"> CPU	</text:p>
          </table:table-cell>
        </table:table-row>
        <table:table-row>
          <table:table-cell office:value-type="string" table:style-name="tablecell">
            <text:p text:style-name="tablealignleft"> D2	        </text:p>
          </table:table-cell>
          <table:table-cell office:value-type="string" table:style-name="tablecell">
            <text:p text:style-name="tablealignleft"> MT53D512M32D2DS-053WT:D   </text:p>
          </table:table-cell>
          <table:table-cell office:value-type="string" table:style-name="tablecell">
            <text:p text:style-name="tablealignleft"> LPDDR4	</text:p>
          </table:table-cell>
        </table:table-row>
        <table:table-row>
          <table:table-cell office:value-type="string" table:style-name="tablecell">
            <text:p text:style-name="tablealignleft"> D3	        </text:p>
          </table:table-cell>
          <table:table-cell office:value-type="string" table:style-name="tablecell">
            <text:p text:style-name="tablealignleft"> THGAMRG7T13BAIL	    </text:p>
          </table:table-cell>
          <table:table-cell office:value-type="string" table:style-name="tablecell">
            <text:p text:style-name="tablealignleft"> EMMC	</text:p>
          </table:table-cell>
        </table:table-row>
        <table:table-row>
          <table:table-cell office:value-type="string" table:style-name="tablecell">
            <text:p text:style-name="tablealignleft"> D4	        </text:p>
          </table:table-cell>
          <table:table-cell office:value-type="string" table:style-name="tablecell">
            <text:p text:style-name="tablealignleft"> PI6CG184Q2ZHQEX	    </text:p>
          </table:table-cell>
          <table:table-cell office:value-type="string" table:style-name="tablecell">
            <text:p text:style-name="tablealignleft"> PCIe CLK GEN	</text:p>
          </table:table-cell>
        </table:table-row>
        <table:table-row>
          <table:table-cell office:value-type="string" table:style-name="tablecell">
            <text:p text:style-name="tablealignleft"> D5	        </text:p>
          </table:table-cell>
          <table:table-cell office:value-type="string" table:style-name="tablecell">
            <text:p text:style-name="tablealignleft"> 24AA025E48-I/SN	    </text:p>
          </table:table-cell>
          <table:table-cell office:value-type="string" table:style-name="tablecell">
            <text:p text:style-name="tablealignleft"> EEPROM 2KBIT	</text:p>
          </table:table-cell>
        </table:table-row>
        <table:table-row>
          <table:table-cell office:value-type="string" table:style-name="tablecell">
            <text:p text:style-name="tablealignleft"> D7	        </text:p>
          </table:table-cell>
          <table:table-cell office:value-type="string" table:style-name="tablecell">
            <text:p text:style-name="tablealignleft"> RK809-5	            </text:p>
          </table:table-cell>
          <table:table-cell office:value-type="string" table:style-name="tablecell">
            <text:p text:style-name="tablealignleft"> PMIC	</text:p>
          </table:table-cell>
        </table:table-row>
        <table:table-row>
          <table:table-cell office:value-type="string" table:style-name="tablecell">
            <text:p text:style-name="tablealignleft"> D8	        </text:p>
          </table:table-cell>
          <table:table-cell office:value-type="string" table:style-name="tablecell">
            <text:p text:style-name="tablealignleft"> PAM2305CGFADJ	            </text:p>
          </table:table-cell>
          <table:table-cell office:value-type="string" table:style-name="tablecell">
            <text:p text:style-name="tablealignleft"> DCDC BUCK	</text:p>
          </table:table-cell>
        </table:table-row>
        <table:table-row>
          <table:table-cell office:value-type="string" table:style-name="tablecell">
            <text:p text:style-name="tablealignleft"> D9	        </text:p>
          </table:table-cell>
          <table:table-cell office:value-type="string" table:style-name="tablecell">
            <text:p text:style-name="tablealignleft"> FAN53200UC35X	            </text:p>
          </table:table-cell>
          <table:table-cell office:value-type="string" table:style-name="tablecell">
            <text:p text:style-name="tablealignleft"> DCDC BUCK	</text:p>
          </table:table-cell>
        </table:table-row>
        <table:table-row>
          <table:table-cell office:value-type="string" table:style-name="tablecell">
            <text:p text:style-name="tablealignleft"> D10	        </text:p>
          </table:table-cell>
          <table:table-cell office:value-type="string" table:style-name="tablecell">
            <text:p text:style-name="tablealignleft"> FAN48623UC50X	            </text:p>
          </table:table-cell>
          <table:table-cell office:value-type="string" table:style-name="tablecell">
            <text:p text:style-name="tablealignleft"> DCDC BOOST	</text:p>
          </table:table-cell>
        </table:table-row>
        <table:table-row>
          <table:table-cell office:value-type="string" table:style-name="tablecell">
            <text:p text:style-name="tablealignleft"> D12	        </text:p>
          </table:table-cell>
          <table:table-cell office:value-type="string" table:style-name="tablecell">
            <text:p text:style-name="tablealignleft"> RS2299XTQC16	            </text:p>
          </table:table-cell>
          <table:table-cell office:value-type="string" table:style-name="tablecell">
            <text:p text:style-name="tablealignleft"> MUX 4CH 2:1 	</text:p>
          </table:table-cell>
        </table:table-row>
        <table:table-row>
          <table:table-cell office:value-type="string" table:style-name="tablecell">
            <text:p text:style-name="tablealignleft"> D13	        </text:p>
          </table:table-cell>
          <table:table-cell office:value-type="string" table:style-name="tablecell">
            <text:p text:style-name="tablealignleft"> NCP1597BMNTWG	            </text:p>
          </table:table-cell>
          <table:table-cell office:value-type="string" table:style-name="tablecell">
            <text:p text:style-name="tablealignleft"> DCDC BUCK	</text:p>
          </table:table-cell>
        </table:table-row>
        <table:table-row>
          <table:table-cell office:value-type="string" table:style-name="tablecell">
            <text:p text:style-name="tablealignleft"> D16A, D16B	</text:p>
          </table:table-cell>
          <table:table-cell office:value-type="string" table:style-name="tablecell">
            <text:p text:style-name="tablealignleft"> DAP8211RI      	    </text:p>
          </table:table-cell>
          <table:table-cell office:value-type="string" table:style-name="tablecell">
            <text:p text:style-name="tablealignleft"> ETH PHY	</text:p>
          </table:table-cell>
        </table:table-row>
      </table:table>
      <text:h text:style-name="Heading_20_4" text:outline-level="4"><text:bookmark-start text:name="__RefHeading___вид_снизу_9"/><text:bookmark-start text:name="вид_снизу"/>Вид снизу<text:bookmark-end text:name="__RefHeading___вид_снизу_9"/><text:bookmark-end text:name="вид_снизу"/></text:h>
      <text:p text:style-name="Plugin_Wrap_Paragraph_Centered">
<draw:frame draw:style-name="mediacenter" draw:name="4" text:anchor-type="paragraph" draw:z-index="4" svg:width="18.520833333333cm" style:rel-width="100%" svg:height="11.712857521186cm" style:rel-height="scale"><draw:image xlink:href="Pictures/6adf095fd2bc42f04934c557ff553a34.png" xlink:type="simple" xlink:show="embed" xlink:actuate="onLoad"/></draw:frame>
</text:p>
      <text:p text:style-name="Text_20_body">Рисунок 4:  Расположение компонентов на плате. Вид снизу 
</text:p>
      <text:p text:style-name="Text_20_body"><text:line-break/></text:p>
      <text:p text:style-name="Text_20_body">Таблица 4:  Наименование компонентов на плате на нижней стороне 
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Позиционное <text:line-break/>обозначение  </text:p>
          </table:table-cell>
          <table:table-cell office:value-type="string" table:style-name="tableheader">
            <text:p text:style-name="Table_20_Heading">  P/N                 </text:p>
          </table:table-cell>
          <table:table-cell office:value-type="string" table:style-name="tableheader">
            <text:p text:style-name="Table_20_Heading">  Описание                        </text:p>
          </table:table-cell>
        </table:table-row>
        <table:table-row>
          <table:table-cell office:value-type="string" table:style-name="tablecell">
            <text:p text:style-name="tablealignleft"> D6	        </text:p>
          </table:table-cell>
          <table:table-cell office:value-type="string" table:style-name="tablecell">
            <text:p text:style-name="tablealignleft"> CBTL02043ABQ.115	</text:p>
          </table:table-cell>
          <table:table-cell office:value-type="string" table:style-name="tablecell">
            <text:p text:style-name="tablealignleft"> SATA →USB3 1:2 SW	</text:p>
          </table:table-cell>
        </table:table-row>
        <table:table-row>
          <table:table-cell office:value-type="string" table:style-name="tablecell">
            <text:p text:style-name="tablealignleft"> D11	        </text:p>
          </table:table-cell>
          <table:table-cell office:value-type="string" table:style-name="tablecell">
            <text:p text:style-name="tablealignleft"> PCF8523TK/1.118	</text:p>
          </table:table-cell>
          <table:table-cell office:value-type="string" table:style-name="tablecell">
            <text:p text:style-name="tablealignleft"> RTC	</text:p>
          </table:table-cell>
        </table:table-row>
        <table:table-row>
          <table:table-cell office:value-type="string" table:style-name="tablecell">
            <text:p text:style-name="tablealignleft"> D14, D15	</text:p>
          </table:table-cell>
          <table:table-cell office:value-type="string" table:style-name="tablecell">
            <text:p text:style-name="tablealignleft"> NLSV2T244MUTAG	</text:p>
          </table:table-cell>
          <table:table-cell office:value-type="string" table:style-name="tablecell">
            <text:p text:style-name="tablealignleft"> LOGIC BUF	</text:p>
          </table:table-cell>
        </table:table-row>
      </table:table>
      <text:h text:style-name="Heading_20_3" text:outline-level="3"><text:bookmark-start text:name="__RefHeading___процессор_10"/><text:bookmark-start text:name="процессор"/>Процессор<text:bookmark-end text:name="__RefHeading___процессор_10"/><text:bookmark-end text:name="процессор"/></text:h>
      <text:p text:style-name="Text_20_body">На рисунке  показаны функциональные модули в процессорной системе RK3568.</text:p>
      <text:p text:style-name="Plugin_Wrap_Paragraph_Centered">
<draw:frame draw:style-name="mediacenter" draw:name="5" text:anchor-type="paragraph" draw:z-index="5" svg:width="18.520833333333cm" style:rel-width="100%" svg:height="14.784968418908cm" style:rel-height="scale"><draw:image xlink:href="Pictures/3281e747f817ef3e75a9cfd899f3a499.png" xlink:type="simple" xlink:show="embed" xlink:actuate="onLoad"/></draw:frame>
</text:p>
      <text:p text:style-name="Text_20_body">Рисунок 5:  Функциональные модули Rockchip RK3568 
</text:p>
      <text:p text:style-name="Text_20_body"><text:line-break/></text:p>
      <text:h text:style-name="Heading_20_2" text:outline-level="2"><text:bookmark-start text:name="__RefHeading___интерфейсы_11"/><text:bookmark-start text:name="интерфейсы"/>Интерфейсы<text:bookmark-end text:name="__RefHeading___интерфейсы_11"/><text:bookmark-end text:name="интерфейсы"/></text:h>
      <text:h text:style-name="Heading_20_3" text:outline-level="3"><text:bookmark-start text:name="__RefHeading___i2c_12"/><text:bookmark-start text:name="i2c"/>I2C<text:bookmark-end text:name="__RefHeading___i2c_12"/><text:bookmark-end text:name="i2c"/></text:h>
      <text:p text:style-name="Text_20_body">На плате <text:span text:style-name="Strong_20_Emphasis">NMS-SM-RK3568</text:span> доступно три внешних интерфейса I2C и два внутренних
для взаимосвязи процессора и периферийных устройств.</text:p>
      <text:p text:style-name="Text_20_body">Рисунок 6:  I2C интерфейс 
</text:p>
      <text:p text:style-name="Text_20_body"><text:line-break/></text:p>
      <text:p text:style-name="Text_20_body">Таблица 5:  Сопоставление адресов I2C0  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Устройство  </text:p>
          </table:table-cell>
          <table:table-cell office:value-type="string" table:style-name="tableheader">
            <text:p text:style-name="Table_20_Heading"> Адрес       </text:p>
          </table:table-cell>
        </table:table-row>
        <table:table-row>
          <table:table-cell office:value-type="string" table:style-name="tablecell">
            <text:p text:style-name="tablealignleft"> PMIC        </text:p>
          </table:table-cell>
          <table:table-cell office:value-type="string" table:style-name="tablecell">
            <text:p text:style-name="tablealignleft"> 0x00110000  </text:p>
          </table:table-cell>
        </table:table-row>
        <table:table-row>
          <table:table-cell office:value-type="string" table:style-name="tablecell">
            <text:p text:style-name="tablealignleft"> DCDC CONV   </text:p>
          </table:table-cell>
          <table:table-cell office:value-type="string" table:style-name="tablecell">
            <text:p text:style-name="tablealignleft"> 0x01100000  </text:p>
          </table:table-cell>
        </table:table-row>
      </table:table>
      <text:p text:style-name="Text_20_body">Таблица 6:  Сопоставление адресов I2C5  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Устройство  </text:p>
          </table:table-cell>
          <table:table-cell office:value-type="string" table:style-name="tableheader">
            <text:p text:style-name="Table_20_Heading"> Адрес       </text:p>
          </table:table-cell>
        </table:table-row>
        <table:table-row>
          <table:table-cell office:value-type="string" table:style-name="tablecell">
            <text:p text:style-name="tablealignleft"> RTC         </text:p>
          </table:table-cell>
          <table:table-cell office:value-type="string" table:style-name="tablecell">
            <text:p text:style-name="tablealignleft"> 0x01101000  </text:p>
          </table:table-cell>
        </table:table-row>
        <table:table-row>
          <table:table-cell office:value-type="string" table:style-name="tablecell">
            <text:p text:style-name="tablealignleft"> CLK GEN     </text:p>
          </table:table-cell>
          <table:table-cell office:value-type="string" table:style-name="tablecell">
            <text:p text:style-name="tablealignleft"> 0x01100001  </text:p>
          </table:table-cell>
        </table:table-row>
      </table:table>
      <text:h text:style-name="Heading_20_3" text:outline-level="3"><text:bookmark-start text:name="__RefHeading___расположение_разъемов_на_плате_13"/><text:bookmark-start text:name="расположение_разъемов_на_плате"/>Расположение разъемов на плате<text:bookmark-end text:name="__RefHeading___расположение_разъемов_на_плате_13"/><text:bookmark-end text:name="расположение_разъемов_на_плате"/></text:h>
      <text:h text:style-name="Heading_20_4" text:outline-level="4"><text:bookmark-start text:name="__RefHeading___вид_сверху_14"/><text:bookmark-start text:name="вид_сверху1"/>Вид сверху<text:bookmark-end text:name="__RefHeading___вид_сверху_14"/><text:bookmark-end text:name="вид_сверху1"/></text:h>
      <text:p text:style-name="Plugin_Wrap_Paragraph_Centered">
<draw:frame draw:style-name="media" draw:name="6" text:anchor-type="as-char" draw:z-index="6" svg:width="18.520833333333cm" style:rel-width="100%" svg:height="11.306322674419cm" style:rel-height="scale"><draw:image xlink:href="Pictures/33335ec40958409207b794157d1976d5.png" xlink:type="simple" xlink:show="embed" xlink:actuate="onLoad"/></draw:frame>
</text:p>
      <text:p text:style-name="Text_20_body">Рисунок 7:  Расположение разъемов на плате. Вид сверху 
</text:p>
      <text:p text:style-name="Text_20_body"><text:line-break/></text:p>
      <text:h text:style-name="pagebreak_Heading_20_4" text:outline-level="4"><text:bookmark-start text:name="__RefHeading___вид_снизу_15"/><text:bookmark-start text:name="вид_снизу1"/>Вид снизу<text:bookmark-end text:name="__RefHeading___вид_снизу_15"/><text:bookmark-end text:name="вид_снизу1"/></text:h>
      <text:p text:style-name="Text_20_body">На нижней стороне платы разъемы отсутствуют.</text:p>
      <text:h text:style-name="Heading_20_2" text:outline-level="2"><text:bookmark-start text:name="__RefHeading___отличия_от_nms-sm-rk3568_v1_ds-ru_16"/><text:bookmark-start text:name="отличия_от_nms-sm-rk3568_v1_ds-ru"/>Отличия от NMS-SM-RK3568 v1 ds-ru<text:bookmark-end text:name="__RefHeading___отличия_от_nms-sm-rk3568_v1_ds-ru_16"/><text:bookmark-end text:name="отличия_от_nms-sm-rk3568_v1_ds-ru"/></text:h>
      <text:h text:style-name="Heading_20_3" text:outline-level="3"><text:bookmark-start text:name="__RefHeading___замена_микросхемы_ethernet_phy_17"/><text:bookmark-start text:name="замена_микросхемы_ethernet_phy"/>Замена микросхемы Ethernet PHY<text:bookmark-end text:name="__RefHeading___замена_микросхемы_ethernet_phy_17"/><text:bookmark-end text:name="замена_микросхемы_ethernet_phy"/></text:h>
      <text:p text:style-name="Text_20_body">Микросхема Ethernet PHY D4, D5 BCM54210PEB1IMLG (фирма Broadcom) заменена на DAP8211RI (фирма DAPU) - позиционное обозначение D16A, D16B. <text:line-break/>
Тактирование PHY от кварцев, убралось согласование уровня и опциональные резисторы для взятия частоты от процессора. <text:line-break/>
Сигналы LEDS выведены на разъем X1: <text:line-break/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Название вывода микросхемы </text:p>
          </table:table-cell>
          <table:table-cell office:value-type="string" table:style-name="tablecell">
            <text:p text:style-name="tablealignleft"> Название цепи                         </text:p>
          </table:table-cell>
          <table:table-cell office:value-type="string" table:style-name="tablecell">
            <text:p text:style-name="tablealignleft"> Номер вывода на разъеме </text:p>
          </table:table-cell>
        </table:table-row>
        <table:table-row>
          <table:table-cell office:value-type="string" table:style-name="tablecell">
            <text:p text:style-name="tablealignleft"> LED0                       </text:p>
          </table:table-cell>
          <table:table-cell office:value-type="string" table:style-name="tablecell">
            <text:p text:style-name="tablealignleft"> LED_100# (по умолчанию LINK10+ACT)    </text:p>
          </table:table-cell>
          <table:table-cell office:value-type="string" table:style-name="tablecell">
            <text:p text:style-name="tablealignleft"> X1.P21                  </text:p>
          </table:table-cell>
        </table:table-row>
        <table:table-row>
          <table:table-cell office:value-type="string" table:style-name="tablecell">
            <text:p text:style-name="tablealignleft"> LED1                       </text:p>
          </table:table-cell>
          <table:table-cell office:value-type="string" table:style-name="tablecell">
            <text:p text:style-name="tablealignleft"> LED_ACT# (по умолчанию LINK100+ACT)   </text:p>
          </table:table-cell>
          <table:table-cell office:value-type="string" table:style-name="tablecell">
            <text:p text:style-name="tablealignleft"> X1.P25                  </text:p>
          </table:table-cell>
        </table:table-row>
        <table:table-row>
          <table:table-cell office:value-type="string" table:style-name="tablecell">
            <text:p text:style-name="tablealignleft"> LED2                       </text:p>
          </table:table-cell>
          <table:table-cell office:value-type="string" table:style-name="tablecell">
            <text:p text:style-name="tablealignleft"> LED_1000# (по умолчанию LINK1000+ACT) </text:p>
          </table:table-cell>
          <table:table-cell office:value-type="string" table:style-name="tablecell">
            <text:p text:style-name="tablealignleft"> X1.P22                  </text:p>
          </table:table-cell>
        </table:table-row>
      </table:table>
      <text:h text:style-name="Heading_20_3" text:outline-level="3"><text:bookmark-start text:name="__RefHeading___замена_dc-dc_18"/><text:bookmark-start text:name="замена_dc-dc"/>Замена DC-DC<text:bookmark-end text:name="__RefHeading___замена_dc-dc_18"/><text:bookmark-end text:name="замена_dc-dc"/></text:h>
      <text:p text:style-name="Text_20_body">Микросхема D13 NCP1597BMNTWG (фирма ONSEMI) заменена на BD9A400MUV (фирма ROHM).</text:p>
      <text:h text:style-name="Heading_20_3" text:outline-level="3"><text:bookmark-start text:name="__RefHeading___добавлен_ключ_i2c_can_19"/><text:bookmark-start text:name="добавлен_ключ_i2c_can"/>Добавлен ключ I2C ↔ CAN<text:bookmark-end text:name="__RefHeading___добавлен_ключ_i2c_can_19"/><text:bookmark-end text:name="добавлен_ключ_i2c_can"/></text:h>
      <text:p text:style-name="Text_20_body">Добавлен ключ-MUX I2C ↔ CAN RS2299XTQC16 (фирмы RUNIC) для выбора использования I2C или CAN (ранее это опционально задавалось установкой резисторов на плате). </text:p>
      <text:p text:style-name="Text_20_body">Позиционное обозначение D12. </text:p>
      <text:p text:style-name="Text_20_body">Управляющая нога процессора - GPIO3_D1_D (D1.AB1)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0  </text:p>
          </table:table-cell>
          <table:table-cell office:value-type="string" table:style-name="tablecell">
            <text:p text:style-name="tablealignleft"> CAN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I2C  </text:p>
          </table:table-cell>
        </table:table-row>
      </table:table>
      <text:h text:style-name="Heading_20_3" text:outline-level="3"><text:bookmark-start text:name="__RefHeading___добавлена_микросхема_eeprom_20"/><text:bookmark-start text:name="добавлена_микросхема_eeprom"/>Добавлена микросхема EEPROM<text:bookmark-end text:name="__RefHeading___добавлена_микросхема_eeprom_20"/><text:bookmark-end text:name="добавлена_микросхема_eeprom"/></text:h>
      <text:p text:style-name="Text_20_body">Добавлена микросхема D5 EEPROM 24AA025E48-I/SN (фирма MICROCHIP), находится на шине I2C3_M0 (I2C_GP). </text:p>
      <text:h text:style-name="Heading_20_3" text:outline-level="3"><text:bookmark-start text:name="__RefHeading___замена_pcie_clk_gen_21"/><text:bookmark-start text:name="замена_pcie_clk_gen"/>Замена PCIe CLK GEN<text:bookmark-end text:name="__RefHeading___замена_pcie_clk_gen_21"/><text:bookmark-end text:name="замена_pcie_clk_gen"/></text:h>
      <text:p text:style-name="Text_20_body">Микросхема PCIe CLK GEN PI6CG18401ZHIEX (фирма DIODES) заменена на PI6CG184Q2ZHQEX (полный аналог), позиционное обозначение изменилось с D12 на D4.</text:p>
      <text:h text:style-name="Heading_20_3" text:outline-level="3"><text:bookmark-start text:name="__RefHeading___добавлен_пользовательский_светодиод_user_led_22"/><text:bookmark-start text:name="добавлен_пользовательский_светодиод_user_led"/>Добавлен пользовательский светодиод USER_LED<text:bookmark-end text:name="__RefHeading___добавлен_пользовательский_светодиод_user_led_22"/><text:bookmark-end text:name="добавлен_пользовательский_светодиод_user_led"/></text:h>
      <text:p text:style-name="Text_20_body">Добавлен пользовательский светодиод ( вывод D1.F25 (GPIO2_C2_D)), по умолчанию отображает информацию о наличии питания на плате.</text:p>
      <text:h text:style-name="Heading_20_3" text:outline-level="3"><text:bookmark-start text:name="__RefHeading___добавлен_идентификатор_версии_платы_board_id_23"/><text:bookmark-start text:name="добавлен_идентификатор_версии_платы_board_id"/>Добавлен идентификатор версии платы BOARD_ID<text:bookmark-end text:name="__RefHeading___добавлен_идентификатор_версии_платы_board_id_23"/><text:bookmark-end text:name="добавлен_идентификатор_версии_платы_board_id"/></text:h>
      <text:p text:style-name="Text_20_body">Добавлены резисторы R36, R103, R104 (PULL DOWN 2K2), которые задают версию платы (3 бита)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R36  </text:p>
          </table:table-cell>
          <table:table-cell office:value-type="string" table:style-name="tablecell">
            <text:p text:style-name="tablealignleft"> BRD_ID0 </text:p>
          </table:table-cell>
          <table:table-cell office:value-type="string" table:style-name="tablecell">
            <text:p text:style-name="tablealignleft"> GPIO3_A4_D </text:p>
          </table:table-cell>
        </table:table-row>
        <table:table-row>
          <table:table-cell office:value-type="string" table:style-name="tablecell">
            <text:p text:style-name="tablealignleft"> R103 </text:p>
          </table:table-cell>
          <table:table-cell office:value-type="string" table:style-name="tablecell">
            <text:p text:style-name="tablealignleft"> BRD_ID1 </text:p>
          </table:table-cell>
          <table:table-cell office:value-type="string" table:style-name="tablecell">
            <text:p text:style-name="tablealignleft"> GPIO3_C7_D </text:p>
          </table:table-cell>
        </table:table-row>
        <table:table-row>
          <table:table-cell office:value-type="string" table:style-name="tablecell">
            <text:p text:style-name="tablealignleft"> R104 </text:p>
          </table:table-cell>
          <table:table-cell office:value-type="string" table:style-name="tablecell">
            <text:p text:style-name="tablealignleft"> BRD_ID2 </text:p>
          </table:table-cell>
          <table:table-cell office:value-type="string" table:style-name="tablecell">
            <text:p text:style-name="tablealignleft"> GPIO3_C4_D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46:31</meta:creation-date>
    <dc:creator>Generated</dc:creator>
    <dc:date>2026-09-10T05::46:31</dc:date>
    <dc:language>en-US</dc:language>
    <meta:editing-cycles>1</meta:editing-cycles>
    <meta:editing-duration>PT0S</meta:editing-duration>
    <dc:title>boards:nms-sm-rk3568:v2_ru:start</dc:title>
  </office:meta>
</office:document-meta>
</file>