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b40582fd7770cbe46c67e53f9cf542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sm-rk3568:start"/><text:bookmark-start text:name="__RefHeading___nms-sm-rk3568_1"/><text:bookmark-start text:name="nms-sm-rk3568"/>NMS-SM-RK3568<text:bookmark-end text:name="__RefHeading___nms-sm-rk3568_1"/><text:bookmark-end text:name="nms-sm-rk3568"/></text:h>
      <text:p text:style-name="Text_20_body"><draw:frame draw:style-name="mediacenter" draw:name="0" text:anchor-type="paragraph" draw:z-index="0" svg:width="12.7cm" svg:height="7.9520848056537cm"><draw:image xlink:href="Pictures/6b40582fd7770cbe46c67e53f9cf542c.jpg" xlink:type="simple" xlink:show="embed" xlink:actuate="onLoad"/></draw:frame></text:p>
      <text:p text:style-name="Text_20_body">Совместимые материнские платы: <text:a xlink:type="simple" xlink:href="http://wiki.inmys.ru/boards:nms-sm-evm:start" text:style-name="Internet_20_link" text:visited-style-name="Visited_20_Internet_20_Link">NMS-SM-EVM</text:a></text:p>
      <text:h text:style-name="Heading_20_2" text:outline-level="2"><text:bookmark-start text:name="__RefHeading___определение_версии_модуля_2"/><text:bookmark-start text:name="определение_версии_модуля"/>Определение версии модуля<text:bookmark-end text:name="__RefHeading___определение_версии_модуля_2"/><text:bookmark-end text:name="определение_версии_модуля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С 2025 года процессорные модули <text:span text:style-name="Strong_20_Emphasis">NMS-SM-RK3568</text:span> версий 1-3 более не выпускаются и недоступны для заказа. В продаже только V4.</text:p></table:table-cell></table:table-row></table:table></draw:text-box></draw:frame></text:p>
      <text:p text:style-name="Text_20_body">Аппаратные отличия ревизий модуля:</text:p>
      <text:list text:style-name="List_20_1" text:continue-numbering="false">
        <text:list-item>
          <text:p text:style-name="List_20_1_Content_First"><text:a xlink:type="simple" xlink:href="https://wiki.inmys.ru/boards:nms-sm-rk3568:v2_ru:start#%D0%BE%D1%82%D0%BB%D0%B8%D1%87%D0%B8%D1%8F_%D0%BE%D1%82_nms-sm-rk3568_v1_ds-ru" text:style-name="Internet_20_link" text:visited-style-name="Visited_20_Internet_20_Link">Отличия V2 от V1</text:a></text:p>
        </text:list-item>
        <text:list-item>
          <text:p text:style-name="List_20_1_Content"><text:a xlink:type="simple" xlink:href="https://wiki.inmys.ru/boards:nms-sm-rk3568:v3_ru:start#%D0%BE%D1%82%D0%BB%D0%B8%D1%87%D0%B8%D1%8F_%D0%BE%D1%82_nms-sm-rk3568_v2_ds-ru" text:style-name="Internet_20_link" text:visited-style-name="Visited_20_Internet_20_Link">Отличия V3 от V2</text:a></text:p>
        </text:list-item>
        <text:list-item>
          <text:p text:style-name="List_20_1_Content_Last"><text:a xlink:type="simple" xlink:href="https://wiki.inmys.ru/boards:nms-sm-rk3568:v4_ru:start#%D0%BE%D1%82%D0%BB%D0%B8%D1%87%D0%B8%D1%8F_%D0%BE%D1%82_nms-sm-rk3568_v3_ds-ru" text:style-name="Internet_20_link" text:visited-style-name="Visited_20_Internet_20_Link">Отличия V4 от V3</text:a></text:p>
        </text:list-item>
      </text:list>
      <text:p text:style-name="Text_20_body">«»«»</text:p>
      <text:list text:style-name="List_20_1" text:continue-numbering="false">
        <text:list-item>
          <text:p text:style-name="List_20_1_Content_First">GPIO3_A4 - «1»</text:p>
        </text:list-item>
        <text:list-item>
          <text:p text:style-name="List_20_1_Content">GPIO3_C7 - «1»</text:p>
        </text:list-item>
        <text:list-item>
          <text:p text:style-name="List_20_1_Content_Last">GPIO3_C4 - «0».</text:p>
        </text:list-item>
      </text:list>
      <text:h text:style-name="Heading_20_2" text:outline-level="2"><text:bookmark-start text:name="__RefHeading___описание_вариантов_linux_3"/><text:bookmark-start text:name="описание_вариантов_linux"/>Описание вариантов Linux<text:bookmark-end text:name="__RefHeading___описание_вариантов_linux_3"/><text:bookmark-end text:name="описание_вариантов_linux"/></text:h>
      <text:p text:style-name="Text_20_body">В настоящеее время мы предлагаем 3 варианта линуксовых ядер:</text:p>
      <text:h text:style-name="Heading_20_3" text:outline-level="3"><text:bookmark-start text:name="__RefHeading___ядро_4.19_4"/><text:bookmark-start text:name="ядро_4.19"/>Ядро 4.19<text:bookmark-end text:name="__RefHeading___ядро_4.19_4"/><text:bookmark-end text:name="ядро_4.19"/></text:h>
      <text:p text:style-name="Text_20_body">Сборка поддерживает все специфичные для Rockchip SoC драйверы (NPU, H264 encoder, VGA, Dispaly Port)</text:p>
      <text:h text:style-name="Heading_20_3" text:outline-level="3"><text:bookmark-start text:name="__RefHeading___ядро_5.10_5"/><text:bookmark-start text:name="ядро_5.10"/>Ядро 5.10<text:bookmark-end text:name="__RefHeading___ядро_5.10_5"/><text:bookmark-end text:name="ядро_5.10"/></text:h>
      <text:p text:style-name="Text_20_body">Является более свежей альтернативой 4.19. Так же гарантирует работу всей переферии. На 5.10 есть так же Debian 10 на основе исходников от  Radxa.</text:p>
      <text:p text:style-name="Text_20_body">Это версия ядра вряд ли будет дальше развиваться, так как сейчас идет активное добавление SoC в Mainline.</text:p>
      <text:h text:style-name="Heading_20_3" text:outline-level="3"><text:bookmark-start text:name="__RefHeading___ядро_6.1_6"/><text:bookmark-start text:name="ядро_6.1"/>Ядро 6.1<text:bookmark-end text:name="__RefHeading___ядро_6.1_6"/><text:bookmark-end text:name="ядро_6.1"/></text:h>
      <text:p text:style-name="Text_20_body">Это сборка на основе mainline kernel.Так как  не все специфичные драйверы добавлены в mainline, этот вариант не поддерживает NPU, H264 encoder, Dispaly Port. Вся остальная переферия работает, исходные коды библиотек и драйверов полностью открыты, блобы отсутсвуют. </text:p>
      <text:p text:style-name="Text_20_body">Так же на основе ядра 6.1 мы предлагаем дистрибутив Debian, подготовленный из официального установщика.</text:p>
      <text:p text:style-name="Text_20_body">У наших заказчиков есть успешные кейсы использования <text:span text:style-name="Emphasis">Alt Linux</text:span> на ядре 6.1. Для запуска можно обращаться за помощью в БАЗАЛЬТ СПО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Мы являемся технологическими партнерами ASTRA LINUX и можем предоставить отладочный комплект с предустановленным <text:span text:style-name="Strong_20_Emphasis">ASTRA LINUX EMBEDDED 4.7</text:span>. При заказе отладочного комплекта предупредите дистрибьютера для предустановки ознакомительного образа ОС. Технические вопросы можно обсуждать через <text:span text:style-name="Strong_20_Emphasis">info@inmys.ru</text:span></text:p>
          </table:table-cell>
        </table:table-row>
      </table:table>
      <text:h text:style-name="Heading_20_2" text:outline-level="2"><text:bookmark-start text:name="__RefHeading___buildroot_vs_debian_7"/><text:bookmark-start text:name="buildroot_vs_debian"/>Buildroot vs Debian<text:bookmark-end text:name="__RefHeading___buildroot_vs_debian_7"/><text:bookmark-end text:name="buildroot_vs_debian"/></text:h>
      <text:p text:style-name="Text_20_body">Рекомендуем для конечного изделия готовить сборку на основе <text:span text:style-name="Emphasis">Buildroot</text:span> с фиксированными функциями. </text:p>
      <text:p text:style-name="Text_20_body"><text:span text:style-name="Emphasis">Debian</text:span> как ОС общего назначения удобен для прототипирования и быстроого старта, но <text:span text:style-name="Emphasis">Buildroot</text:span> более надежен для работы встраиваемой системы фиксированного назначения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1T01::51:13</meta:creation-date>
    <dc:creator>Generated</dc:creator>
    <dc:date>2026-09-11T01::51:13</dc:date>
    <dc:language>en-US</dc:language>
    <meta:editing-cycles>1</meta:editing-cycles>
    <meta:editing-duration>PT0S</meta:editing-duration>
    <dc:title>boards:nms-sm-rk3568:start</dc:title>
  </office:meta>
</office:document-meta>
</file>