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1f80973ef5e5ba0a114e3baebf5a0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sm-rk3568:hwaddr"/><text:bookmark-start text:name="__RefHeading___mac-адреса_модулей_sm-rk3568_1"/><text:bookmark-start text:name="mac-адреса_модулей_sm-rk3568"/>MAC-адреса модулей SM-RK3568<text:bookmark-end text:name="__RefHeading___mac-адреса_модулей_sm-rk3568_1"/><text:bookmark-end text:name="mac-адреса_модулей_sm-rk3568"/></text:h>
      <text:p text:style-name="Text_20_body">MAC адреса зависят от переменных окружения Uboot ethaddr и eth1addr. Они передаются ядру операционной системы при старте.</text:p>
      <text:p text:style-name="Text_20_body">По умолчанию в Uboot функция называется <text:a xlink:type="simple" xlink:href="https://github.com/u-boot/u-boot/blob/94e690c44a03959c39f0f5a44a9b89c851af3b60/arch/arm/mach-rockchip/board.c#L325" text:style-name="Internet_20_link" text:visited-style-name="Visited_20_Internet_20_Link">rockchip_setup_macaddr</text:a>. </text:p>
      <text:p text:style-name="Text_20_body">По умолчанию она генерирует локально-администруемый MAC их исходя из серийного номера процессора (cpuid), согласно IEEE802.</text:p>
      <text:p text:style-name="Text_20_body"><text:a xlink:type="simple" xlink:href="http://wiki.inmys.ru/boards:nms-sm-rk3568:u-boot:start" text:style-name="Internet_20_link" text:visited-style-name="Visited_20_Internet_20_Link">Описанный по ссылке U-boot</text:a> генерирует такие MAC-адреса.</text:p>
      <text:p text:style-name="Text_20_body">По умолчанию Uboot запрещает переписывать такой адрес, но при сборке из исходников можно включить флаг <text:span text:style-name="Emphasis">OVERWRITE_ETHADDR_ONCE</text:span>.</text:p>
      <text:p text:style-name="Text_20_body"><draw:frame draw:style-name="mediacenter" draw:name="0" text:anchor-type="paragraph" draw:z-index="0" svg:width="7.9375cm" style:rel-width="100%" svg:height="2.3835811306902cm" style:rel-height="scale"><draw:image xlink:href="Pictures/11f80973ef5e5ba0a114e3baebf5a095.png" xlink:type="simple" xlink:show="embed" xlink:actuate="onLoad"/></draw:frame></text:p>
      <text:p text:style-name="Text_20_body">Процессорные модули также оснащены двумя I2C-EEPROM с EUI-48. Они подключены на I2C_GP шину с адресами 0x50, 0x51. Последние 6 байт могут использоваться для установки в качестве ethadd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46:25</meta:creation-date>
    <dc:creator>Generated</dc:creator>
    <dc:date>2026-08-27T01::46:25</dc:date>
    <dc:language>en-US</dc:language>
    <meta:editing-cycles>1</meta:editing-cycles>
    <meta:editing-duration>PT0S</meta:editing-duration>
    <dc:title>boards:nms-sm-rk3568:hwaddr</dc:title>
  </office:meta>
</office:document-meta>
</file>