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64d6f962a2491d3b683b1212076a48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ards:nms-sm-rk3568:heatsink"/><text:bookmark-start text:name="__RefHeading___охлаждение_для_rk3568_1"/><text:bookmark-start text:name="охлаждение_для_rk3568"/>Охлаждение для RK3568<text:bookmark-end text:name="__RefHeading___охлаждение_для_rk3568_1"/><text:bookmark-end text:name="охлаждение_для_rk3568"/></text:h>
      <text:p text:style-name="Text_20_body">Для NMS-SM-RK3568 предлагается система охлаждения из тепломъемника РМПЛ.752694.008 +радиатора РМПЛ.752694.009.</text:p>
      <text:p text:style-name="Text_20_body"><draw:frame draw:style-name="mediacenter" draw:name="0" text:anchor-type="paragraph" draw:z-index="0" svg:width="12.7cm" svg:height="9.951640625cm"><draw:image xlink:href="Pictures/264d6f962a2491d3b683b1212076a48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06:49</meta:creation-date>
    <dc:creator>Generated</dc:creator>
    <dc:date>2026-08-11T19::06:49</dc:date>
    <dc:language>en-US</dc:language>
    <meta:editing-cycles>1</meta:editing-cycles>
    <meta:editing-duration>PT0S</meta:editing-duration>
    <dc:title>boards:nms-sm-rk3568:heatsink</dc:title>
  </office:meta>
</office:document-meta>
</file>