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d7edd36092b5afedc255e0aed6b2bd.png"/>
  <manifest:file-entry manifest:media-type="image/png" manifest:full-path="Pictures/1bed8d0e5652260ff6217b6f9bcd2a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68:firmware_opensource:quick_start"/><text:bookmark-start text:name="__RefHeading___rk3568_quick_start_kernel_6.1_1"/><text:bookmark-start text:name="rk3568_quick_start_kernel_6.1"/>RK3568 Quick Start Kernel 6.1<text:bookmark-end text:name="__RefHeading___rk3568_quick_start_kernel_6.1_1"/><text:bookmark-end text:name="rk3568_quick_start_kernel_6.1"/></text:h>
      <text:h text:style-name="Heading_20_3" text:outline-level="3"><text:bookmark-start text:name="__RefHeading___can_2"/><text:bookmark-start text:name="can"/>CAN<text:bookmark-end text:name="__RefHeading___can_2"/><text:bookmark-end text:name="can"/></text:h>
      <text:p text:style-name="Text_20_body">Для корректной работы шины CAN на отладочной плате NMS_SM_EVM необходимо подключить терминаторы - установить джамперы X13 и X14.<text:line-break/> <draw:frame draw:style-name="media" draw:name="0" text:anchor-type="as-char" draw:z-index="0" svg:width="15.875cm" svg:height="13.966182364729cm"><draw:image xlink:href="Pictures/a3d7edd36092b5afedc255e0aed6b2bd.png" xlink:type="simple" xlink:show="embed" xlink:actuate="onLoad"/></draw:frame><text:line-break/> Драйвер CAN собирается как модуль ядра .ko с помощью buildroot-external. Исходники взяты из ядра 4.19, которое предоставляется Rockchip. Модуль ядра подгружается в <text:span text:style-name="Strong_20_Emphasis">/etc/init.d/S49CANinit</text:span>.</text:p>
      <text:p text:style-name="Text_20_body">Пример настройки интерфейса и проверки в режиме loopback CAN0↔CAN1:</text:p>
      <text:p text:style-name="Preformatted_20_Text">#configure<text:line-break/>ip link set dev can0 down<text:line-break/>ip link set dev can1 down<text:line-break/>ip link set can0 up type can bitrate 1000000 dbitrate 1000000 fd on<text:line-break/>ip link set can1 up type can bitrate 1000000 dbitrate 1000000 fd on<text:line-break/><text:line-break/>#test<text:line-break/>candump -T 1000 can0 &gt; /tmp/1.txt&amp;<text:line-break/>sleep 1<text:line-break/>cansend can1 500<text:line-break/>sleep 2<text:line-break/><text:line-break/>cat /tmp/1.txt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AN в ядре 6.1 работает только в режиме<text:span text:style-name="Strong_20_Emphasis">fd on</text:span></text:p>
          </table:table-cell>
        </table:table-row>
      </table:table>
      <text:p text:style-name="Text_20_body"><draw:frame draw:style-name="media" draw:name="1" text:anchor-type="as-char" draw:z-index="1" svg:width="10.107083333333cm" svg:height="3.4660416666667cm"><draw:image xlink:href="Pictures/1bed8d0e5652260ff6217b6f9bcd2a49.png" xlink:type="simple" xlink:show="embed" xlink:actuate="onLoad"/></draw:frame></text:p>
      <text:h text:style-name="Heading_20_3" text:outline-level="3"><text:bookmark-start text:name="__RefHeading___eth_led_configuration_3"/><text:bookmark-start text:name="eth_led_configuration"/>ETH LED configuration<text:bookmark-end text:name="__RefHeading___eth_led_configuration_3"/><text:bookmark-end text:name="eth_led_configuration"/></text:h>
      <text:p text:style-name="Text_20_body">Светодиоды Ethernet управляются <text:a xlink:type="simple" xlink:href="https://doc.inmys.ru/open?hash=6676d0c51e40251e92242df2ca3afc1e&amp;fn=PHY-DAP8211R-Full%2BV1.2-20220531.pdf" text:style-name="Internet_20_link" text:visited-style-name="Visited_20_Internet_20_Link">PHY DAP8211</text:a>. Описания регистров п. 4.3.10 - 4.3.14</text:p>
      <text:p text:style-name="Text_20_body">PHY управляется через MDIO регистры. Для доступа к регистрам используется утилита <text:a xlink:type="simple" xlink:href="https://github.com/PieVo/mdio-tool" text:style-name="Internet_20_link" text:visited-style-name="Visited_20_Internet_20_Link">mdio-tool</text:a></text:p>
      <text:p text:style-name="Text_20_body">Связь SMARC-пинов и регистров <text:a xlink:type="simple" xlink:href="http://wiki.inmys.ru/boards:nms-sm-rk3568:firmware_opensource:tablelayout" text:style-name="Internet_20_link" text:visited-style-name="Visited_20_Internet_20_Link">tablelayout</text:a>^ SMARC Pin  ^ SMARC Name  ^ PHY LED  ^ PHY Reg  ^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P21  </text:p>
          </table:table-cell>
          <table:table-cell office:value-type="string" table:style-name="tablecell">
            <text:p text:style-name="tablealignleft"> GBE0_LINK100#  </text:p>
          </table:table-cell>
          <table:table-cell office:value-type="string" table:style-name="tablecell">
            <text:p text:style-name="tablealignleft"> LED0  </text:p>
          </table:table-cell>
          <table:table-cell office:value-type="string" table:style-name="tablecell">
            <text:p text:style-name="tablealignleft"> 0xA00C  </text:p>
          </table:table-cell>
        </table:table-row>
        <table:table-row>
          <table:table-cell office:value-type="string" table:style-name="tablecell">
            <text:p text:style-name="tablealignleft"> P22  </text:p>
          </table:table-cell>
          <table:table-cell office:value-type="string" table:style-name="tablecell">
            <text:p text:style-name="tablealignleft"> GBE0_LINK1000#  </text:p>
          </table:table-cell>
          <table:table-cell office:value-type="string" table:style-name="tablecell">
            <text:p text:style-name="tablealignleft"> LED1  </text:p>
          </table:table-cell>
          <table:table-cell office:value-type="string" table:style-name="tablecell">
            <text:p text:style-name="tablealignleft"> 0xA00D  </text:p>
          </table:table-cell>
        </table:table-row>
        <table:table-row>
          <table:table-cell office:value-type="string" table:style-name="tablecell">
            <text:p text:style-name="tablealignleft"> P25  </text:p>
          </table:table-cell>
          <table:table-cell office:value-type="string" table:style-name="tablecell">
            <text:p text:style-name="tablealignleft"> GBE0_LINK_ACT#  </text:p>
          </table:table-cell>
          <table:table-cell office:value-type="string" table:style-name="tablecell">
            <text:p text:style-name="tablealignleft"> LED2  </text:p>
          </table:table-cell>
          <table:table-cell office:value-type="string" table:style-name="tablecell">
            <text:p text:style-name="tablealignleft"> 0xA00E  </text:p>
          </table:table-cell>
        </table:table-row>
        <table:table-row>
          <table:table-cell office:value-type="string" table:style-name="tablecell">
            <text:p text:style-name="tablealignleft"> S19  </text:p>
          </table:table-cell>
          <table:table-cell office:value-type="string" table:style-name="tablecell">
            <text:p text:style-name="tablealignleft"> GBE1_LINK100#  </text:p>
          </table:table-cell>
          <table:table-cell office:value-type="string" table:style-name="tablecell">
            <text:p text:style-name="tablealignleft"> LED0  </text:p>
          </table:table-cell>
          <table:table-cell office:value-type="string" table:style-name="tablecell">
            <text:p text:style-name="tablealignleft"> 0xA00C  </text:p>
          </table:table-cell>
        </table:table-row>
        <table:table-row>
          <table:table-cell office:value-type="string" table:style-name="tablecell">
            <text:p text:style-name="tablealignleft"> S22  </text:p>
          </table:table-cell>
          <table:table-cell office:value-type="string" table:style-name="tablecell">
            <text:p text:style-name="tablealignleft"> GBE1_LINK1000#  </text:p>
          </table:table-cell>
          <table:table-cell office:value-type="string" table:style-name="tablecell">
            <text:p text:style-name="tablealignleft"> LED1  </text:p>
          </table:table-cell>
          <table:table-cell office:value-type="string" table:style-name="tablecell">
            <text:p text:style-name="tablealignleft"> 0xA00D  </text:p>
          </table:table-cell>
        </table:table-row>
        <table:table-row>
          <table:table-cell office:value-type="string" table:style-name="tablecell">
            <text:p text:style-name="tablealignleft"> S31  </text:p>
          </table:table-cell>
          <table:table-cell office:value-type="string" table:style-name="tablecell">
            <text:p text:style-name="tablealignleft"> GBE1_LINK_ACT#  </text:p>
          </table:table-cell>
          <table:table-cell office:value-type="string" table:style-name="tablecell">
            <text:p text:style-name="tablealignleft"> LED2  </text:p>
          </table:table-cell>
          <table:table-cell office:value-type="string" table:style-name="tablecell">
            <text:p text:style-name="tablealignleft"> 0xA00E  </text:p>
          </table:table-cell>
        </table:table-row>
      </table:table>
      <text:p text:style-name="Text_20_body">Для работы с регистрами светодиодов используется General Extend Mapping: <text:a xlink:type="simple" xlink:href="http://wiki.inmys.ru/boards:nms-sm-rk3568:firmware_opensource:tablelayout" text:style-name="Internet_20_link" text:visited-style-name="Visited_20_Internet_20_Link">tablelayout</text:a>^ Offset  ^ Name  ^ Description  ^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0x1E  </text:p>
          </table:table-cell>
          <table:table-cell office:value-type="string" table:style-name="tablecell">
            <text:p text:style-name="tablealignleft"> EXT_ADD  </text:p>
          </table:table-cell>
          <table:table-cell office:value-type="string" table:style-name="tablecell">
            <text:p text:style-name="tablealignleft"> Extended Register Address Registe  </text:p>
          </table:table-cell>
        </table:table-row>
        <table:table-row>
          <table:table-cell office:value-type="string" table:style-name="tablecell">
            <text:p text:style-name="tablealignleft"> 0x1F  </text:p>
          </table:table-cell>
          <table:table-cell office:value-type="string" table:style-name="tablecell">
            <text:p text:style-name="tablealignleft"> EXT_DATA  </text:p>
          </table:table-cell>
          <table:table-cell office:value-type="string" table:style-name="tablecell">
            <text:p text:style-name="tablealignleft"> Extended Register Data Register  </text:p>
          </table:table-cell>
        </table:table-row>
      </table:table>
      <text:p text:style-name="Text_20_body">В EXT_ADD требуется записать адрес желаемого Extended Register, в/из EXT_DATA можно писать/читать данные.</text:p>
      <text:p text:style-name="Text_20_body">** Пример настройки на <text:a xlink:type="simple" xlink:href="https://wiki.inmys.ru/doku.php?id=boards:nms-sm-evm:start" text:style-name="Internet_20_link" text:visited-style-name="Visited_20_Internet_20_Link">NMS-SM-EVM</text:a> **
На отладочной плате на ETH заведены GBE0_LINK1000 - на YELLOW LED, GBE1_LINK_ACT - на GREEN</text:p>
      <text:p text:style-name="Text_20_body">По умолчанию PHY настроен на режим 0x0620 - Yellow ACT 1Gbit/s; Green ACT 100Mbit/s;</text:p>
      <text:p text:style-name="Text_20_body">Пример настройки, при котором Yellow и Green будут ACT на скорости 1000:</text:p>
      <text:p text:style-name="Preformatted_20_Text">./mdio-tool w eth0 0x1e 0xA00D #set EXT reg<text:line-break/>./mdio-tool r eth0 0x1f #read EXT reg<text:line-break/>./mdio-tool w eth0 0x1f 0x0660 #write new value <text:line-break/>./mdio-tool w eth0 0x1e 0x0 #set EXT_ADDR reg to defau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12:52</meta:creation-date>
    <dc:creator>Generated</dc:creator>
    <dc:date>2026-09-17T12::12:52</dc:date>
    <dc:language>en-US</dc:language>
    <meta:editing-cycles>1</meta:editing-cycles>
    <meta:editing-duration>PT0S</meta:editing-duration>
    <dc:title>boards:nms-sm-rk3568:firmware_opensource:quick_start</dc:title>
  </office:meta>
</office:document-meta>
</file>