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187fada063960bb72cccbe4c0d69ac.png"/>
  <manifest:file-entry manifest:media-type="image/png" manifest:full-path="Pictures/28c7867da16de4973b0a0e57ff855c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m-rk3568:debian_10"/><text:bookmark-start text:name="__RefHeading___debian_10_на_ядре_от_radxa_с_поддержкой_rk3568_1"/><text:bookmark-start text:name="debian_10_на_ядре_от_radxa_с_поддержкой_rk3568"/>Debian 10 на ядре от RADXA с поддержкой RK3568<text:bookmark-end text:name="__RefHeading___debian_10_на_ядре_от_radxa_с_поддержкой_rk3568_1"/><text:bookmark-end text:name="debian_10_на_ядре_от_radxa_с_поддержкой_rk3568"/></text:h>
      <text:h text:style-name="Heading_20_3" text:outline-level="3"><text:bookmark-start text:name="__RefHeading___установка_2"/><text:bookmark-start text:name="установка"/>Установка<text:bookmark-end text:name="__RefHeading___установка_2"/><text:bookmark-end text:name="установка"/></text:h>
      <text:list text:style-name="Numbering_20_1" text:continue-numbering="false">
        <text:list-item>
          <text:p text:style-name="Numbering_20_1_Content_First">Скачать образ можно с <text:a xlink:type="simple" xlink:href="https://disk.yandex.ru/d/m1E5c4h5g7FGpg" text:style-name="Internet_20_link" text:visited-style-name="Visited_20_Internet_20_Link">Яндекс Диска</text:a></text:p>
        </text:list-item>
        <text:list-item>
          <text:p text:style-name="Numbering_20_1_Content_Last">Залить образ на SD-карту:</text:p>
        </text:list-item>
      </text:list>
      <text:p text:style-name="Preformatted_20_Text">sudo dd if=rk3568-debian_5.10.img of=/dev/sdX; sync</text:p>
      <text:list text:style-name="Numbering_20_1" text:continue-numbering="false">
        <text:list-item>
          <text:p text:style-name="LastListParagraph_Numbering_20_1_Content_First">Можно установить SD-карту в отладочную плату NMS-SM-EVM.</text:p>
        </text:list-item>
      </text:list>
      <text:h text:style-name="Heading_20_3" text:outline-level="3"><text:bookmark-start text:name="__RefHeading___запуск_3"/><text:bookmark-start text:name="запуск"/>Запуск<text:bookmark-end text:name="__RefHeading___запуск_3"/><text:bookmark-end text:name="запуск"/></text:h>
      <text:p text:style-name="Text_20_body">Данные для входа:</text:p>
      <text:list text:style-name="List_20_1" text:continue-numbering="false">
        <text:list-item>
          <text:p text:style-name="List_20_1_Content_First">логин: inmys</text:p>
        </text:list-item>
        <text:list-item>
          <text:p text:style-name="List_20_1_Content_Last">пароль: inmys</text:p>
        </text:list-item>
      </text:list>
      <text:p text:style-name="Text_20_body">После успешного входа, в папке /home/inmys/ будут лежать файлы и папка:</text:p>
      <text:list text:style-name="List_20_1" text:continue-numbering="false">
        <text:list-item>
          <text:p text:style-name="List_20_1_Content_First">папка tw6869 - драйвер от Sasamy (<text:a xlink:type="simple" xlink:href="https://github.com/sasamy/tw6869/tree/linux-5.10.x" text:style-name="Internet_20_link" text:visited-style-name="Visited_20_Internet_20_Link">github репозиторий</text:a>).</text:p>
        </text:list-item>
        <text:list-item>
          <text:p text:style-name="List_20_1_Content">скрипты</text:p>
          <text:list text:style-name="List_20_1">
            <text:list-item>
              <text:p text:style-name="List_20_1_Content">start_cams.sh - передача видео с камеры через TCP (сервер). Запуск происходит в фоновом режиме.</text:p>
            </text:list-item>
            <text:list-item>
              <text:p text:style-name="List_20_1_Content">kill_cams.sh - завершить процессы, отвечающие за передачу видео с камер.</text:p>
            </text:list-item>
            <text:list-item>
              <text:p text:style-name="List_20_1_Content_Last">see_cams.sh - просмотр изображения с камеры через TCP (клиент).</text:p>
            </text:list-item>
          </text:list>
        </text:list-item>
      </text:list>
      <text:h text:style-name="Heading_20_3" text:outline-level="3"><text:bookmark-start text:name="__RefHeading___работа_с_видео_tw6869_4"/><text:bookmark-start text:name="работа_с_видео_tw6869"/>Работа с видео TW6869<text:bookmark-end text:name="__RefHeading___работа_с_видео_tw6869_4"/><text:bookmark-end text:name="работа_с_видео_tw6869"/></text:h>
      <text:p text:style-name="Text_20_body">Для работы с видео TW6869 используется драйвер от Sasamy: <text:a xlink:type="simple" xlink:href="https://github.com/sasamy/tw6869/tree/linux-5.10.x" text:style-name="Internet_20_link" text:visited-style-name="Visited_20_Internet_20_Link">github репозиторий</text:a>. <text:span text:style-name="Strong_20_Emphasis">Важно!</text:span> Используемая ветка - linux-5.10.x</text:p>
      <text:p text:style-name="Text_20_body">Для запуска передачи видео с камер через TCP (модуль RK3568 является сервером в данном случае) используйте скрипт <text:span text:style-name="Emphasis">start_cams.sh</text:span>, который находится в /<text:span text:style-name="Emphasis">home/inmys</text:span>.</text:p>
      <text:p text:style-name="Text_20_body">При запуске (справа) одноразово можно увидеть следующие ошибки (слева):</text:p>
      <text:p text:style-name="Text_20_body"><draw:frame draw:style-name="media" draw:name="0" text:anchor-type="as-char" draw:z-index="0" svg:width="50.00625cm" style:rel-width="100%" svg:height="11.403541666667cm" style:rel-height="scale"><draw:image xlink:href="Pictures/bb187fada063960bb72cccbe4c0d69ac.png" xlink:type="simple" xlink:show="embed" xlink:actuate="onLoad"/></draw:frame></text:p>
      <text:p text:style-name="Text_20_body">Получение изображения с камеры происходит через скрипт <text:span text:style-name="Emphasis">see_cams.sh</text:span>, который должен запускаться на стороне клиента.</text:p>
      <text:p text:style-name="Text_20_body">В качестве <text:span text:style-name="Emphasis">target_ip</text:span> указывается IP-адрес, используемый на сервере в скрипте <text:span text:style-name="Emphasis">start_cams.sh</text:span>.</text:p>
      <text:p text:style-name="Text_20_body">Пример просмотра изображений с 4 камер одновременно на стороне клиента:</text:p>
      <text:p text:style-name="Text_20_body"><draw:frame draw:style-name="media" draw:name="1" text:anchor-type="as-char" draw:z-index="1" svg:width="15.875cm" svg:height="12.232364341085cm"><draw:image xlink:href="Pictures/28c7867da16de4973b0a0e57ff855ca0.png" xlink:type="simple" xlink:show="embed" xlink:actuate="onLoad"/></draw:frame></text:p>
      <text:p text:style-name="Text_20_body">При работе с кодированием в h264 важно использовать кодировщик <text:span text:style-name="Emphasis">mpph264enc</text:span>, чтобы задействовать VPU на модуле RK3568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6::17:02</meta:creation-date>
    <dc:creator>Generated</dc:creator>
    <dc:date>2026-09-05T16::17:02</dc:date>
    <dc:language>en-US</dc:language>
    <meta:editing-cycles>1</meta:editing-cycles>
    <meta:editing-duration>PT0S</meta:editing-duration>
    <dc:title>boards:nms-sm-rk3568:debian_10</dc:title>
  </office:meta>
</office:document-meta>
</file>