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966c675db0ad9b7a26f888140d4985aa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boards:nms-sm-rk3568:burnemmc"/><text:bookmark-start text:name="__RefHeading___обновленный_процесс_прошивки_emmc_sd_для_nms-sm-rk3568_1"/><text:bookmark-start text:name="обновленный_процесс_прошивки_emmc_sd_для_nms-sm-rk3568"/>Обновленный процесс прошивки EMMC + SD для NMS-SM-RK3568<text:bookmark-end text:name="__RefHeading___обновленный_процесс_прошивки_emmc_sd_для_nms-sm-rk3568_1"/><text:bookmark-end text:name="обновленный_процесс_прошивки_emmc_sd_для_nms-sm-rk3568"/></text:h>
      <text:p text:style-name="Text_20_body">Для прошивки emmc нужно скачать <text:span text:style-name="Strong_20_Emphasis">специальный образ для прошвки</text:span>, ссылка тут. После скачивания, нужно распаковать архив, перейти в папку выполнить команду </text:p>
      <text:p text:style-name="Preformatted_20_Text">./burn_sd /dev/sdX</text:p>
      <text:p text:style-name="Text_20_body">** ГДЕ sdX - БУКВА ДИСКА **. </text:p>
      <text:p text:style-name="Text_20_body">Теперь флешка содержит образ который умеет прошивать emmc. Далее нужно запустить отладку с модулем, ввести логин/пароль root/root и выполнить команду </text:p>
      <text:p text:style-name="Preformatted_20_Text">./burn_emmc.sh</text:p>
      <text:p text:style-name="Text_20_body">. Для проверки работоспособности emmc, вытащите sd-карточку и перезагрузите отладку, линукс должен загрузится.</text:p>
      <text:h text:style-name="Heading_20_2" text:outline-level="2"><text:bookmark-start text:name="__RefHeading___прошивка_emmc_в_модуле_nms-sm-rk3568_2"/><text:bookmark-start text:name="прошивка_emmc_в_модуле_nms-sm-rk3568"/>Прошивка EMMC в модуле NMS-SM-RK3568<text:bookmark-end text:name="__RefHeading___прошивка_emmc_в_модуле_nms-sm-rk3568_2"/><text:bookmark-end text:name="прошивка_emmc_в_модуле_nms-sm-rk3568"/></text:h>
      <text:list text:style-name="List_20_1" text:continue-numbering="false">
        <text:list-item>
          <text:p text:style-name="List_20_1_Content_First">Для прошивки EMMC, необходимо доставить <text:a xlink:type="simple" xlink:href="http://wiki.inmys.ru/boards:nms-sm-rk3568:emmc_burn.tar.gz" text:style-name="Internet_20_link" text:visited-style-name="Visited_20_Internet_20_Link">файлы</text:a> на устройство, например распаковав их на флешку.</text:p>
        </text:list-item>
        <text:list-item>
          <text:p text:style-name="List_20_1_Content">Удостоверьтесь что на плате отсутствует джампер X2 <draw:frame draw:style-name="mediacenter" draw:name="0" text:anchor-type="paragraph" draw:z-index="0" svg:width="10.583333333333cm" svg:height="7.9375cm"><draw:image xlink:href="Pictures/966c675db0ad9b7a26f888140d4985aa.png" xlink:type="simple" xlink:show="embed" xlink:actuate="onLoad"/></draw:frame></text:p>
        </text:list-item>
        <text:list-item>
          <text:p text:style-name="List_20_1_Content_Last">Далее нужно перейти в каталог emmc_burn и выполнить команду ./emmc_burn.sh</text:p>
        </text:list-item>
      </text:list>
      <text:p text:style-name="Text_20_body">Если вы сохранили файлы на флешку, то нужно вставить её в устройство и выполнить следующие команды:</text:p>
      <text:p text:style-name="Preformatted_20_Text">mkdir /mnt/flashDisk<text:line-break/>mount /dev/sdX /mnt/flashDisk<text:line-break/>cd /mnt/flashDisk/emmc_burn</text:p>
      <text:p text:style-name="Text_20_body">** ГДЕ sdX - БУКВА И РАЗДЕЛ ДИСКА **</text:p>
      <text:p text:style-name="Text_20_body">После этого выполните команду</text:p>
      <text:p text:style-name="Preformatted_20_Text">./emmc_burn.sh</text:p>
      <text:p text:style-name="Text_20_body">По умолчанию скорость обмена: <text:span text:style-name="Strong_20_Emphasis">1500000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0T22::49:23</meta:creation-date>
    <dc:creator>Generated</dc:creator>
    <dc:date>2026-08-20T22::49:23</dc:date>
    <dc:language>en-US</dc:language>
    <meta:editing-cycles>1</meta:editing-cycles>
    <meta:editing-duration>PT0S</meta:editing-duration>
    <dc:title>boards:nms-sm-rk3568:burnemmc</dc:title>
  </office:meta>
</office:document-meta>
</file>